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ptos" svg:font-family="Aptos, 'Aptos EmbeddedFont', 'Aptos MSFontService', Calibri, Helvetica, sans-serif"/>
    <style:font-face style:name="Liberation Serif" svg:font-family="'Liberation Serif', 'Liberation Serif'" style:font-family-generic="roman"/>
    <style:font-face style:name="Times New Roman1" svg:font-family="'Times New Roman', 'Times New Roman PS'" style:font-family-generic="roman"/>
    <style:font-face style:name="Times New Roman2" svg:font-family="'Times New Roman', 'Times New Roman PSMT'" style:font-family-generic="roma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25.7cm" table:align="margins"/>
    </style:style>
    <style:style style:name="Tabela1.A" style:family="table-column">
      <style:table-column-properties style:column-width="15.875cm" style:rel-column-width="40481*"/>
    </style:style>
    <style:style style:name="Tabela1.B" style:family="table-column">
      <style:table-column-properties style:column-width="9.825cm" style:rel-column-width="25054*"/>
    </style:style>
    <style:style style:name="Tabe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.B1" style:family="table-cell">
      <style:table-cell-properties fo:padding="0.097cm" fo:border="0.002cm solid #000000"/>
    </style:style>
    <style:style style:name="Tabela1.A2" style:family="table-cell">
      <style:table-cell-properties fo:padding="0.097cm" fo:border-left="0.002cm solid #000000" fo:border-right="none" fo:border-top="none" fo:border-bottom="0.002cm solid #000000"/>
    </style:style>
    <style:style style:name="Tabela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" style:family="table">
      <style:table-properties style:width="9.633cm" table:align="margins"/>
    </style:style>
    <style:style style:name="Tabela2.A" style:family="table-column">
      <style:table-column-properties style:column-width="5.77cm" style:rel-column-width="39248*"/>
    </style:style>
    <style:style style:name="Tabela2.B" style:family="table-column">
      <style:table-column-properties style:column-width="3.863cm" style:rel-column-width="26287*"/>
    </style:style>
    <style:style style:name="Tabela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.B1" style:family="table-cell">
      <style:table-cell-properties fo:padding="0.097cm" fo:border="0.002cm solid #000000"/>
    </style:style>
    <style:style style:name="Tabela2.A2" style:family="table-cell">
      <style:table-cell-properties fo:padding="0.097cm" fo:border-left="0.002cm solid #000000" fo:border-right="none" fo:border-top="none" fo:border-bottom="0.002cm solid #000000"/>
    </style:style>
    <style:style style:name="Tabela2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3" style:family="table">
      <style:table-properties style:width="9.633cm" table:align="margins"/>
    </style:style>
    <style:style style:name="Tabela3.A" style:family="table-column">
      <style:table-column-properties style:column-width="5.77cm" style:rel-column-width="39248*"/>
    </style:style>
    <style:style style:name="Tabela3.B" style:family="table-column">
      <style:table-column-properties style:column-width="3.863cm" style:rel-column-width="26287*"/>
    </style:style>
    <style:style style:name="Tabela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3.B1" style:family="table-cell">
      <style:table-cell-properties fo:padding="0.097cm" fo:border="0.002cm solid #000000"/>
    </style:style>
    <style:style style:name="Tabela3.A2" style:family="table-cell">
      <style:table-cell-properties fo:padding="0.097cm" fo:border-left="0.002cm solid #000000" fo:border-right="none" fo:border-top="none" fo:border-bottom="0.002cm solid #000000"/>
    </style:style>
    <style:style style:name="Tabela3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4" style:family="table">
      <style:table-properties style:width="25.7cm" table:align="margins"/>
    </style:style>
    <style:style style:name="Tabela4.A" style:family="table-column">
      <style:table-column-properties style:column-width="15.875cm" style:rel-column-width="40481*"/>
    </style:style>
    <style:style style:name="Tabela4.B" style:family="table-column">
      <style:table-column-properties style:column-width="9.825cm" style:rel-column-width="25054*"/>
    </style:style>
    <style:style style:name="Tabela4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4.B1" style:family="table-cell">
      <style:table-cell-properties fo:padding="0.097cm" fo:border="0.002cm solid #000000"/>
    </style:style>
    <style:style style:name="Tabela4.A2" style:family="table-cell">
      <style:table-cell-properties fo:padding="0.097cm" fo:border-left="0.002cm solid #000000" fo:border-right="none" fo:border-top="none" fo:border-bottom="0.002cm solid #000000"/>
    </style:style>
    <style:style style:name="Tabela4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5" style:family="table">
      <style:table-properties style:width="9.633cm" table:align="margins"/>
    </style:style>
    <style:style style:name="Tabela5.A" style:family="table-column">
      <style:table-column-properties style:column-width="5.77cm" style:rel-column-width="39248*"/>
    </style:style>
    <style:style style:name="Tabela5.B" style:family="table-column">
      <style:table-column-properties style:column-width="3.863cm" style:rel-column-width="26287*"/>
    </style:style>
    <style:style style:name="Tabela5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5.B1" style:family="table-cell">
      <style:table-cell-properties fo:padding="0.097cm" fo:border="0.002cm solid #000000"/>
    </style:style>
    <style:style style:name="Tabela5.A2" style:family="table-cell">
      <style:table-cell-properties fo:padding="0.097cm" fo:border-left="0.002cm solid #000000" fo:border-right="none" fo:border-top="none" fo:border-bottom="0.002cm solid #000000"/>
    </style:style>
    <style:style style:name="Tabela5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6" style:family="table">
      <style:table-properties style:width="9.633cm" table:align="margins"/>
    </style:style>
    <style:style style:name="Tabela6.A" style:family="table-column">
      <style:table-column-properties style:column-width="5.77cm" style:rel-column-width="39248*"/>
    </style:style>
    <style:style style:name="Tabela6.B" style:family="table-column">
      <style:table-column-properties style:column-width="3.863cm" style:rel-column-width="26287*"/>
    </style:style>
    <style:style style:name="Tabela6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6.B1" style:family="table-cell">
      <style:table-cell-properties fo:padding="0.097cm" fo:border="0.002cm solid #000000"/>
    </style:style>
    <style:style style:name="Tabela6.A2" style:family="table-cell">
      <style:table-cell-properties fo:padding="0.097cm" fo:border-left="0.002cm solid #000000" fo:border-right="none" fo:border-top="none" fo:border-bottom="0.002cm solid #000000"/>
    </style:style>
    <style:style style:name="Tabela6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7" style:family="table">
      <style:table-properties style:width="25.7cm" table:align="margins"/>
    </style:style>
    <style:style style:name="Tabela7.A" style:family="table-column">
      <style:table-column-properties style:column-width="15.875cm" style:rel-column-width="40481*"/>
    </style:style>
    <style:style style:name="Tabela7.B" style:family="table-column">
      <style:table-column-properties style:column-width="9.825cm" style:rel-column-width="25054*"/>
    </style:style>
    <style:style style:name="Tabela7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7.B1" style:family="table-cell">
      <style:table-cell-properties fo:padding="0.097cm" fo:border="0.002cm solid #000000"/>
    </style:style>
    <style:style style:name="Tabela7.A2" style:family="table-cell">
      <style:table-cell-properties fo:padding="0.097cm" fo:border-left="0.002cm solid #000000" fo:border-right="none" fo:border-top="none" fo:border-bottom="0.002cm solid #000000"/>
    </style:style>
    <style:style style:name="Tabela7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8" style:family="table">
      <style:table-properties style:width="9.633cm" table:align="margins"/>
    </style:style>
    <style:style style:name="Tabela8.A" style:family="table-column">
      <style:table-column-properties style:column-width="5.77cm" style:rel-column-width="39248*"/>
    </style:style>
    <style:style style:name="Tabela8.B" style:family="table-column">
      <style:table-column-properties style:column-width="3.863cm" style:rel-column-width="26287*"/>
    </style:style>
    <style:style style:name="Tabela8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8.B1" style:family="table-cell">
      <style:table-cell-properties fo:padding="0.097cm" fo:border="0.002cm solid #000000"/>
    </style:style>
    <style:style style:name="Tabela8.A2" style:family="table-cell">
      <style:table-cell-properties fo:padding="0.097cm" fo:border-left="0.002cm solid #000000" fo:border-right="none" fo:border-top="none" fo:border-bottom="0.002cm solid #000000"/>
    </style:style>
    <style:style style:name="Tabela8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9" style:family="table">
      <style:table-properties style:width="9.633cm" table:align="margins"/>
    </style:style>
    <style:style style:name="Tabela9.A" style:family="table-column">
      <style:table-column-properties style:column-width="5.77cm" style:rel-column-width="39248*"/>
    </style:style>
    <style:style style:name="Tabela9.B" style:family="table-column">
      <style:table-column-properties style:column-width="3.863cm" style:rel-column-width="26287*"/>
    </style:style>
    <style:style style:name="Tabela9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9.B1" style:family="table-cell">
      <style:table-cell-properties fo:padding="0.097cm" fo:border="0.002cm solid #000000"/>
    </style:style>
    <style:style style:name="Tabela9.A2" style:family="table-cell">
      <style:table-cell-properties fo:padding="0.097cm" fo:border-left="0.002cm solid #000000" fo:border-right="none" fo:border-top="none" fo:border-bottom="0.002cm solid #000000"/>
    </style:style>
    <style:style style:name="Tabela9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0" style:family="table">
      <style:table-properties style:width="25.7cm" table:align="margins"/>
    </style:style>
    <style:style style:name="Tabela10.A" style:family="table-column">
      <style:table-column-properties style:column-width="15.875cm" style:rel-column-width="40481*"/>
    </style:style>
    <style:style style:name="Tabela10.B" style:family="table-column">
      <style:table-column-properties style:column-width="9.825cm" style:rel-column-width="25054*"/>
    </style:style>
    <style:style style:name="Tabela10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0.B1" style:family="table-cell">
      <style:table-cell-properties fo:padding="0.097cm" fo:border="0.002cm solid #000000"/>
    </style:style>
    <style:style style:name="Tabela10.A2" style:family="table-cell">
      <style:table-cell-properties fo:padding="0.097cm" fo:border-left="0.002cm solid #000000" fo:border-right="none" fo:border-top="none" fo:border-bottom="0.002cm solid #000000"/>
    </style:style>
    <style:style style:name="Tabela10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1" style:family="table">
      <style:table-properties style:width="9.633cm" table:align="margins"/>
    </style:style>
    <style:style style:name="Tabela11.A" style:family="table-column">
      <style:table-column-properties style:column-width="5.77cm" style:rel-column-width="39248*"/>
    </style:style>
    <style:style style:name="Tabela11.B" style:family="table-column">
      <style:table-column-properties style:column-width="3.863cm" style:rel-column-width="26287*"/>
    </style:style>
    <style:style style:name="Tabela1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1.B1" style:family="table-cell">
      <style:table-cell-properties fo:padding="0.097cm" fo:border="0.002cm solid #000000"/>
    </style:style>
    <style:style style:name="Tabela11.A2" style:family="table-cell">
      <style:table-cell-properties fo:padding="0.097cm" fo:border-left="0.002cm solid #000000" fo:border-right="none" fo:border-top="none" fo:border-bottom="0.002cm solid #000000"/>
    </style:style>
    <style:style style:name="Tabela1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2" style:family="table">
      <style:table-properties style:width="9.633cm" table:align="margins"/>
    </style:style>
    <style:style style:name="Tabela12.A" style:family="table-column">
      <style:table-column-properties style:column-width="5.77cm" style:rel-column-width="39248*"/>
    </style:style>
    <style:style style:name="Tabela12.B" style:family="table-column">
      <style:table-column-properties style:column-width="3.863cm" style:rel-column-width="26287*"/>
    </style:style>
    <style:style style:name="Tabela1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2.B1" style:family="table-cell">
      <style:table-cell-properties fo:padding="0.097cm" fo:border="0.002cm solid #000000"/>
    </style:style>
    <style:style style:name="Tabela12.A2" style:family="table-cell">
      <style:table-cell-properties fo:padding="0.097cm" fo:border-left="0.002cm solid #000000" fo:border-right="none" fo:border-top="none" fo:border-bottom="0.002cm solid #000000"/>
    </style:style>
    <style:style style:name="Tabela12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3" style:family="table">
      <style:table-properties style:width="25.7cm" table:align="margins"/>
    </style:style>
    <style:style style:name="Tabela13.A" style:family="table-column">
      <style:table-column-properties style:column-width="15.875cm" style:rel-column-width="40481*"/>
    </style:style>
    <style:style style:name="Tabela13.B" style:family="table-column">
      <style:table-column-properties style:column-width="9.825cm" style:rel-column-width="25054*"/>
    </style:style>
    <style:style style:name="Tabela1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3.B1" style:family="table-cell">
      <style:table-cell-properties fo:padding="0.097cm" fo:border="0.002cm solid #000000"/>
    </style:style>
    <style:style style:name="Tabela13.A2" style:family="table-cell">
      <style:table-cell-properties fo:padding="0.097cm" fo:border-left="0.002cm solid #000000" fo:border-right="none" fo:border-top="none" fo:border-bottom="0.002cm solid #000000"/>
    </style:style>
    <style:style style:name="Tabela13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4" style:family="table">
      <style:table-properties style:width="9.633cm" table:align="margins"/>
    </style:style>
    <style:style style:name="Tabela14.A" style:family="table-column">
      <style:table-column-properties style:column-width="5.77cm" style:rel-column-width="39248*"/>
    </style:style>
    <style:style style:name="Tabela14.B" style:family="table-column">
      <style:table-column-properties style:column-width="3.863cm" style:rel-column-width="26287*"/>
    </style:style>
    <style:style style:name="Tabela14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4.B1" style:family="table-cell">
      <style:table-cell-properties fo:padding="0.097cm" fo:border="0.002cm solid #000000"/>
    </style:style>
    <style:style style:name="Tabela14.A2" style:family="table-cell">
      <style:table-cell-properties fo:padding="0.097cm" fo:border-left="0.002cm solid #000000" fo:border-right="none" fo:border-top="none" fo:border-bottom="0.002cm solid #000000"/>
    </style:style>
    <style:style style:name="Tabela14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5" style:family="table">
      <style:table-properties style:width="9.633cm" table:align="margins"/>
    </style:style>
    <style:style style:name="Tabela15.A" style:family="table-column">
      <style:table-column-properties style:column-width="5.77cm" style:rel-column-width="39248*"/>
    </style:style>
    <style:style style:name="Tabela15.B" style:family="table-column">
      <style:table-column-properties style:column-width="3.863cm" style:rel-column-width="26287*"/>
    </style:style>
    <style:style style:name="Tabela15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5.B1" style:family="table-cell">
      <style:table-cell-properties fo:padding="0.097cm" fo:border="0.002cm solid #000000"/>
    </style:style>
    <style:style style:name="Tabela15.A2" style:family="table-cell">
      <style:table-cell-properties fo:padding="0.097cm" fo:border-left="0.002cm solid #000000" fo:border-right="none" fo:border-top="none" fo:border-bottom="0.002cm solid #000000"/>
    </style:style>
    <style:style style:name="Tabela15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6" style:family="table">
      <style:table-properties style:width="25.7cm" table:align="margins"/>
    </style:style>
    <style:style style:name="Tabela16.A" style:family="table-column">
      <style:table-column-properties style:column-width="15.875cm" style:rel-column-width="40481*"/>
    </style:style>
    <style:style style:name="Tabela16.B" style:family="table-column">
      <style:table-column-properties style:column-width="9.825cm" style:rel-column-width="25054*"/>
    </style:style>
    <style:style style:name="Tabela16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6.B1" style:family="table-cell">
      <style:table-cell-properties fo:padding="0.097cm" fo:border="0.002cm solid #000000"/>
    </style:style>
    <style:style style:name="Tabela16.2" style:family="table-row">
      <style:table-row-properties style:min-row-height="7.738cm"/>
    </style:style>
    <style:style style:name="Tabela16.A2" style:family="table-cell">
      <style:table-cell-properties fo:padding="0.097cm" fo:border-left="0.002cm solid #000000" fo:border-right="none" fo:border-top="none" fo:border-bottom="0.002cm solid #000000"/>
    </style:style>
    <style:style style:name="Tabela16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7" style:family="table">
      <style:table-properties style:width="9.633cm" table:align="margins"/>
    </style:style>
    <style:style style:name="Tabela17.A" style:family="table-column">
      <style:table-column-properties style:column-width="5.77cm" style:rel-column-width="39248*"/>
    </style:style>
    <style:style style:name="Tabela17.B" style:family="table-column">
      <style:table-column-properties style:column-width="3.863cm" style:rel-column-width="26287*"/>
    </style:style>
    <style:style style:name="Tabela17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7.B1" style:family="table-cell">
      <style:table-cell-properties fo:padding="0.097cm" fo:border="0.002cm solid #000000"/>
    </style:style>
    <style:style style:name="Tabela17.A2" style:family="table-cell">
      <style:table-cell-properties fo:padding="0.097cm" fo:border-left="0.002cm solid #000000" fo:border-right="none" fo:border-top="none" fo:border-bottom="0.002cm solid #000000"/>
    </style:style>
    <style:style style:name="Tabela17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8" style:family="table">
      <style:table-properties style:width="9.633cm" table:align="margins"/>
    </style:style>
    <style:style style:name="Tabela18.A" style:family="table-column">
      <style:table-column-properties style:column-width="5.77cm" style:rel-column-width="39248*"/>
    </style:style>
    <style:style style:name="Tabela18.B" style:family="table-column">
      <style:table-column-properties style:column-width="3.863cm" style:rel-column-width="26287*"/>
    </style:style>
    <style:style style:name="Tabela18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8.B1" style:family="table-cell">
      <style:table-cell-properties fo:padding="0.097cm" fo:border="0.002cm solid #000000"/>
    </style:style>
    <style:style style:name="Tabela18.A2" style:family="table-cell">
      <style:table-cell-properties fo:padding="0.097cm" fo:border-left="0.002cm solid #000000" fo:border-right="none" fo:border-top="none" fo:border-bottom="0.002cm solid #000000"/>
    </style:style>
    <style:style style:name="Tabela18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9" style:family="table">
      <style:table-properties style:width="25.7cm" table:align="margins"/>
    </style:style>
    <style:style style:name="Tabela19.A" style:family="table-column">
      <style:table-column-properties style:column-width="15.875cm" style:rel-column-width="40481*"/>
    </style:style>
    <style:style style:name="Tabela19.B" style:family="table-column">
      <style:table-column-properties style:column-width="9.825cm" style:rel-column-width="25054*"/>
    </style:style>
    <style:style style:name="Tabela19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9.B1" style:family="table-cell">
      <style:table-cell-properties fo:padding="0.097cm" fo:border="0.002cm solid #000000"/>
    </style:style>
    <style:style style:name="Tabela19.2" style:family="table-row">
      <style:table-row-properties style:min-row-height="7.738cm"/>
    </style:style>
    <style:style style:name="Tabela19.A2" style:family="table-cell">
      <style:table-cell-properties fo:padding="0.097cm" fo:border-left="0.002cm solid #000000" fo:border-right="none" fo:border-top="none" fo:border-bottom="0.002cm solid #000000"/>
    </style:style>
    <style:style style:name="Tabela19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0" style:family="table">
      <style:table-properties style:width="9.633cm" table:align="margins"/>
    </style:style>
    <style:style style:name="Tabela20.A" style:family="table-column">
      <style:table-column-properties style:column-width="5.77cm" style:rel-column-width="39248*"/>
    </style:style>
    <style:style style:name="Tabela20.B" style:family="table-column">
      <style:table-column-properties style:column-width="3.863cm" style:rel-column-width="26287*"/>
    </style:style>
    <style:style style:name="Tabela20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0.B1" style:family="table-cell">
      <style:table-cell-properties fo:padding="0.097cm" fo:border="0.002cm solid #000000"/>
    </style:style>
    <style:style style:name="Tabela20.A2" style:family="table-cell">
      <style:table-cell-properties fo:padding="0.097cm" fo:border-left="0.002cm solid #000000" fo:border-right="none" fo:border-top="none" fo:border-bottom="0.002cm solid #000000"/>
    </style:style>
    <style:style style:name="Tabela20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1" style:family="table">
      <style:table-properties style:width="9.633cm" table:align="margins"/>
    </style:style>
    <style:style style:name="Tabela21.A" style:family="table-column">
      <style:table-column-properties style:column-width="5.77cm" style:rel-column-width="39248*"/>
    </style:style>
    <style:style style:name="Tabela21.B" style:family="table-column">
      <style:table-column-properties style:column-width="3.863cm" style:rel-column-width="26287*"/>
    </style:style>
    <style:style style:name="Tabela2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1.B1" style:family="table-cell">
      <style:table-cell-properties fo:padding="0.097cm" fo:border="0.002cm solid #000000"/>
    </style:style>
    <style:style style:name="Tabela21.A2" style:family="table-cell">
      <style:table-cell-properties fo:padding="0.097cm" fo:border-left="0.002cm solid #000000" fo:border-right="none" fo:border-top="none" fo:border-bottom="0.002cm solid #000000"/>
    </style:style>
    <style:style style:name="Tabela2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2" style:family="table">
      <style:table-properties style:width="25.7cm" table:align="margins"/>
    </style:style>
    <style:style style:name="Tabela22.A" style:family="table-column">
      <style:table-column-properties style:column-width="15.875cm" style:rel-column-width="40481*"/>
    </style:style>
    <style:style style:name="Tabela22.B" style:family="table-column">
      <style:table-column-properties style:column-width="9.825cm" style:rel-column-width="25054*"/>
    </style:style>
    <style:style style:name="Tabela2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2.B1" style:family="table-cell">
      <style:table-cell-properties fo:padding="0.097cm" fo:border="0.002cm solid #000000"/>
    </style:style>
    <style:style style:name="Tabela22.A2" style:family="table-cell">
      <style:table-cell-properties fo:padding="0.097cm" fo:border-left="0.002cm solid #000000" fo:border-right="none" fo:border-top="none" fo:border-bottom="0.002cm solid #000000"/>
    </style:style>
    <style:style style:name="Tabela22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3" style:family="table">
      <style:table-properties style:width="9.633cm" table:align="margins"/>
    </style:style>
    <style:style style:name="Tabela23.A" style:family="table-column">
      <style:table-column-properties style:column-width="5.77cm" style:rel-column-width="39248*"/>
    </style:style>
    <style:style style:name="Tabela23.B" style:family="table-column">
      <style:table-column-properties style:column-width="3.863cm" style:rel-column-width="26287*"/>
    </style:style>
    <style:style style:name="Tabela2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3.B1" style:family="table-cell">
      <style:table-cell-properties fo:padding="0.097cm" fo:border="0.002cm solid #000000"/>
    </style:style>
    <style:style style:name="Tabela23.A2" style:family="table-cell">
      <style:table-cell-properties fo:padding="0.097cm" fo:border-left="0.002cm solid #000000" fo:border-right="none" fo:border-top="none" fo:border-bottom="0.002cm solid #000000"/>
    </style:style>
    <style:style style:name="Tabela23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4" style:family="table">
      <style:table-properties style:width="9.633cm" table:align="margins"/>
    </style:style>
    <style:style style:name="Tabela24.A" style:family="table-column">
      <style:table-column-properties style:column-width="5.77cm" style:rel-column-width="39248*"/>
    </style:style>
    <style:style style:name="Tabela24.B" style:family="table-column">
      <style:table-column-properties style:column-width="3.863cm" style:rel-column-width="26287*"/>
    </style:style>
    <style:style style:name="Tabela24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4.B1" style:family="table-cell">
      <style:table-cell-properties fo:padding="0.097cm" fo:border="0.002cm solid #000000"/>
    </style:style>
    <style:style style:name="Tabela24.A2" style:family="table-cell">
      <style:table-cell-properties fo:padding="0.097cm" fo:border-left="0.002cm solid #000000" fo:border-right="none" fo:border-top="none" fo:border-bottom="0.002cm solid #000000"/>
    </style:style>
    <style:style style:name="Tabela24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5" style:family="table">
      <style:table-properties style:width="25.7cm" table:align="margins"/>
    </style:style>
    <style:style style:name="Tabela25.A" style:family="table-column">
      <style:table-column-properties style:column-width="15.875cm" style:rel-column-width="40481*"/>
    </style:style>
    <style:style style:name="Tabela25.B" style:family="table-column">
      <style:table-column-properties style:column-width="9.825cm" style:rel-column-width="25054*"/>
    </style:style>
    <style:style style:name="Tabela25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5.B1" style:family="table-cell">
      <style:table-cell-properties fo:padding="0.097cm" fo:border="0.002cm solid #000000"/>
    </style:style>
    <style:style style:name="Tabela25.A2" style:family="table-cell">
      <style:table-cell-properties fo:padding="0.097cm" fo:border-left="0.002cm solid #000000" fo:border-right="none" fo:border-top="none" fo:border-bottom="0.002cm solid #000000"/>
    </style:style>
    <style:style style:name="Tabela25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6" style:family="table">
      <style:table-properties style:width="9.633cm" table:align="margins"/>
    </style:style>
    <style:style style:name="Tabela26.A" style:family="table-column">
      <style:table-column-properties style:column-width="5.77cm" style:rel-column-width="39248*"/>
    </style:style>
    <style:style style:name="Tabela26.B" style:family="table-column">
      <style:table-column-properties style:column-width="3.863cm" style:rel-column-width="26287*"/>
    </style:style>
    <style:style style:name="Tabela26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6.B1" style:family="table-cell">
      <style:table-cell-properties fo:padding="0.097cm" fo:border="0.002cm solid #000000"/>
    </style:style>
    <style:style style:name="Tabela26.A2" style:family="table-cell">
      <style:table-cell-properties fo:padding="0.097cm" fo:border-left="0.002cm solid #000000" fo:border-right="none" fo:border-top="none" fo:border-bottom="0.002cm solid #000000"/>
    </style:style>
    <style:style style:name="Tabela26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7" style:family="table">
      <style:table-properties style:width="9.633cm" table:align="margins"/>
    </style:style>
    <style:style style:name="Tabela27.A" style:family="table-column">
      <style:table-column-properties style:column-width="5.77cm" style:rel-column-width="39248*"/>
    </style:style>
    <style:style style:name="Tabela27.B" style:family="table-column">
      <style:table-column-properties style:column-width="3.863cm" style:rel-column-width="26287*"/>
    </style:style>
    <style:style style:name="Tabela27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7.B1" style:family="table-cell">
      <style:table-cell-properties fo:padding="0.097cm" fo:border="0.002cm solid #000000"/>
    </style:style>
    <style:style style:name="Tabela27.A2" style:family="table-cell">
      <style:table-cell-properties fo:padding="0.097cm" fo:border-left="0.002cm solid #000000" fo:border-right="none" fo:border-top="none" fo:border-bottom="0.002cm solid #000000"/>
    </style:style>
    <style:style style:name="Tabela27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8" style:family="table">
      <style:table-properties style:width="25.7cm" table:align="margins"/>
    </style:style>
    <style:style style:name="Tabela28.A" style:family="table-column">
      <style:table-column-properties style:column-width="15.875cm" style:rel-column-width="40481*"/>
    </style:style>
    <style:style style:name="Tabela28.B" style:family="table-column">
      <style:table-column-properties style:column-width="9.825cm" style:rel-column-width="25054*"/>
    </style:style>
    <style:style style:name="Tabela28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8.B1" style:family="table-cell">
      <style:table-cell-properties fo:padding="0.097cm" fo:border="0.002cm solid #000000"/>
    </style:style>
    <style:style style:name="Tabela28.A2" style:family="table-cell">
      <style:table-cell-properties fo:padding="0.097cm" fo:border-left="0.002cm solid #000000" fo:border-right="none" fo:border-top="none" fo:border-bottom="0.002cm solid #000000"/>
    </style:style>
    <style:style style:name="Tabela28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9" style:family="table">
      <style:table-properties style:width="9.633cm" table:align="margins"/>
    </style:style>
    <style:style style:name="Tabela29.A" style:family="table-column">
      <style:table-column-properties style:column-width="5.77cm" style:rel-column-width="39248*"/>
    </style:style>
    <style:style style:name="Tabela29.B" style:family="table-column">
      <style:table-column-properties style:column-width="3.863cm" style:rel-column-width="26287*"/>
    </style:style>
    <style:style style:name="Tabela29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9.B1" style:family="table-cell">
      <style:table-cell-properties fo:padding="0.097cm" fo:border="0.002cm solid #000000"/>
    </style:style>
    <style:style style:name="Tabela29.A2" style:family="table-cell">
      <style:table-cell-properties fo:padding="0.097cm" fo:border-left="0.002cm solid #000000" fo:border-right="none" fo:border-top="none" fo:border-bottom="0.002cm solid #000000"/>
    </style:style>
    <style:style style:name="Tabela29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30" style:family="table">
      <style:table-properties style:width="9.633cm" table:align="margins"/>
    </style:style>
    <style:style style:name="Tabela30.A" style:family="table-column">
      <style:table-column-properties style:column-width="5.77cm" style:rel-column-width="39248*"/>
    </style:style>
    <style:style style:name="Tabela30.B" style:family="table-column">
      <style:table-column-properties style:column-width="3.863cm" style:rel-column-width="26287*"/>
    </style:style>
    <style:style style:name="Tabela30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30.B1" style:family="table-cell">
      <style:table-cell-properties fo:padding="0.097cm" fo:border="0.002cm solid #000000"/>
    </style:style>
    <style:style style:name="Tabela30.A2" style:family="table-cell">
      <style:table-cell-properties fo:padding="0.097cm" fo:border-left="0.002cm solid #000000" fo:border-right="none" fo:border-top="none" fo:border-bottom="0.002cm solid #000000"/>
    </style:style>
    <style:style style:name="Tabela30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31" style:family="table">
      <style:table-properties style:width="25.7cm" table:align="margins"/>
    </style:style>
    <style:style style:name="Tabela31.A" style:family="table-column">
      <style:table-column-properties style:column-width="15.875cm" style:rel-column-width="40481*"/>
    </style:style>
    <style:style style:name="Tabela31.B" style:family="table-column">
      <style:table-column-properties style:column-width="9.825cm" style:rel-column-width="25054*"/>
    </style:style>
    <style:style style:name="Tabela3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31.B1" style:family="table-cell">
      <style:table-cell-properties fo:padding="0.097cm" fo:border="0.002cm solid #000000"/>
    </style:style>
    <style:style style:name="Tabela31.A2" style:family="table-cell">
      <style:table-cell-properties fo:padding="0.097cm" fo:border-left="0.002cm solid #000000" fo:border-right="none" fo:border-top="none" fo:border-bottom="0.002cm solid #000000"/>
    </style:style>
    <style:style style:name="Tabela3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32" style:family="table">
      <style:table-properties style:width="9.633cm" table:align="margins"/>
    </style:style>
    <style:style style:name="Tabela32.A" style:family="table-column">
      <style:table-column-properties style:column-width="5.77cm" style:rel-column-width="39248*"/>
    </style:style>
    <style:style style:name="Tabela32.B" style:family="table-column">
      <style:table-column-properties style:column-width="3.863cm" style:rel-column-width="26287*"/>
    </style:style>
    <style:style style:name="Tabela3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32.B1" style:family="table-cell">
      <style:table-cell-properties fo:padding="0.097cm" fo:border="0.002cm solid #000000"/>
    </style:style>
    <style:style style:name="Tabela32.A2" style:family="table-cell">
      <style:table-cell-properties fo:padding="0.097cm" fo:border-left="0.002cm solid #000000" fo:border-right="none" fo:border-top="none" fo:border-bottom="0.002cm solid #000000"/>
    </style:style>
    <style:style style:name="Tabela32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33" style:family="table">
      <style:table-properties style:width="9.633cm" table:align="margins"/>
    </style:style>
    <style:style style:name="Tabela33.A" style:family="table-column">
      <style:table-column-properties style:column-width="5.77cm" style:rel-column-width="39248*"/>
    </style:style>
    <style:style style:name="Tabela33.B" style:family="table-column">
      <style:table-column-properties style:column-width="3.863cm" style:rel-column-width="26287*"/>
    </style:style>
    <style:style style:name="Tabela3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33.B1" style:family="table-cell">
      <style:table-cell-properties fo:padding="0.097cm" fo:border="0.002cm solid #000000"/>
    </style:style>
    <style:style style:name="Tabela33.A2" style:family="table-cell">
      <style:table-cell-properties fo:padding="0.097cm" fo:border-left="0.002cm solid #000000" fo:border-right="none" fo:border-top="none" fo:border-bottom="0.002cm solid #000000"/>
    </style:style>
    <style:style style:name="Tabela33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34" style:family="table">
      <style:table-properties style:width="25.7cm" table:align="margins"/>
    </style:style>
    <style:style style:name="Tabela34.A" style:family="table-column">
      <style:table-column-properties style:column-width="15.875cm" style:rel-column-width="40481*"/>
    </style:style>
    <style:style style:name="Tabela34.B" style:family="table-column">
      <style:table-column-properties style:column-width="9.825cm" style:rel-column-width="25054*"/>
    </style:style>
    <style:style style:name="Tabela34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34.B1" style:family="table-cell">
      <style:table-cell-properties fo:padding="0.097cm" fo:border="0.002cm solid #000000"/>
    </style:style>
    <style:style style:name="Tabela34.A2" style:family="table-cell">
      <style:table-cell-properties fo:padding="0.097cm" fo:border-left="0.002cm solid #000000" fo:border-right="none" fo:border-top="none" fo:border-bottom="0.002cm solid #000000"/>
    </style:style>
    <style:style style:name="Tabela34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35" style:family="table">
      <style:table-properties style:width="9.633cm" table:align="margins"/>
    </style:style>
    <style:style style:name="Tabela35.A" style:family="table-column">
      <style:table-column-properties style:column-width="5.77cm" style:rel-column-width="39248*"/>
    </style:style>
    <style:style style:name="Tabela35.B" style:family="table-column">
      <style:table-column-properties style:column-width="3.863cm" style:rel-column-width="26287*"/>
    </style:style>
    <style:style style:name="Tabela35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35.B1" style:family="table-cell">
      <style:table-cell-properties fo:padding="0.097cm" fo:border="0.002cm solid #000000"/>
    </style:style>
    <style:style style:name="Tabela35.A2" style:family="table-cell">
      <style:table-cell-properties fo:padding="0.097cm" fo:border-left="0.002cm solid #000000" fo:border-right="none" fo:border-top="none" fo:border-bottom="0.002cm solid #000000"/>
    </style:style>
    <style:style style:name="Tabela35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36" style:family="table">
      <style:table-properties style:width="9.633cm" table:align="margins"/>
    </style:style>
    <style:style style:name="Tabela36.A" style:family="table-column">
      <style:table-column-properties style:column-width="5.77cm" style:rel-column-width="39248*"/>
    </style:style>
    <style:style style:name="Tabela36.B" style:family="table-column">
      <style:table-column-properties style:column-width="3.863cm" style:rel-column-width="26287*"/>
    </style:style>
    <style:style style:name="Tabela36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36.B1" style:family="table-cell">
      <style:table-cell-properties fo:padding="0.097cm" fo:border="0.002cm solid #000000"/>
    </style:style>
    <style:style style:name="Tabela36.A2" style:family="table-cell">
      <style:table-cell-properties fo:padding="0.097cm" fo:border-left="0.002cm solid #000000" fo:border-right="none" fo:border-top="none" fo:border-bottom="0.002cm solid #000000"/>
    </style:style>
    <style:style style:name="Tabela36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37" style:family="table">
      <style:table-properties style:width="25.7cm" table:align="margins"/>
    </style:style>
    <style:style style:name="Tabela37.A" style:family="table-column">
      <style:table-column-properties style:column-width="15.875cm" style:rel-column-width="40481*"/>
    </style:style>
    <style:style style:name="Tabela37.B" style:family="table-column">
      <style:table-column-properties style:column-width="9.825cm" style:rel-column-width="25054*"/>
    </style:style>
    <style:style style:name="Tabela37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37.B1" style:family="table-cell">
      <style:table-cell-properties fo:padding="0.097cm" fo:border="0.002cm solid #000000"/>
    </style:style>
    <style:style style:name="Tabela37.2" style:family="table-row">
      <style:table-row-properties style:min-row-height="7.738cm"/>
    </style:style>
    <style:style style:name="Tabela37.A2" style:family="table-cell">
      <style:table-cell-properties fo:padding="0.097cm" fo:border-left="0.002cm solid #000000" fo:border-right="none" fo:border-top="none" fo:border-bottom="0.002cm solid #000000"/>
    </style:style>
    <style:style style:name="Tabela37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38" style:family="table">
      <style:table-properties style:width="9.633cm" table:align="margins"/>
    </style:style>
    <style:style style:name="Tabela38.A" style:family="table-column">
      <style:table-column-properties style:column-width="5.77cm" style:rel-column-width="39248*"/>
    </style:style>
    <style:style style:name="Tabela38.B" style:family="table-column">
      <style:table-column-properties style:column-width="3.863cm" style:rel-column-width="26287*"/>
    </style:style>
    <style:style style:name="Tabela38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38.B1" style:family="table-cell">
      <style:table-cell-properties fo:padding="0.097cm" fo:border="0.002cm solid #000000"/>
    </style:style>
    <style:style style:name="Tabela38.A2" style:family="table-cell">
      <style:table-cell-properties fo:padding="0.097cm" fo:border-left="0.002cm solid #000000" fo:border-right="none" fo:border-top="none" fo:border-bottom="0.002cm solid #000000"/>
    </style:style>
    <style:style style:name="Tabela38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39" style:family="table">
      <style:table-properties style:width="9.633cm" table:align="margins"/>
    </style:style>
    <style:style style:name="Tabela39.A" style:family="table-column">
      <style:table-column-properties style:column-width="5.77cm" style:rel-column-width="39248*"/>
    </style:style>
    <style:style style:name="Tabela39.B" style:family="table-column">
      <style:table-column-properties style:column-width="3.863cm" style:rel-column-width="26287*"/>
    </style:style>
    <style:style style:name="Tabela39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39.B1" style:family="table-cell">
      <style:table-cell-properties fo:padding="0.097cm" fo:border="0.002cm solid #000000"/>
    </style:style>
    <style:style style:name="Tabela39.A2" style:family="table-cell">
      <style:table-cell-properties fo:padding="0.097cm" fo:border-left="0.002cm solid #000000" fo:border-right="none" fo:border-top="none" fo:border-bottom="0.002cm solid #000000"/>
    </style:style>
    <style:style style:name="Tabela39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40" style:family="table">
      <style:table-properties style:width="25.7cm" table:align="margins"/>
    </style:style>
    <style:style style:name="Tabela40.A" style:family="table-column">
      <style:table-column-properties style:column-width="15.875cm" style:rel-column-width="40481*"/>
    </style:style>
    <style:style style:name="Tabela40.B" style:family="table-column">
      <style:table-column-properties style:column-width="9.825cm" style:rel-column-width="25054*"/>
    </style:style>
    <style:style style:name="Tabela40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40.B1" style:family="table-cell">
      <style:table-cell-properties fo:padding="0.097cm" fo:border="0.002cm solid #000000"/>
    </style:style>
    <style:style style:name="Tabela40.2" style:family="table-row">
      <style:table-row-properties style:min-row-height="7.738cm"/>
    </style:style>
    <style:style style:name="Tabela40.A2" style:family="table-cell">
      <style:table-cell-properties fo:padding="0.097cm" fo:border-left="0.002cm solid #000000" fo:border-right="none" fo:border-top="none" fo:border-bottom="0.002cm solid #000000"/>
    </style:style>
    <style:style style:name="Tabela40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41" style:family="table">
      <style:table-properties style:width="9.633cm" table:align="margins"/>
    </style:style>
    <style:style style:name="Tabela41.A" style:family="table-column">
      <style:table-column-properties style:column-width="5.77cm" style:rel-column-width="39248*"/>
    </style:style>
    <style:style style:name="Tabela41.B" style:family="table-column">
      <style:table-column-properties style:column-width="3.863cm" style:rel-column-width="26287*"/>
    </style:style>
    <style:style style:name="Tabela4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41.B1" style:family="table-cell">
      <style:table-cell-properties fo:padding="0.097cm" fo:border="0.002cm solid #000000"/>
    </style:style>
    <style:style style:name="Tabela41.A2" style:family="table-cell">
      <style:table-cell-properties fo:padding="0.097cm" fo:border-left="0.002cm solid #000000" fo:border-right="none" fo:border-top="none" fo:border-bottom="0.002cm solid #000000"/>
    </style:style>
    <style:style style:name="Tabela4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42" style:family="table">
      <style:table-properties style:width="9.633cm" table:align="margins"/>
    </style:style>
    <style:style style:name="Tabela42.A" style:family="table-column">
      <style:table-column-properties style:column-width="5.77cm" style:rel-column-width="39248*"/>
    </style:style>
    <style:style style:name="Tabela42.B" style:family="table-column">
      <style:table-column-properties style:column-width="3.863cm" style:rel-column-width="26287*"/>
    </style:style>
    <style:style style:name="Tabela4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42.B1" style:family="table-cell">
      <style:table-cell-properties fo:padding="0.097cm" fo:border="0.002cm solid #000000"/>
    </style:style>
    <style:style style:name="Tabela42.A2" style:family="table-cell">
      <style:table-cell-properties fo:padding="0.097cm" fo:border-left="0.002cm solid #000000" fo:border-right="none" fo:border-top="none" fo:border-bottom="0.002cm solid #000000"/>
    </style:style>
    <style:style style:name="Tabela42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43" style:family="table">
      <style:table-properties style:width="25.7cm" table:align="margins"/>
    </style:style>
    <style:style style:name="Tabela43.A" style:family="table-column">
      <style:table-column-properties style:column-width="15.875cm" style:rel-column-width="40481*"/>
    </style:style>
    <style:style style:name="Tabela43.B" style:family="table-column">
      <style:table-column-properties style:column-width="9.825cm" style:rel-column-width="25054*"/>
    </style:style>
    <style:style style:name="Tabela4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43.B1" style:family="table-cell">
      <style:table-cell-properties fo:padding="0.097cm" fo:border="0.002cm solid #000000"/>
    </style:style>
    <style:style style:name="Tabela43.A2" style:family="table-cell">
      <style:table-cell-properties fo:padding="0.097cm" fo:border-left="0.002cm solid #000000" fo:border-right="none" fo:border-top="none" fo:border-bottom="0.002cm solid #000000"/>
    </style:style>
    <style:style style:name="Tabela43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44" style:family="table">
      <style:table-properties style:width="9.633cm" table:align="margins"/>
    </style:style>
    <style:style style:name="Tabela44.A" style:family="table-column">
      <style:table-column-properties style:column-width="5.77cm" style:rel-column-width="39248*"/>
    </style:style>
    <style:style style:name="Tabela44.B" style:family="table-column">
      <style:table-column-properties style:column-width="3.863cm" style:rel-column-width="26287*"/>
    </style:style>
    <style:style style:name="Tabela44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44.B1" style:family="table-cell">
      <style:table-cell-properties fo:padding="0.097cm" fo:border="0.002cm solid #000000"/>
    </style:style>
    <style:style style:name="Tabela44.A2" style:family="table-cell">
      <style:table-cell-properties fo:padding="0.097cm" fo:border-left="0.002cm solid #000000" fo:border-right="none" fo:border-top="none" fo:border-bottom="0.002cm solid #000000"/>
    </style:style>
    <style:style style:name="Tabela44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45" style:family="table">
      <style:table-properties style:width="9.633cm" table:align="margins"/>
    </style:style>
    <style:style style:name="Tabela45.A" style:family="table-column">
      <style:table-column-properties style:column-width="5.77cm" style:rel-column-width="39248*"/>
    </style:style>
    <style:style style:name="Tabela45.B" style:family="table-column">
      <style:table-column-properties style:column-width="3.863cm" style:rel-column-width="26287*"/>
    </style:style>
    <style:style style:name="Tabela45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45.B1" style:family="table-cell">
      <style:table-cell-properties fo:padding="0.097cm" fo:border="0.002cm solid #000000"/>
    </style:style>
    <style:style style:name="Tabela45.A2" style:family="table-cell">
      <style:table-cell-properties fo:padding="0.097cm" fo:border-left="0.002cm solid #000000" fo:border-right="none" fo:border-top="none" fo:border-bottom="0.002cm solid #000000"/>
    </style:style>
    <style:style style:name="Tabela45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46" style:family="table">
      <style:table-properties style:width="25.7cm" table:align="margins"/>
    </style:style>
    <style:style style:name="Tabela46.A" style:family="table-column">
      <style:table-column-properties style:column-width="15.875cm" style:rel-column-width="40481*"/>
    </style:style>
    <style:style style:name="Tabela46.B" style:family="table-column">
      <style:table-column-properties style:column-width="9.825cm" style:rel-column-width="25054*"/>
    </style:style>
    <style:style style:name="Tabela46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46.B1" style:family="table-cell">
      <style:table-cell-properties fo:padding="0.097cm" fo:border="0.002cm solid #000000"/>
    </style:style>
    <style:style style:name="Tabela46.A2" style:family="table-cell">
      <style:table-cell-properties fo:padding="0.097cm" fo:border-left="0.002cm solid #000000" fo:border-right="none" fo:border-top="none" fo:border-bottom="0.002cm solid #000000"/>
    </style:style>
    <style:style style:name="Tabela46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47" style:family="table">
      <style:table-properties style:width="9.633cm" table:align="margins"/>
    </style:style>
    <style:style style:name="Tabela47.A" style:family="table-column">
      <style:table-column-properties style:column-width="5.77cm" style:rel-column-width="39248*"/>
    </style:style>
    <style:style style:name="Tabela47.B" style:family="table-column">
      <style:table-column-properties style:column-width="3.863cm" style:rel-column-width="26287*"/>
    </style:style>
    <style:style style:name="Tabela47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47.B1" style:family="table-cell">
      <style:table-cell-properties fo:padding="0.097cm" fo:border="0.002cm solid #000000"/>
    </style:style>
    <style:style style:name="Tabela47.A2" style:family="table-cell">
      <style:table-cell-properties fo:padding="0.097cm" fo:border-left="0.002cm solid #000000" fo:border-right="none" fo:border-top="none" fo:border-bottom="0.002cm solid #000000"/>
    </style:style>
    <style:style style:name="Tabela47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48" style:family="table">
      <style:table-properties style:width="9.633cm" table:align="margins"/>
    </style:style>
    <style:style style:name="Tabela48.A" style:family="table-column">
      <style:table-column-properties style:column-width="5.77cm" style:rel-column-width="39248*"/>
    </style:style>
    <style:style style:name="Tabela48.B" style:family="table-column">
      <style:table-column-properties style:column-width="3.863cm" style:rel-column-width="26287*"/>
    </style:style>
    <style:style style:name="Tabela48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48.B1" style:family="table-cell">
      <style:table-cell-properties fo:padding="0.097cm" fo:border="0.002cm solid #000000"/>
    </style:style>
    <style:style style:name="Tabela48.A2" style:family="table-cell">
      <style:table-cell-properties fo:padding="0.097cm" fo:border-left="0.002cm solid #000000" fo:border-right="none" fo:border-top="none" fo:border-bottom="0.002cm solid #000000"/>
    </style:style>
    <style:style style:name="Tabela48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49" style:family="table">
      <style:table-properties style:width="25.7cm" table:align="margins"/>
    </style:style>
    <style:style style:name="Tabela49.A" style:family="table-column">
      <style:table-column-properties style:column-width="15.875cm" style:rel-column-width="40481*"/>
    </style:style>
    <style:style style:name="Tabela49.B" style:family="table-column">
      <style:table-column-properties style:column-width="9.825cm" style:rel-column-width="25054*"/>
    </style:style>
    <style:style style:name="Tabela49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49.B1" style:family="table-cell">
      <style:table-cell-properties fo:padding="0.097cm" fo:border="0.002cm solid #000000"/>
    </style:style>
    <style:style style:name="Tabela49.A2" style:family="table-cell">
      <style:table-cell-properties fo:padding="0.097cm" fo:border-left="0.002cm solid #000000" fo:border-right="none" fo:border-top="none" fo:border-bottom="0.002cm solid #000000"/>
    </style:style>
    <style:style style:name="Tabela49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50" style:family="table">
      <style:table-properties style:width="9.633cm" table:align="margins"/>
    </style:style>
    <style:style style:name="Tabela50.A" style:family="table-column">
      <style:table-column-properties style:column-width="5.77cm" style:rel-column-width="39248*"/>
    </style:style>
    <style:style style:name="Tabela50.B" style:family="table-column">
      <style:table-column-properties style:column-width="3.863cm" style:rel-column-width="26287*"/>
    </style:style>
    <style:style style:name="Tabela50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50.B1" style:family="table-cell">
      <style:table-cell-properties fo:padding="0.097cm" fo:border="0.002cm solid #000000"/>
    </style:style>
    <style:style style:name="Tabela50.A2" style:family="table-cell">
      <style:table-cell-properties fo:padding="0.097cm" fo:border-left="0.002cm solid #000000" fo:border-right="none" fo:border-top="none" fo:border-bottom="0.002cm solid #000000"/>
    </style:style>
    <style:style style:name="Tabela50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51" style:family="table">
      <style:table-properties style:width="9.633cm" table:align="margins"/>
    </style:style>
    <style:style style:name="Tabela51.A" style:family="table-column">
      <style:table-column-properties style:column-width="5.77cm" style:rel-column-width="39248*"/>
    </style:style>
    <style:style style:name="Tabela51.B" style:family="table-column">
      <style:table-column-properties style:column-width="3.863cm" style:rel-column-width="26287*"/>
    </style:style>
    <style:style style:name="Tabela5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51.B1" style:family="table-cell">
      <style:table-cell-properties fo:padding="0.097cm" fo:border="0.002cm solid #000000"/>
    </style:style>
    <style:style style:name="Tabela51.A2" style:family="table-cell">
      <style:table-cell-properties fo:padding="0.097cm" fo:border-left="0.002cm solid #000000" fo:border-right="none" fo:border-top="none" fo:border-bottom="0.002cm solid #000000"/>
    </style:style>
    <style:style style:name="Tabela5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52" style:family="table">
      <style:table-properties style:width="25.7cm" table:align="margins"/>
    </style:style>
    <style:style style:name="Tabela52.A" style:family="table-column">
      <style:table-column-properties style:column-width="15.875cm" style:rel-column-width="40481*"/>
    </style:style>
    <style:style style:name="Tabela52.B" style:family="table-column">
      <style:table-column-properties style:column-width="9.825cm" style:rel-column-width="25054*"/>
    </style:style>
    <style:style style:name="Tabela5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52.B1" style:family="table-cell">
      <style:table-cell-properties fo:padding="0.097cm" fo:border="0.002cm solid #000000"/>
    </style:style>
    <style:style style:name="Tabela52.A2" style:family="table-cell">
      <style:table-cell-properties fo:padding="0.097cm" fo:border-left="0.002cm solid #000000" fo:border-right="none" fo:border-top="none" fo:border-bottom="0.002cm solid #000000"/>
    </style:style>
    <style:style style:name="Tabela52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53" style:family="table">
      <style:table-properties style:width="9.633cm" table:align="margins"/>
    </style:style>
    <style:style style:name="Tabela53.A" style:family="table-column">
      <style:table-column-properties style:column-width="5.77cm" style:rel-column-width="39248*"/>
    </style:style>
    <style:style style:name="Tabela53.B" style:family="table-column">
      <style:table-column-properties style:column-width="3.863cm" style:rel-column-width="26287*"/>
    </style:style>
    <style:style style:name="Tabela5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53.B1" style:family="table-cell">
      <style:table-cell-properties fo:padding="0.097cm" fo:border="0.002cm solid #000000"/>
    </style:style>
    <style:style style:name="Tabela53.A2" style:family="table-cell">
      <style:table-cell-properties fo:padding="0.097cm" fo:border-left="0.002cm solid #000000" fo:border-right="none" fo:border-top="none" fo:border-bottom="0.002cm solid #000000"/>
    </style:style>
    <style:style style:name="Tabela53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54" style:family="table">
      <style:table-properties style:width="9.633cm" table:align="margins"/>
    </style:style>
    <style:style style:name="Tabela54.A" style:family="table-column">
      <style:table-column-properties style:column-width="5.77cm" style:rel-column-width="39248*"/>
    </style:style>
    <style:style style:name="Tabela54.B" style:family="table-column">
      <style:table-column-properties style:column-width="3.863cm" style:rel-column-width="26287*"/>
    </style:style>
    <style:style style:name="Tabela54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54.B1" style:family="table-cell">
      <style:table-cell-properties fo:padding="0.097cm" fo:border="0.002cm solid #000000"/>
    </style:style>
    <style:style style:name="Tabela54.A2" style:family="table-cell">
      <style:table-cell-properties fo:padding="0.097cm" fo:border-left="0.002cm solid #000000" fo:border-right="none" fo:border-top="none" fo:border-bottom="0.002cm solid #000000"/>
    </style:style>
    <style:style style:name="Tabela54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54.B4" style:family="table-cell" style:data-style-name="N0">
      <style:table-cell-properties fo:padding="0.097cm" fo:border-left="0.002cm solid #000000" fo:border-right="0.002cm solid #000000" fo:border-top="none" fo:border-bottom="0.002cm solid #000000"/>
    </style:style>
    <style:style style:name="Tabela55" style:family="table">
      <style:table-properties style:width="25.7cm" table:align="margins"/>
    </style:style>
    <style:style style:name="Tabela55.A" style:family="table-column">
      <style:table-column-properties style:column-width="15.875cm" style:rel-column-width="40481*"/>
    </style:style>
    <style:style style:name="Tabela55.B" style:family="table-column">
      <style:table-column-properties style:column-width="9.825cm" style:rel-column-width="25054*"/>
    </style:style>
    <style:style style:name="Tabela55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55.B1" style:family="table-cell">
      <style:table-cell-properties fo:padding="0.097cm" fo:border="0.002cm solid #000000"/>
    </style:style>
    <style:style style:name="Tabela55.A2" style:family="table-cell">
      <style:table-cell-properties fo:padding="0.097cm" fo:border-left="0.002cm solid #000000" fo:border-right="none" fo:border-top="none" fo:border-bottom="0.002cm solid #000000"/>
    </style:style>
    <style:style style:name="Tabela55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56" style:family="table">
      <style:table-properties style:width="9.633cm" table:align="margins"/>
    </style:style>
    <style:style style:name="Tabela56.A" style:family="table-column">
      <style:table-column-properties style:column-width="5.77cm" style:rel-column-width="39248*"/>
    </style:style>
    <style:style style:name="Tabela56.B" style:family="table-column">
      <style:table-column-properties style:column-width="3.863cm" style:rel-column-width="26287*"/>
    </style:style>
    <style:style style:name="Tabela56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56.B1" style:family="table-cell">
      <style:table-cell-properties fo:padding="0.097cm" fo:border="0.002cm solid #000000"/>
    </style:style>
    <style:style style:name="Tabela56.A2" style:family="table-cell">
      <style:table-cell-properties fo:padding="0.097cm" fo:border-left="0.002cm solid #000000" fo:border-right="none" fo:border-top="none" fo:border-bottom="0.002cm solid #000000"/>
    </style:style>
    <style:style style:name="Tabela56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57" style:family="table">
      <style:table-properties style:width="9.633cm" table:align="margins"/>
    </style:style>
    <style:style style:name="Tabela57.A" style:family="table-column">
      <style:table-column-properties style:column-width="5.77cm" style:rel-column-width="39248*"/>
    </style:style>
    <style:style style:name="Tabela57.B" style:family="table-column">
      <style:table-column-properties style:column-width="3.863cm" style:rel-column-width="26287*"/>
    </style:style>
    <style:style style:name="Tabela57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57.B1" style:family="table-cell">
      <style:table-cell-properties fo:padding="0.097cm" fo:border="0.002cm solid #000000"/>
    </style:style>
    <style:style style:name="Tabela57.A2" style:family="table-cell">
      <style:table-cell-properties fo:padding="0.097cm" fo:border-left="0.002cm solid #000000" fo:border-right="none" fo:border-top="none" fo:border-bottom="0.002cm solid #000000"/>
    </style:style>
    <style:style style:name="Tabela57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58" style:family="table">
      <style:table-properties style:width="25.7cm" table:align="margins"/>
    </style:style>
    <style:style style:name="Tabela58.A" style:family="table-column">
      <style:table-column-properties style:column-width="15.875cm" style:rel-column-width="40481*"/>
    </style:style>
    <style:style style:name="Tabela58.B" style:family="table-column">
      <style:table-column-properties style:column-width="9.825cm" style:rel-column-width="25054*"/>
    </style:style>
    <style:style style:name="Tabela58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58.B1" style:family="table-cell">
      <style:table-cell-properties fo:padding="0.097cm" fo:border="0.002cm solid #000000"/>
    </style:style>
    <style:style style:name="Tabela58.2" style:family="table-row">
      <style:table-row-properties style:min-row-height="7.738cm"/>
    </style:style>
    <style:style style:name="Tabela58.A2" style:family="table-cell">
      <style:table-cell-properties fo:padding="0.097cm" fo:border-left="0.002cm solid #000000" fo:border-right="none" fo:border-top="none" fo:border-bottom="0.002cm solid #000000"/>
    </style:style>
    <style:style style:name="Tabela58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59" style:family="table">
      <style:table-properties style:width="9.633cm" table:align="margins"/>
    </style:style>
    <style:style style:name="Tabela59.A" style:family="table-column">
      <style:table-column-properties style:column-width="5.77cm" style:rel-column-width="39248*"/>
    </style:style>
    <style:style style:name="Tabela59.B" style:family="table-column">
      <style:table-column-properties style:column-width="3.863cm" style:rel-column-width="26287*"/>
    </style:style>
    <style:style style:name="Tabela59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59.B1" style:family="table-cell">
      <style:table-cell-properties fo:padding="0.097cm" fo:border="0.002cm solid #000000"/>
    </style:style>
    <style:style style:name="Tabela59.A2" style:family="table-cell">
      <style:table-cell-properties fo:padding="0.097cm" fo:border-left="0.002cm solid #000000" fo:border-right="none" fo:border-top="none" fo:border-bottom="0.002cm solid #000000"/>
    </style:style>
    <style:style style:name="Tabela59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60" style:family="table">
      <style:table-properties style:width="9.633cm" table:align="margins"/>
    </style:style>
    <style:style style:name="Tabela60.A" style:family="table-column">
      <style:table-column-properties style:column-width="5.77cm" style:rel-column-width="39248*"/>
    </style:style>
    <style:style style:name="Tabela60.B" style:family="table-column">
      <style:table-column-properties style:column-width="3.863cm" style:rel-column-width="26287*"/>
    </style:style>
    <style:style style:name="Tabela60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60.B1" style:family="table-cell">
      <style:table-cell-properties fo:padding="0.097cm" fo:border="0.002cm solid #000000"/>
    </style:style>
    <style:style style:name="Tabela60.A2" style:family="table-cell">
      <style:table-cell-properties fo:padding="0.097cm" fo:border-left="0.002cm solid #000000" fo:border-right="none" fo:border-top="none" fo:border-bottom="0.002cm solid #000000"/>
    </style:style>
    <style:style style:name="Tabela60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60.B6" style:family="table-cell" style:data-style-name="N0">
      <style:table-cell-properties fo:padding="0.097cm" fo:border-left="0.002cm solid #000000" fo:border-right="0.002cm solid #000000" fo:border-top="none" fo:border-bottom="0.002cm solid #000000"/>
    </style:style>
    <style:style style:name="Tabela61" style:family="table">
      <style:table-properties style:width="25.7cm" table:align="margins"/>
    </style:style>
    <style:style style:name="Tabela61.A" style:family="table-column">
      <style:table-column-properties style:column-width="15.875cm" style:rel-column-width="40481*"/>
    </style:style>
    <style:style style:name="Tabela61.B" style:family="table-column">
      <style:table-column-properties style:column-width="9.825cm" style:rel-column-width="25054*"/>
    </style:style>
    <style:style style:name="Tabela6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61.B1" style:family="table-cell">
      <style:table-cell-properties fo:padding="0.097cm" fo:border="0.002cm solid #000000"/>
    </style:style>
    <style:style style:name="Tabela61.2" style:family="table-row">
      <style:table-row-properties style:min-row-height="7.738cm"/>
    </style:style>
    <style:style style:name="Tabela61.A2" style:family="table-cell">
      <style:table-cell-properties fo:padding="0.097cm" fo:border-left="0.002cm solid #000000" fo:border-right="none" fo:border-top="none" fo:border-bottom="0.002cm solid #000000"/>
    </style:style>
    <style:style style:name="Tabela6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62" style:family="table">
      <style:table-properties style:width="9.633cm" table:align="margins"/>
    </style:style>
    <style:style style:name="Tabela62.A" style:family="table-column">
      <style:table-column-properties style:column-width="5.77cm" style:rel-column-width="39248*"/>
    </style:style>
    <style:style style:name="Tabela62.B" style:family="table-column">
      <style:table-column-properties style:column-width="3.863cm" style:rel-column-width="26287*"/>
    </style:style>
    <style:style style:name="Tabela6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62.B1" style:family="table-cell">
      <style:table-cell-properties fo:padding="0.097cm" fo:border="0.002cm solid #000000"/>
    </style:style>
    <style:style style:name="Tabela62.A2" style:family="table-cell">
      <style:table-cell-properties fo:padding="0.097cm" fo:border-left="0.002cm solid #000000" fo:border-right="none" fo:border-top="none" fo:border-bottom="0.002cm solid #000000"/>
    </style:style>
    <style:style style:name="Tabela62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63" style:family="table">
      <style:table-properties style:width="9.633cm" table:align="margins"/>
    </style:style>
    <style:style style:name="Tabela63.A" style:family="table-column">
      <style:table-column-properties style:column-width="5.77cm" style:rel-column-width="39248*"/>
    </style:style>
    <style:style style:name="Tabela63.B" style:family="table-column">
      <style:table-column-properties style:column-width="3.863cm" style:rel-column-width="26287*"/>
    </style:style>
    <style:style style:name="Tabela6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63.B1" style:family="table-cell">
      <style:table-cell-properties fo:padding="0.097cm" fo:border="0.002cm solid #000000"/>
    </style:style>
    <style:style style:name="Tabela63.A2" style:family="table-cell">
      <style:table-cell-properties fo:padding="0.097cm" fo:border-left="0.002cm solid #000000" fo:border-right="none" fo:border-top="none" fo:border-bottom="0.002cm solid #000000"/>
    </style:style>
    <style:style style:name="Tabela63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64" style:family="table">
      <style:table-properties style:width="25.7cm" table:align="margins"/>
    </style:style>
    <style:style style:name="Tabela64.A" style:family="table-column">
      <style:table-column-properties style:column-width="15.875cm" style:rel-column-width="40481*"/>
    </style:style>
    <style:style style:name="Tabela64.B" style:family="table-column">
      <style:table-column-properties style:column-width="9.825cm" style:rel-column-width="25054*"/>
    </style:style>
    <style:style style:name="Tabela64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64.B1" style:family="table-cell">
      <style:table-cell-properties fo:padding="0.097cm" fo:border="0.002cm solid #000000"/>
    </style:style>
    <style:style style:name="Tabela64.A2" style:family="table-cell">
      <style:table-cell-properties fo:padding="0.097cm" fo:border-left="0.002cm solid #000000" fo:border-right="none" fo:border-top="none" fo:border-bottom="0.002cm solid #000000"/>
    </style:style>
    <style:style style:name="Tabela64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65" style:family="table">
      <style:table-properties style:width="9.633cm" table:align="margins"/>
    </style:style>
    <style:style style:name="Tabela65.A" style:family="table-column">
      <style:table-column-properties style:column-width="5.77cm" style:rel-column-width="39248*"/>
    </style:style>
    <style:style style:name="Tabela65.B" style:family="table-column">
      <style:table-column-properties style:column-width="3.863cm" style:rel-column-width="26287*"/>
    </style:style>
    <style:style style:name="Tabela65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65.B1" style:family="table-cell">
      <style:table-cell-properties fo:padding="0.097cm" fo:border="0.002cm solid #000000"/>
    </style:style>
    <style:style style:name="Tabela65.A2" style:family="table-cell">
      <style:table-cell-properties fo:padding="0.097cm" fo:border-left="0.002cm solid #000000" fo:border-right="none" fo:border-top="none" fo:border-bottom="0.002cm solid #000000"/>
    </style:style>
    <style:style style:name="Tabela65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66" style:family="table">
      <style:table-properties style:width="9.633cm" table:align="margins"/>
    </style:style>
    <style:style style:name="Tabela66.A" style:family="table-column">
      <style:table-column-properties style:column-width="5.77cm" style:rel-column-width="39248*"/>
    </style:style>
    <style:style style:name="Tabela66.B" style:family="table-column">
      <style:table-column-properties style:column-width="3.863cm" style:rel-column-width="26287*"/>
    </style:style>
    <style:style style:name="Tabela66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66.B1" style:family="table-cell">
      <style:table-cell-properties fo:padding="0.097cm" fo:border="0.002cm solid #000000"/>
    </style:style>
    <style:style style:name="Tabela66.A2" style:family="table-cell">
      <style:table-cell-properties fo:padding="0.097cm" fo:border-left="0.002cm solid #000000" fo:border-right="none" fo:border-top="none" fo:border-bottom="0.002cm solid #000000"/>
    </style:style>
    <style:style style:name="Tabela66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67" style:family="table">
      <style:table-properties style:width="25.7cm" table:align="margins"/>
    </style:style>
    <style:style style:name="Tabela67.A" style:family="table-column">
      <style:table-column-properties style:column-width="15.875cm" style:rel-column-width="40481*"/>
    </style:style>
    <style:style style:name="Tabela67.B" style:family="table-column">
      <style:table-column-properties style:column-width="9.825cm" style:rel-column-width="25054*"/>
    </style:style>
    <style:style style:name="Tabela67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67.B1" style:family="table-cell">
      <style:table-cell-properties fo:padding="0.097cm" fo:border="0.002cm solid #000000"/>
    </style:style>
    <style:style style:name="Tabela67.A2" style:family="table-cell">
      <style:table-cell-properties fo:padding="0.097cm" fo:border-left="0.002cm solid #000000" fo:border-right="none" fo:border-top="none" fo:border-bottom="0.002cm solid #000000"/>
    </style:style>
    <style:style style:name="Tabela67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68" style:family="table">
      <style:table-properties style:width="9.633cm" table:align="margins"/>
    </style:style>
    <style:style style:name="Tabela68.A" style:family="table-column">
      <style:table-column-properties style:column-width="5.77cm" style:rel-column-width="39248*"/>
    </style:style>
    <style:style style:name="Tabela68.B" style:family="table-column">
      <style:table-column-properties style:column-width="3.863cm" style:rel-column-width="26287*"/>
    </style:style>
    <style:style style:name="Tabela68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68.B1" style:family="table-cell">
      <style:table-cell-properties fo:padding="0.097cm" fo:border="0.002cm solid #000000"/>
    </style:style>
    <style:style style:name="Tabela68.A2" style:family="table-cell">
      <style:table-cell-properties fo:padding="0.097cm" fo:border-left="0.002cm solid #000000" fo:border-right="none" fo:border-top="none" fo:border-bottom="0.002cm solid #000000"/>
    </style:style>
    <style:style style:name="Tabela68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68.B7" style:family="table-cell" style:data-style-name="N0">
      <style:table-cell-properties fo:padding="0.097cm" fo:border-left="0.002cm solid #000000" fo:border-right="0.002cm solid #000000" fo:border-top="none" fo:border-bottom="0.002cm solid #000000"/>
    </style:style>
    <style:style style:name="Tabela69" style:family="table">
      <style:table-properties style:width="9.633cm" table:align="margins"/>
    </style:style>
    <style:style style:name="Tabela69.A" style:family="table-column">
      <style:table-column-properties style:column-width="5.77cm" style:rel-column-width="39248*"/>
    </style:style>
    <style:style style:name="Tabela69.B" style:family="table-column">
      <style:table-column-properties style:column-width="3.863cm" style:rel-column-width="26287*"/>
    </style:style>
    <style:style style:name="Tabela69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69.B1" style:family="table-cell">
      <style:table-cell-properties fo:padding="0.097cm" fo:border="0.002cm solid #000000"/>
    </style:style>
    <style:style style:name="Tabela69.A2" style:family="table-cell">
      <style:table-cell-properties fo:padding="0.097cm" fo:border-left="0.002cm solid #000000" fo:border-right="none" fo:border-top="none" fo:border-bottom="0.002cm solid #000000"/>
    </style:style>
    <style:style style:name="Tabela69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70" style:family="table">
      <style:table-properties style:width="25.7cm" table:align="margins"/>
    </style:style>
    <style:style style:name="Tabela70.A" style:family="table-column">
      <style:table-column-properties style:column-width="15.875cm" style:rel-column-width="40481*"/>
    </style:style>
    <style:style style:name="Tabela70.B" style:family="table-column">
      <style:table-column-properties style:column-width="9.825cm" style:rel-column-width="25054*"/>
    </style:style>
    <style:style style:name="Tabela70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70.B1" style:family="table-cell">
      <style:table-cell-properties fo:padding="0.097cm" fo:border="0.002cm solid #000000"/>
    </style:style>
    <style:style style:name="Tabela70.A2" style:family="table-cell">
      <style:table-cell-properties fo:padding="0.097cm" fo:border-left="0.002cm solid #000000" fo:border-right="none" fo:border-top="none" fo:border-bottom="0.002cm solid #000000"/>
    </style:style>
    <style:style style:name="Tabela70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71" style:family="table">
      <style:table-properties style:width="9.633cm" table:align="margins"/>
    </style:style>
    <style:style style:name="Tabela71.A" style:family="table-column">
      <style:table-column-properties style:column-width="5.77cm" style:rel-column-width="39248*"/>
    </style:style>
    <style:style style:name="Tabela71.B" style:family="table-column">
      <style:table-column-properties style:column-width="3.863cm" style:rel-column-width="26287*"/>
    </style:style>
    <style:style style:name="Tabela7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71.B1" style:family="table-cell">
      <style:table-cell-properties fo:padding="0.097cm" fo:border="0.002cm solid #000000"/>
    </style:style>
    <style:style style:name="Tabela71.A2" style:family="table-cell">
      <style:table-cell-properties fo:padding="0.097cm" fo:border-left="0.002cm solid #000000" fo:border-right="none" fo:border-top="none" fo:border-bottom="0.002cm solid #000000"/>
    </style:style>
    <style:style style:name="Tabela7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72" style:family="table">
      <style:table-properties style:width="9.633cm" table:align="margins"/>
    </style:style>
    <style:style style:name="Tabela72.A" style:family="table-column">
      <style:table-column-properties style:column-width="5.77cm" style:rel-column-width="39248*"/>
    </style:style>
    <style:style style:name="Tabela72.B" style:family="table-column">
      <style:table-column-properties style:column-width="3.863cm" style:rel-column-width="26287*"/>
    </style:style>
    <style:style style:name="Tabela7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72.B1" style:family="table-cell">
      <style:table-cell-properties fo:padding="0.097cm" fo:border="0.002cm solid #000000"/>
    </style:style>
    <style:style style:name="Tabela72.A2" style:family="table-cell">
      <style:table-cell-properties fo:padding="0.097cm" fo:border-left="0.002cm solid #000000" fo:border-right="none" fo:border-top="none" fo:border-bottom="0.002cm solid #000000"/>
    </style:style>
    <style:style style:name="Tabela72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73" style:family="table">
      <style:table-properties style:width="25.7cm" table:align="margins"/>
    </style:style>
    <style:style style:name="Tabela73.A" style:family="table-column">
      <style:table-column-properties style:column-width="15.875cm" style:rel-column-width="40481*"/>
    </style:style>
    <style:style style:name="Tabela73.B" style:family="table-column">
      <style:table-column-properties style:column-width="9.825cm" style:rel-column-width="25054*"/>
    </style:style>
    <style:style style:name="Tabela7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73.B1" style:family="table-cell">
      <style:table-cell-properties fo:padding="0.097cm" fo:border="0.002cm solid #000000"/>
    </style:style>
    <style:style style:name="Tabela73.A2" style:family="table-cell">
      <style:table-cell-properties fo:padding="0.097cm" fo:border-left="0.002cm solid #000000" fo:border-right="none" fo:border-top="none" fo:border-bottom="0.002cm solid #000000"/>
    </style:style>
    <style:style style:name="Tabela73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74" style:family="table">
      <style:table-properties style:width="9.633cm" table:align="margins"/>
    </style:style>
    <style:style style:name="Tabela74.A" style:family="table-column">
      <style:table-column-properties style:column-width="5.77cm" style:rel-column-width="39248*"/>
    </style:style>
    <style:style style:name="Tabela74.B" style:family="table-column">
      <style:table-column-properties style:column-width="3.863cm" style:rel-column-width="26287*"/>
    </style:style>
    <style:style style:name="Tabela74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74.B1" style:family="table-cell">
      <style:table-cell-properties fo:padding="0.097cm" fo:border="0.002cm solid #000000"/>
    </style:style>
    <style:style style:name="Tabela74.A2" style:family="table-cell">
      <style:table-cell-properties fo:padding="0.097cm" fo:border-left="0.002cm solid #000000" fo:border-right="none" fo:border-top="none" fo:border-bottom="0.002cm solid #000000"/>
    </style:style>
    <style:style style:name="Tabela74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75" style:family="table">
      <style:table-properties style:width="9.633cm" table:align="margins"/>
    </style:style>
    <style:style style:name="Tabela75.A" style:family="table-column">
      <style:table-column-properties style:column-width="5.77cm" style:rel-column-width="39248*"/>
    </style:style>
    <style:style style:name="Tabela75.B" style:family="table-column">
      <style:table-column-properties style:column-width="3.863cm" style:rel-column-width="26287*"/>
    </style:style>
    <style:style style:name="Tabela75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75.B1" style:family="table-cell">
      <style:table-cell-properties fo:padding="0.097cm" fo:border="0.002cm solid #000000"/>
    </style:style>
    <style:style style:name="Tabela75.A2" style:family="table-cell">
      <style:table-cell-properties fo:padding="0.097cm" fo:border-left="0.002cm solid #000000" fo:border-right="none" fo:border-top="none" fo:border-bottom="0.002cm solid #000000"/>
    </style:style>
    <style:style style:name="Tabela75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76" style:family="table">
      <style:table-properties style:width="25.7cm" table:align="margins"/>
    </style:style>
    <style:style style:name="Tabela76.A" style:family="table-column">
      <style:table-column-properties style:column-width="15.875cm" style:rel-column-width="40481*"/>
    </style:style>
    <style:style style:name="Tabela76.B" style:family="table-column">
      <style:table-column-properties style:column-width="9.825cm" style:rel-column-width="25054*"/>
    </style:style>
    <style:style style:name="Tabela76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76.B1" style:family="table-cell">
      <style:table-cell-properties fo:padding="0.097cm" fo:border="0.002cm solid #000000"/>
    </style:style>
    <style:style style:name="Tabela76.A2" style:family="table-cell">
      <style:table-cell-properties fo:padding="0.097cm" fo:border-left="0.002cm solid #000000" fo:border-right="none" fo:border-top="none" fo:border-bottom="0.002cm solid #000000"/>
    </style:style>
    <style:style style:name="Tabela76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77" style:family="table">
      <style:table-properties style:width="9.633cm" table:align="margins"/>
    </style:style>
    <style:style style:name="Tabela77.A" style:family="table-column">
      <style:table-column-properties style:column-width="5.77cm" style:rel-column-width="39248*"/>
    </style:style>
    <style:style style:name="Tabela77.B" style:family="table-column">
      <style:table-column-properties style:column-width="3.863cm" style:rel-column-width="26287*"/>
    </style:style>
    <style:style style:name="Tabela77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77.B1" style:family="table-cell">
      <style:table-cell-properties fo:padding="0.097cm" fo:border="0.002cm solid #000000"/>
    </style:style>
    <style:style style:name="Tabela77.A2" style:family="table-cell">
      <style:table-cell-properties fo:padding="0.097cm" fo:border-left="0.002cm solid #000000" fo:border-right="none" fo:border-top="none" fo:border-bottom="0.002cm solid #000000"/>
    </style:style>
    <style:style style:name="Tabela77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78" style:family="table">
      <style:table-properties style:width="9.633cm" table:align="margins"/>
    </style:style>
    <style:style style:name="Tabela78.A" style:family="table-column">
      <style:table-column-properties style:column-width="5.77cm" style:rel-column-width="39248*"/>
    </style:style>
    <style:style style:name="Tabela78.B" style:family="table-column">
      <style:table-column-properties style:column-width="3.863cm" style:rel-column-width="26287*"/>
    </style:style>
    <style:style style:name="Tabela78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78.B1" style:family="table-cell">
      <style:table-cell-properties fo:padding="0.097cm" fo:border="0.002cm solid #000000"/>
    </style:style>
    <style:style style:name="Tabela78.A2" style:family="table-cell">
      <style:table-cell-properties fo:padding="0.097cm" fo:border-left="0.002cm solid #000000" fo:border-right="none" fo:border-top="none" fo:border-bottom="0.002cm solid #000000"/>
    </style:style>
    <style:style style:name="Tabela78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79" style:family="table">
      <style:table-properties style:width="25.7cm" table:align="margins"/>
    </style:style>
    <style:style style:name="Tabela79.A" style:family="table-column">
      <style:table-column-properties style:column-width="15.875cm" style:rel-column-width="40481*"/>
    </style:style>
    <style:style style:name="Tabela79.B" style:family="table-column">
      <style:table-column-properties style:column-width="9.825cm" style:rel-column-width="25054*"/>
    </style:style>
    <style:style style:name="Tabela79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79.B1" style:family="table-cell">
      <style:table-cell-properties fo:padding="0.097cm" fo:border="0.002cm solid #000000"/>
    </style:style>
    <style:style style:name="Tabela79.2" style:family="table-row">
      <style:table-row-properties style:min-row-height="7.738cm"/>
    </style:style>
    <style:style style:name="Tabela79.A2" style:family="table-cell">
      <style:table-cell-properties fo:padding="0.097cm" fo:border-left="0.002cm solid #000000" fo:border-right="none" fo:border-top="none" fo:border-bottom="0.002cm solid #000000"/>
    </style:style>
    <style:style style:name="Tabela79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80" style:family="table">
      <style:table-properties style:width="9.633cm" table:align="margins"/>
    </style:style>
    <style:style style:name="Tabela80.A" style:family="table-column">
      <style:table-column-properties style:column-width="5.77cm" style:rel-column-width="39248*"/>
    </style:style>
    <style:style style:name="Tabela80.B" style:family="table-column">
      <style:table-column-properties style:column-width="3.863cm" style:rel-column-width="26287*"/>
    </style:style>
    <style:style style:name="Tabela80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80.B1" style:family="table-cell">
      <style:table-cell-properties fo:padding="0.097cm" fo:border="0.002cm solid #000000"/>
    </style:style>
    <style:style style:name="Tabela80.A2" style:family="table-cell">
      <style:table-cell-properties fo:padding="0.097cm" fo:border-left="0.002cm solid #000000" fo:border-right="none" fo:border-top="none" fo:border-bottom="0.002cm solid #000000"/>
    </style:style>
    <style:style style:name="Tabela80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81" style:family="table">
      <style:table-properties style:width="9.633cm" table:align="margins"/>
    </style:style>
    <style:style style:name="Tabela81.A" style:family="table-column">
      <style:table-column-properties style:column-width="5.77cm" style:rel-column-width="39248*"/>
    </style:style>
    <style:style style:name="Tabela81.B" style:family="table-column">
      <style:table-column-properties style:column-width="3.863cm" style:rel-column-width="26287*"/>
    </style:style>
    <style:style style:name="Tabela8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81.B1" style:family="table-cell">
      <style:table-cell-properties fo:padding="0.097cm" fo:border="0.002cm solid #000000"/>
    </style:style>
    <style:style style:name="Tabela81.A2" style:family="table-cell">
      <style:table-cell-properties fo:padding="0.097cm" fo:border-left="0.002cm solid #000000" fo:border-right="none" fo:border-top="none" fo:border-bottom="0.002cm solid #000000"/>
    </style:style>
    <style:style style:name="Tabela8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82" style:family="table">
      <style:table-properties style:width="25.7cm" table:align="margins"/>
    </style:style>
    <style:style style:name="Tabela82.A" style:family="table-column">
      <style:table-column-properties style:column-width="15.875cm" style:rel-column-width="40481*"/>
    </style:style>
    <style:style style:name="Tabela82.B" style:family="table-column">
      <style:table-column-properties style:column-width="9.825cm" style:rel-column-width="25054*"/>
    </style:style>
    <style:style style:name="Tabela8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82.B1" style:family="table-cell">
      <style:table-cell-properties fo:padding="0.097cm" fo:border="0.002cm solid #000000"/>
    </style:style>
    <style:style style:name="Tabela82.2" style:family="table-row">
      <style:table-row-properties style:min-row-height="7.738cm"/>
    </style:style>
    <style:style style:name="Tabela82.A2" style:family="table-cell">
      <style:table-cell-properties fo:padding="0.097cm" fo:border-left="0.002cm solid #000000" fo:border-right="none" fo:border-top="none" fo:border-bottom="0.002cm solid #000000"/>
    </style:style>
    <style:style style:name="Tabela82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83" style:family="table">
      <style:table-properties style:width="9.633cm" table:align="margins"/>
    </style:style>
    <style:style style:name="Tabela83.A" style:family="table-column">
      <style:table-column-properties style:column-width="5.77cm" style:rel-column-width="39248*"/>
    </style:style>
    <style:style style:name="Tabela83.B" style:family="table-column">
      <style:table-column-properties style:column-width="3.863cm" style:rel-column-width="26287*"/>
    </style:style>
    <style:style style:name="Tabela8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83.B1" style:family="table-cell">
      <style:table-cell-properties fo:padding="0.097cm" fo:border="0.002cm solid #000000"/>
    </style:style>
    <style:style style:name="Tabela83.A2" style:family="table-cell">
      <style:table-cell-properties fo:padding="0.097cm" fo:border-left="0.002cm solid #000000" fo:border-right="none" fo:border-top="none" fo:border-bottom="0.002cm solid #000000"/>
    </style:style>
    <style:style style:name="Tabela83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84" style:family="table">
      <style:table-properties style:width="9.633cm" table:align="margins"/>
    </style:style>
    <style:style style:name="Tabela84.A" style:family="table-column">
      <style:table-column-properties style:column-width="5.77cm" style:rel-column-width="39248*"/>
    </style:style>
    <style:style style:name="Tabela84.B" style:family="table-column">
      <style:table-column-properties style:column-width="3.863cm" style:rel-column-width="26287*"/>
    </style:style>
    <style:style style:name="Tabela84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84.B1" style:family="table-cell">
      <style:table-cell-properties fo:padding="0.097cm" fo:border="0.002cm solid #000000"/>
    </style:style>
    <style:style style:name="Tabela84.A2" style:family="table-cell">
      <style:table-cell-properties fo:padding="0.097cm" fo:border-left="0.002cm solid #000000" fo:border-right="none" fo:border-top="none" fo:border-bottom="0.002cm solid #000000"/>
    </style:style>
    <style:style style:name="Tabela84.B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Text_20_body">
      <style:paragraph-properties fo:text-align="center" style:justify-single-word="false"/>
      <style:text-properties fo:font-weight="bold" style:font-weight-asian="bold" style:font-weight-complex="bold"/>
    </style:style>
    <style:style style:name="P2" style:family="paragraph" style:parent-style-name="Text_20_body">
      <style:paragraph-properties fo:text-align="center" style:justify-single-word="false" style:text-autospace="none"/>
      <style:text-properties fo:color="#000000" style:text-line-through-style="none" style:font-name="Liberation Serif" fo:font-size="9pt" style:text-underline-style="none" fo:font-weight="bold" style:font-name-asian="Liberation Serif" style:font-size-asian="9pt" style:font-weight-asian="bold" style:font-name-complex="Liberation Serif" style:font-size-complex="9pt" style:font-weight-complex="bold"/>
    </style:style>
    <style:style style:name="P3" style:family="paragraph" style:parent-style-name="Default">
      <style:paragraph-properties fo:text-align="start" style:justify-single-word="false" style:text-autospace="none"/>
      <style:text-properties fo:color="#101010"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P4" style:family="paragraph" style:parent-style-name="Default">
      <style:paragraph-properties fo:text-align="start" style:justify-single-word="false" style:text-autospace="none"/>
      <style:text-properties fo:color="#101010" style:text-line-through-style="none" style:font-name="Times New Roman" fo:font-size="11pt" style:text-underline-style="none" fo:font-weight="normal" style:font-name-asian="Times New Roman2" style:font-size-asian="11pt" style:font-weight-asian="normal" style:font-name-complex="Times New Roman2" style:font-size-complex="11pt" style:font-weight-complex="normal"/>
    </style:style>
    <style:style style:name="P5" style:family="paragraph" style:parent-style-name="Default">
      <style:paragraph-properties fo:text-align="center" style:justify-single-word="false" style:text-autospace="none"/>
      <style:text-properties fo:color="#10101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6" style:family="paragraph" style:parent-style-name="Default">
      <style:paragraph-properties fo:text-align="start" style:justify-single-word="false" style:text-autospace="none"/>
      <style:text-properties fo:color="#10101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7" style:family="paragraph" style:parent-style-name="Default">
      <style:paragraph-properties fo:text-align="center" style:justify-single-word="false" style:text-autospace="none"/>
      <style:text-properties fo:color="#101010" fo:font-weight="bold" style:font-name-asian="Times New Roman1" style:font-weight-asian="bold" style:font-name-complex="Times New Roman1" style:font-weight-complex="bold"/>
    </style:style>
    <style:style style:name="P8" style:family="paragraph" style:parent-style-name="Default">
      <style:paragraph-properties fo:text-align="center" style:justify-single-word="false" style:text-autospace="none"/>
      <style:text-properties fo:color="#101010"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9" style:family="paragraph" style:parent-style-name="Default">
      <style:paragraph-properties style:text-autospace="none"/>
    </style:style>
    <style:style style:name="P10" style:family="paragraph" style:parent-style-name="Default">
      <style:paragraph-properties fo:text-align="center" style:justify-single-word="false" style:text-autospace="none"/>
      <style:text-properties fo:color="#00000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11" style:family="paragraph" style:parent-style-name="Default">
      <style:paragraph-properties fo:text-align="start" style:justify-single-word="false" style:text-autospace="none"/>
      <style:text-properties fo:color="#00000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12" style:family="paragraph" style:parent-style-name="Default">
      <style:paragraph-properties fo:text-align="start" style:justify-single-word="false" style:text-autospace="none"/>
      <style:text-properties fo:color="#000000" style:text-line-through-style="none" style:font-name="Times New Roman" fo:font-size="11pt" style:text-underline-style="none" fo:font-weight="normal" style:font-name-asian="Times New Roman2" style:font-size-asian="11pt" style:font-weight-asian="normal" style:font-name-complex="Times New Roman2" style:font-size-complex="11pt" style:font-weight-complex="normal"/>
    </style:style>
    <style:style style:name="P13" style:family="paragraph" style:parent-style-name="Default">
      <style:paragraph-properties fo:text-align="start" style:justify-single-word="false" style:text-autospace="none"/>
      <style:text-properties fo:color="#000000"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P14" style:family="paragraph" style:parent-style-name="Default">
      <style:paragraph-properties style:text-autospace="none"/>
      <style:text-properties fo:color="#000000" style:text-line-through-style="none" style:font-name="Liberation Serif" fo:font-size="9pt" style:text-underline-style="none" fo:font-weight="bold" style:font-name-asian="Liberation Serif" style:font-size-asian="9pt" style:font-weight-asian="bold" style:font-name-complex="Liberation Serif" style:font-size-complex="9pt" style:font-weight-complex="bold"/>
    </style:style>
    <style:style style:name="P15" style:family="paragraph" style:parent-style-name="Default">
      <style:paragraph-properties fo:text-align="start" style:justify-single-word="false" style:text-autospace="none"/>
      <style:text-properties fo:color="#000000"/>
    </style:style>
    <style:style style:name="P16" style:family="paragraph" style:parent-style-name="Default">
      <style:paragraph-properties fo:text-align="center" style:justify-single-word="false" style:text-autospace="none"/>
      <style:text-properties fo:color="#000000" style:font-name="Liberation Serif" fo:font-size="10pt" fo:font-weight="bold" style:font-name-asian="Liberation Serif" style:font-size-asian="10pt" style:font-weight-asian="bold" style:font-name-complex="Liberation Serif" style:font-size-complex="10pt" style:font-weight-complex="bold"/>
    </style:style>
    <style:style style:name="P17" style:family="paragraph" style:parent-style-name="Default">
      <style:paragraph-properties fo:text-align="center" style:justify-single-word="false" style:text-autospace="none"/>
      <style:text-properties fo:color="#000000"/>
    </style:style>
    <style:style style:name="P18" style:family="paragraph" style:parent-style-name="Default">
      <style:paragraph-properties fo:text-align="center" style:justify-single-word="false" style:text-autospace="none"/>
    </style:style>
    <style:style style:name="P19" style:family="paragraph" style:parent-style-name="Default">
      <style:paragraph-properties fo:text-align="start" style:justify-single-word="false" style:text-autospace="none"/>
    </style:style>
    <style:style style:name="P20" style:family="paragraph" style:parent-style-name="Default">
      <style:paragraph-properties fo:text-align="start" style:justify-single-word="false" style:text-autospace="none"/>
      <style:text-properties fo:color="#ff660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21" style:family="paragraph" style:parent-style-name="Default">
      <style:paragraph-properties fo:text-align="start" style:justify-single-word="false" style:text-autospace="none"/>
      <style:text-properties fo:color="#ff6600" style:text-line-through-style="none" style:font-name="Times New Roman" fo:font-size="11pt" style:text-underline-style="none" fo:font-weight="normal" style:font-name-asian="Times New Roman2" style:font-size-asian="11pt" style:font-weight-asian="normal" style:font-name-complex="Times New Roman2" style:font-size-complex="11pt" style:font-weight-complex="normal"/>
    </style:style>
    <style:style style:name="P22" style:family="paragraph" style:parent-style-name="Default">
      <style:paragraph-properties fo:text-align="start" style:justify-single-word="false" style:text-autospace="none"/>
      <style:text-properties fo:color="#ff6600"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P23" style:family="paragraph" style:parent-style-name="Default">
      <style:paragraph-properties fo:text-align="start" style:justify-single-word="false" style:text-autospace="none"/>
      <style:text-properties style:font-name="Times New Roman" fo:font-size="11pt" style:font-size-asian="11pt" style:font-size-complex="11pt"/>
    </style:style>
    <style:style style:name="P24" style:family="paragraph" style:parent-style-name="Table_20_Contents">
      <style:text-properties fo:font-size="11pt" style:font-size-asian="11pt" style:font-size-complex="11pt"/>
    </style:style>
    <style:style style:name="P25" style:family="paragraph" style:parent-style-name="Table_20_Contents">
      <style:text-properties style:font-name="Times New Roman" fo:font-size="11pt" style:font-size-asian="11pt" style:font-size-complex="11pt"/>
    </style:style>
    <style:style style:name="P26" style:family="paragraph" style:parent-style-name="Table_20_Contents">
      <style:text-properties fo:color="#ff6600" style:font-name="Times New Roman" fo:font-size="11pt" style:font-size-asian="11pt" style:font-size-complex="11pt"/>
    </style:style>
    <style:style style:name="T1" style:family="text">
      <style:text-properties fo:color="#000000"/>
    </style:style>
    <style:style style:name="T2" style:family="text">
      <style:text-properties fo:color="#000000" style:text-line-through-style="none" style:font-name="Times New Roman2" fo:font-size="8pt" style:text-underline-style="none" fo:font-weight="bold" style:font-name-asian="Times New Roman2" style:font-size-asian="8pt" style:font-weight-asian="bold" style:font-name-complex="Times New Roman2" style:font-size-complex="8pt" style:font-weight-complex="bold"/>
    </style:style>
    <style:style style:name="T3" style:family="text">
      <style:text-properties fo:color="#000000" style:text-line-through-style="none" style:font-name="Times New Roman2" fo:font-size="9pt" style:text-underline-style="none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T4" style:family="text">
      <style:text-properties fo:color="#000000" style:text-line-through-style="none" style:font-name="Liberation Serif" fo:font-size="9pt" style:text-underline-style="none" fo:font-weight="bold" style:font-name-asian="Liberation Serif" style:font-size-asian="9pt" style:font-weight-asian="bold" style:font-name-complex="Liberation Serif" style:font-size-complex="9pt" style:font-weight-complex="bold"/>
    </style:style>
    <style:style style:name="T5" style:family="text">
      <style:text-properties fo:color="#000000" style:text-line-through-style="none" style:text-underline-style="none" fo:font-weight="bold" style:font-name-asian="Times New Roman1" style:font-weight-asian="bold" style:font-name-complex="Times New Roman1" style:font-weight-complex="bold"/>
    </style:style>
    <style:style style:name="T6" style:family="text">
      <style:text-properties fo:color="#000000" style:text-line-through-style="none" style:text-underline-style="none" fo:font-weight="normal" style:font-name-asian="Times New Roman1" style:font-weight-asian="normal" style:font-name-complex="Times New Roman1" style:font-weight-complex="normal"/>
    </style:style>
    <style:style style:name="T7" style:family="text">
      <style:text-properties fo:color="#000000" style:font-name="Liberation Serif" fo:font-size="12pt" style:font-name-asian="Liberation Serif" style:font-size-asian="12pt" style:font-name-complex="Liberation Serif" style:font-size-complex="12pt"/>
    </style:style>
    <style:style style:name="T8" style:family="text">
      <style:text-properties fo:color="#000000" style:font-name="Liberation Serif" fo:font-size="10pt" fo:font-weight="bold" style:font-name-asian="Liberation Serif" style:font-size-asian="10pt" style:font-weight-asian="bold" style:font-name-complex="Liberation Serif" style:font-size-complex="10pt" style:font-weight-complex="bold"/>
    </style:style>
    <style:style style:name="T9" style:family="text">
      <style:text-properties fo:color="#000000" style:font-name="Times New Roman2" fo:font-size="8pt" style:font-name-asian="Times New Roman2" style:font-size-asian="8pt" style:font-name-complex="Times New Roman2" style:font-size-complex="8pt"/>
    </style:style>
    <style:style style:name="T10" style:family="text">
      <style:text-properties fo:color="#000000" style:font-name="Times New Roman2" fo:font-size="9pt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T11" style:family="text">
      <style:text-properties fo:color="#000000" fo:font-weight="normal" style:font-weight-asian="normal" style:font-weight-complex="normal"/>
    </style:style>
    <style:style style:name="T12" style:family="text">
      <style:text-properties fo:color="#000000" fo:font-weight="normal" style:font-name-asian="Times New Roman2" style:font-weight-asian="normal" style:font-name-complex="Times New Roman2" style:font-weight-complex="normal"/>
    </style:style>
    <style:style style:name="T13" style:family="text">
      <style:text-properties fo:color="#000000" style:font-name="Times New Roman" fo:font-size="11pt" style:font-name-asian="Times New Roman1" style:font-size-asian="11pt" style:font-name-complex="Times New Roman1" style:font-size-complex="11pt"/>
    </style:style>
    <style:style style:name="T14" style:family="text">
      <style:text-properties fo:color="#000000"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15" style:family="text">
      <style:text-properties fo:color="#101010"/>
    </style:style>
    <style:style style:name="T16" style:family="text">
      <style:text-properties fo:color="#10101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17" style:family="text">
      <style:text-properties fo:color="#101010"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T18" style:family="text">
      <style:text-properties fo:color="#101010" style:text-line-through-style="none" style:text-underline-style="none" fo:font-weight="normal" style:font-name-asian="Times New Roman1" style:font-weight-asian="normal" style:font-name-complex="Times New Roman1" style:font-weight-complex="normal"/>
    </style:style>
    <style:style style:name="T19" style:family="text">
      <style:text-properties fo:color="#101010" fo:font-weight="normal" style:font-weight-asian="normal" style:font-weight-complex="normal"/>
    </style:style>
    <style:style style:name="T20" style:family="text">
      <style:text-properties fo:color="#101010" fo:font-weight="normal" style:font-name-asian="Times New Roman2" style:font-weight-asian="normal" style:font-name-complex="Times New Roman2" style:font-weight-complex="normal"/>
    </style:style>
    <style:style style:name="T21" style:family="text">
      <style:text-properties fo:color="#101010"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22" style:family="text">
      <style:text-properties fo:color="#101010" fo:font-weight="bold" style:font-name-asian="Times New Roman1" style:font-weight-asian="bold" style:font-name-complex="Times New Roman1" style:font-weight-complex="bold"/>
    </style:style>
    <style:style style:name="T23" style:family="text">
      <style:text-properties fo:font-weight="normal" style:font-weight-asian="normal" style:font-weight-complex="normal"/>
    </style:style>
    <style:style style:name="T24" style:family="text">
      <style:text-properties fo:font-weight="normal" style:font-name-asian="Times New Roman2" style:font-weight-asian="normal" style:font-name-complex="Times New Roman2" style:font-weight-complex="normal"/>
    </style:style>
    <style:style style:name="T25" style:family="text">
      <style:text-properties fo:font-weight="bold" style:font-weight-asian="bold" style:font-weight-complex="bold"/>
    </style:style>
    <style:style style:name="T26" style:family="text">
      <style:text-properties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27" style:family="text">
      <style:text-properties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T28" style:family="text">
      <style:text-properties style:font-name="Times New Roman" fo:font-size="11pt" style:font-name-asian="Times New Roman1" style:font-size-asian="11pt" style:font-name-complex="Times New Roman1" style:font-size-complex="11pt"/>
    </style:style>
    <style:style style:name="T29" style:family="text">
      <style:text-properties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30" style:family="text">
      <style:text-properties fo:font-variant="normal" fo:text-transform="none" fo:color="#000000" style:text-line-through-style="none" style:font-name="Aptos" fo:font-size="10.5pt" fo:letter-spacing="normal" fo:font-style="normal" style:text-underline-style="none" fo:font-weight="normal" style:font-name-asian="Times New Roman2" style:font-size-asian="8pt" style:font-weight-asian="bold" style:font-name-complex="Times New Roman2" style:font-size-complex="8pt" style:font-weight-complex="bold"/>
    </style:style>
    <style:style style:name="T31" style:family="text">
      <style:text-properties fo:font-variant="normal" fo:text-transform="none" fo:color="#000000" style:font-name="Times New Roman" fo:font-size="11pt" fo:letter-spacing="normal" fo:font-style="normal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32" style:family="text">
      <style:text-properties fo:font-variant="normal" fo:text-transform="none" style:font-name="Times New Roman" fo:font-size="11pt" fo:letter-spacing="normal" fo:font-style="normal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33" style:family="text">
      <style:text-properties fo:font-variant="normal" fo:text-transform="none" fo:color="#101010" style:font-name="Times New Roman" fo:font-size="11pt" fo:letter-spacing="normal" fo:font-style="normal" fo:font-weight="bold" style:font-name-asian="Times New Roman1" style:font-size-asian="11pt" style:font-weight-asian="bold" style:font-name-complex="Times New Roman1" style:font-size-complex="11pt" style:font-weight-complex="bold"/>
    </style: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JADŁOSPIS TYDZIEŃ 1 – PONIEDZIAŁEK (27.07, 24.08, 21.09, 19.10, 16.11, 14.12)</text:p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17"><text:span text:style-name="T33">DIETA ŁATWOSTRAWNA -MODYFIKACJA (D02/M)</text:span><text:span text:style-name="T21"> </text:span></text:p>
            <text:p text:style-name="P3"/>
            <text:p text:style-name="P11">Śniadanie: <text:span text:style-name="T23">zupa mleczna z makaronem 300g (1, 7), masło tł.82% 10g (7), pieczywo pszenno-żytnie 30g (1), bułka wrocławska 80g (1), szynka gotowana wieprzowa 60g (6, 10), serek biały kanapkowy 60g (7), sałata 30g, dżem truskawkowy 25g 1 szt., <text:s/>herbata czarna b/c 220 ml</text:span></text:p>
            <text:p text:style-name="P13"/>
            <text:p text:style-name="P11">Obiad: <text:span text:style-name="T23">zupa pomidorowa z makaronem 350ml (1, 7, 9), ryż gotowany 200g, potrawka z kurczaka z warzywami (brokuł, kalafior, cukinia, seler,) 250g (1, 9), kompot owocowy b/c 220ml</text:span></text:p>
            <text:p text:style-name="P11"/>
            <text:p text:style-name="P11">Kolacja: <text:span text:style-name="T19">masło tł.82% 10g (7), pieczywo pszenno-żytnie 60g (1), chleb graham 30g (1), jajko na twardo 70g (3), polędwica sopocka 30g (1, 9), roszponka 30g, pomidor 70g</text:span></text:p>
            <text:p text:style-name="P12">herbata b/c 220ml</text:p>
            <text:p text:style-name="P12"/>
            <text:p text:style-name="P11">Posiłek dodatkowy: <text:span text:style-name="T19">kefir 400 g (7)</text:span></text:p>
            <text:p text:style-name="P25"/>
          </table:table-cell>
          <table:table-cell table:style-name="Tabela1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2" table:style-name="Tabela2">
              <table:table-column table:style-name="Tabela2.A"/>
              <table:table-column table:style-name="Tabela2.B"/>
              <table:table-row>
                <table:table-cell table:style-name="Tabela2.A1" office:value-type="string">
                  <text:p text:style-name="P24">Wartość energetyczna [kcal]</text:p>
                </table:table-cell>
                <table:table-cell table:style-name="Tabela2.B1" office:value-type="string">
                  <text:p text:style-name="P24">2233 kcal</text:p>
                </table:table-cell>
              </table:table-row>
              <table:table-row>
                <table:table-cell table:style-name="Tabela2.A2" office:value-type="string">
                  <text:p text:style-name="P24">Białko [g]</text:p>
                </table:table-cell>
                <table:table-cell table:style-name="Tabela2.B2" office:value-type="string">
                  <text:p text:style-name="P24">111 g</text:p>
                </table:table-cell>
              </table:table-row>
              <table:table-row>
                <table:table-cell table:style-name="Tabela2.A2" office:value-type="string">
                  <text:p text:style-name="P24">Tłuszcz [g]</text:p>
                </table:table-cell>
                <table:table-cell table:style-name="Tabela2.B2" office:value-type="string">
                  <text:p text:style-name="P24">78 g</text:p>
                </table:table-cell>
              </table:table-row>
              <table:table-row>
                <table:table-cell table:style-name="Tabela2.A2" office:value-type="string">
                  <text:p text:style-name="P24">W tym tłuszcze nasycone [g]</text:p>
                </table:table-cell>
                <table:table-cell table:style-name="Tabela2.B2" office:value-type="string">
                  <text:p text:style-name="P24">33,6 g</text:p>
                </table:table-cell>
              </table:table-row>
              <table:table-row>
                <table:table-cell table:style-name="Tabela2.A2" office:value-type="string">
                  <text:p text:style-name="P24">Węglowodany [g]</text:p>
                </table:table-cell>
                <table:table-cell table:style-name="Tabela2.B2" office:value-type="string">
                  <text:p text:style-name="P24">281 g</text:p>
                </table:table-cell>
              </table:table-row>
              <table:table-row>
                <table:table-cell table:style-name="Tabela2.A2" office:value-type="string">
                  <text:p text:style-name="P24">W tym cukry [g]</text:p>
                </table:table-cell>
                <table:table-cell table:style-name="Tabela2.B2" office:value-type="string">
                  <text:p text:style-name="P24">74 g</text:p>
                </table:table-cell>
              </table:table-row>
              <table:table-row>
                <table:table-cell table:style-name="Tabela2.A2" office:value-type="string">
                  <text:p text:style-name="P24">Błonnik pokarmowy [g]</text:p>
                </table:table-cell>
                <table:table-cell table:style-name="Tabela2.B2" office:value-type="string">
                  <text:p text:style-name="P24">28 g</text:p>
                </table:table-cell>
              </table:table-row>
              <table:table-row>
                <table:table-cell table:style-name="Tabela2.A2" office:value-type="string">
                  <text:p text:style-name="P24">Sód [mg]</text:p>
                </table:table-cell>
                <table:table-cell table:style-name="Tabela2.B2" office:value-type="string">
                  <text:p text:style-name="P24">3071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1.A2" office:value-type="string">
            <text:p text:style-name="P18"><text:span text:style-name="T13"><text:s/></text:span><text:span text:style-name="T21">DIETA Z OGRANICZENIEM ŁATWO PRZYSWAJALNYCH</text:span></text:p>
            <text:p text:style-name="P5">WĘGLOWODANÓW[D03]</text:p>
            <text:p text:style-name="P5"/>
            <text:p text:style-name="P6">Śniadanie: <text:span text:style-name="T23">masło tł.82% 10g (7), pieczywo pszenno-żytnie 35g (1), chleb graham 30g (1), <text:s/>chleb razowy 35g (1), szynka gotowana wieprzowa 60g (6, 10), twarożek ze szczypiorkiem 150g (7),, sałata 30g, papryka czerwona 50g, <text:s/>herbata czarna b/c 220 ml</text:span></text:p>
            <text:p text:style-name="P3"/>
            <text:p text:style-name="P11">II śniadanie:<text:span text:style-name="T23"> </text:span><text:s/><text:span text:style-name="T23">jabłko 1 szt. ok. 100g </text:span></text:p>
            <text:p text:style-name="P13"/>
            <text:p text:style-name="P11">Obiad: <text:span text:style-name="T23">zupa pomidorowa z makaronem 350ml (1, 7, 9), ryż gotowany 200g, potrawka z kurczaka z warzywami (brokuł, kalafior, cukinia, seler,) 250g (1, 9), kompot owocowy b/c 220ml</text:span></text:p>
            <text:p text:style-name="P13"/>
            <text:p text:style-name="P11">Kolacja: <text:span text:style-name="T19">masło tł.82% 10g (7), pieczywo pszenno-żytnie 35g(1), chleb graham 30g (1), <text:s/>chleb razowy 35g (1), jajko na twardo 70g (3), polędwica sopocka 30g (1, 9), roszponka 30g, pomidor 70g</text:span></text:p>
            <text:p text:style-name="P12">herbata b/c 220ml</text:p>
            <text:p text:style-name="P12"/>
            <text:p text:style-name="P19"><text:span text:style-name="T16">Posiłek dodatkowy: </text:span><text:span text:style-name="T17">kefir 400 g (7)</text:span></text:p>
          </table:table-cell>
          <table:table-cell table:style-name="Tabela1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3" table:style-name="Tabela3">
              <table:table-column table:style-name="Tabela3.A"/>
              <table:table-column table:style-name="Tabela3.B"/>
              <table:table-row>
                <table:table-cell table:style-name="Tabela3.A1" office:value-type="string">
                  <text:p text:style-name="P24">Wartość energetyczna [kcal]</text:p>
                </table:table-cell>
                <table:table-cell table:style-name="Tabela3.B1" office:value-type="string">
                  <text:p text:style-name="P24">2093 kcal</text:p>
                </table:table-cell>
              </table:table-row>
              <table:table-row>
                <table:table-cell table:style-name="Tabela3.A2" office:value-type="string">
                  <text:p text:style-name="P24">Białko [g]</text:p>
                </table:table-cell>
                <table:table-cell table:style-name="Tabela3.B2" office:value-type="string">
                  <text:p text:style-name="P24">120 g</text:p>
                </table:table-cell>
              </table:table-row>
              <table:table-row>
                <table:table-cell table:style-name="Tabela3.A2" office:value-type="string">
                  <text:p text:style-name="P24">Tłuszcz [g]</text:p>
                </table:table-cell>
                <table:table-cell table:style-name="Tabela3.B2" office:value-type="string">
                  <text:p text:style-name="P24">61 g</text:p>
                </table:table-cell>
              </table:table-row>
              <table:table-row>
                <table:table-cell table:style-name="Tabela3.A2" office:value-type="string">
                  <text:p text:style-name="P24">W tym tłuszcze nasycone [g]</text:p>
                </table:table-cell>
                <table:table-cell table:style-name="Tabela3.B2" office:value-type="string">
                  <text:p text:style-name="P24">23,7 g</text:p>
                </table:table-cell>
              </table:table-row>
              <table:table-row>
                <table:table-cell table:style-name="Tabela3.A2" office:value-type="string">
                  <text:p text:style-name="P24">Węglowodany [g]</text:p>
                </table:table-cell>
                <table:table-cell table:style-name="Tabela3.B2" office:value-type="string">
                  <text:p text:style-name="P24">281 g</text:p>
                </table:table-cell>
              </table:table-row>
              <table:table-row>
                <table:table-cell table:style-name="Tabela3.A2" office:value-type="string">
                  <text:p text:style-name="P24">W tym cukry [g]</text:p>
                </table:table-cell>
                <table:table-cell table:style-name="Tabela3.B2" office:value-type="string">
                  <text:p text:style-name="P24">84,9 g</text:p>
                </table:table-cell>
              </table:table-row>
              <table:table-row>
                <table:table-cell table:style-name="Tabela3.A2" office:value-type="string">
                  <text:p text:style-name="P24">Błonnik pokarmowy [g]</text:p>
                </table:table-cell>
                <table:table-cell table:style-name="Tabela3.B2" office:value-type="string">
                  <text:p text:style-name="P24">37,3 g</text:p>
                </table:table-cell>
              </table:table-row>
              <table:table-row>
                <table:table-cell table:style-name="Tabela3.A2" office:value-type="string">
                  <text:p text:style-name="P24">Sód [mg]</text:p>
                </table:table-cell>
                <table:table-cell table:style-name="Tabela3.B2" office:value-type="string">
                  <text:p text:style-name="P24">3054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10">LEGENDA: NAZWA NUMERACJI ALERGENÓW <text:s text:c="4"/><text:tab/></text:span><text:span text:style-name="T9"><text:tab/><text:tab/><text:tab/><text:tab/><text:tab/><text:tab/></text:span><text:span text:style-name="T30">Jadłospis opracowany przez dietetyka: Katarzyna Popielawska</text:span></text:p>
      <text:p text:style-name="P14">JADŁOSPIS MOŻE ULEC ZMIANIE. PRZEPRASZAMY.</text:p>
      <text:p text:style-name="P1"/>
      <text:p text:style-name="P1"><text:soft-page-break/>JADŁOSPIS TYDZIEŃ 1 – WTOREK (28.07, 25.08, 22.09, 20.10, 17.11, 15.12)</text:p>
      <table:table table:name="Tabela4" table:style-name="Tabela4">
        <table:table-column table:style-name="Tabela4.A"/>
        <table:table-column table:style-name="Tabela4.B"/>
        <table:table-row>
          <table:table-cell table:style-name="Tabela4.A1" office:value-type="string">
            <text:p text:style-name="P18"><text:span text:style-name="T13"><text:s/></text:span><text:span text:style-name="T31">DIETA ŁATWOSTRAWNA -MODYFIKACJA (D02/M)</text:span><text:span text:style-name="T21"> </text:span></text:p>
            <text:p text:style-name="P3"/>
            <text:p text:style-name="P11">Śniadanie: <text:span text:style-name="T23">zupa mleczna z lanymi kluskami 300g (1,3,7),</text:span> <text:span text:style-name="T23">masło tł.82% 10g (7), pieczywo pszenno-żytnie 90g (1), </text:span><text:span text:style-name="T19">pasztet mięsno-warzywny 60g (1, 3, 9), serek wiejski light 200g (7), sałata 30g, pomidor 80g, <text:s/>herbata czarna b/c 220 ml</text:span></text:p>
            <text:p text:style-name="P13"/>
            <text:p text:style-name="P11">Obiad: <text:span text:style-name="T23">zupa jarzynowa z kalafiorem 350ml (7, 9), <text:s/>ziemniaki gotowane 200g, pieczone pulpety 150g (1, 3, 9), marchewka z groszkiem 200g (1) kompot owocowy b/c 220 ml</text:span></text:p>
            <text:p text:style-name="P11"/>
            <text:p text:style-name="P11">Kolacja:<text:span text:style-name="T19">pieczywo pszenno-żytnie 35g(1), chleb graham 30g (1), <text:s/>chleb razowy 35g (1), pasta z makreli 70g (4, 7), serek biały kanapkowy 30g (1, 9), sałata 30g, rzodkiewka 50g</text:span></text:p>
            <text:p text:style-name="P4">herbata b/c 220ml</text:p>
            <text:p text:style-name="P12"/>
            <text:p text:style-name="P11">Posiłek dodatkowy: <text:span text:style-name="T23">budyń waniliowy 250g</text:span><text:span text:style-name="T19"> (1, 3, 7)</text:span></text:p>
            <text:p text:style-name="P25"/>
          </table:table-cell>
          <table:table-cell table:style-name="Tabela4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5" table:style-name="Tabela5">
              <table:table-column table:style-name="Tabela5.A"/>
              <table:table-column table:style-name="Tabela5.B"/>
              <table:table-row>
                <table:table-cell table:style-name="Tabela5.A1" office:value-type="string">
                  <text:p text:style-name="P24">Wartość energetyczna [kcal]</text:p>
                </table:table-cell>
                <table:table-cell table:style-name="Tabela5.B1" office:value-type="string">
                  <text:p text:style-name="P24">2213 kcal</text:p>
                </table:table-cell>
              </table:table-row>
              <table:table-row>
                <table:table-cell table:style-name="Tabela5.A2" office:value-type="string">
                  <text:p text:style-name="P24">Białko [g]</text:p>
                </table:table-cell>
                <table:table-cell table:style-name="Tabela5.B2" office:value-type="string">
                  <text:p text:style-name="P24">122 g</text:p>
                </table:table-cell>
              </table:table-row>
              <table:table-row>
                <table:table-cell table:style-name="Tabela5.A2" office:value-type="string">
                  <text:p text:style-name="P24">Tłuszcz [g]</text:p>
                </table:table-cell>
                <table:table-cell table:style-name="Tabela5.B2" office:value-type="string">
                  <text:p text:style-name="P24">81 g</text:p>
                </table:table-cell>
              </table:table-row>
              <table:table-row>
                <table:table-cell table:style-name="Tabela5.A2" office:value-type="string">
                  <text:p text:style-name="P24">W tym tłuszcze nasycone [g]</text:p>
                </table:table-cell>
                <table:table-cell table:style-name="Tabela5.B2" office:value-type="string">
                  <text:p text:style-name="P24">31,8 g</text:p>
                </table:table-cell>
              </table:table-row>
              <table:table-row>
                <table:table-cell table:style-name="Tabela5.A2" office:value-type="string">
                  <text:p text:style-name="P24">Węglowodany [g]</text:p>
                </table:table-cell>
                <table:table-cell table:style-name="Tabela5.B2" office:value-type="string">
                  <text:p text:style-name="P24">255 g</text:p>
                </table:table-cell>
              </table:table-row>
              <table:table-row>
                <table:table-cell table:style-name="Tabela5.A2" office:value-type="string">
                  <text:p text:style-name="P24">W tym cukry [g]</text:p>
                </table:table-cell>
                <table:table-cell table:style-name="Tabela5.B2" office:value-type="string">
                  <text:p text:style-name="P24">49,6 g</text:p>
                </table:table-cell>
              </table:table-row>
              <table:table-row>
                <table:table-cell table:style-name="Tabela5.A2" office:value-type="string">
                  <text:p text:style-name="P24">Błonnik pokarmowy [g]</text:p>
                </table:table-cell>
                <table:table-cell table:style-name="Tabela5.B2" office:value-type="string">
                  <text:p text:style-name="P24">28 g</text:p>
                </table:table-cell>
              </table:table-row>
              <table:table-row>
                <table:table-cell table:style-name="Tabela5.A2" office:value-type="string">
                  <text:p text:style-name="P24">Sód [mg]</text:p>
                </table:table-cell>
                <table:table-cell table:style-name="Tabela5.B2" office:value-type="string">
                  <text:p text:style-name="P24">3837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4.A2" office:value-type="string">
            <text:p text:style-name="P18"><text:span text:style-name="T13"><text:s/></text:span><text:span text:style-name="T21">DIETA Z OGRANICZENIEM ŁATWO PRZYSWAJALNYCH</text:span></text:p>
            <text:p text:style-name="P5">WĘGLOWODANÓW[D03]</text:p>
            <text:p text:style-name="P5"/>
            <text:p text:style-name="P6">Śniadanie: <text:span text:style-name="T23">pieczywo pszenno-żytnie 35g (1), chleb graham 30g (1), <text:s/>chleb razowy 35g (1), pasztet mięsno-warzywny 60g (1, 3, 9), serek wiejski light 200g (7), sałata 30g, pomidor 80g, <text:s/>herbata czarna b/c 220 ml</text:span></text:p>
            <text:p text:style-name="P3"/>
            <text:p text:style-name="P11">II śniadanie:<text:span text:style-name="T23"> gruszka 1 szt. ok. 100g</text:span></text:p>
            <text:p text:style-name="P13"/>
            <text:p text:style-name="P11">Obiad: <text:span text:style-name="T23">zupa jarzynowa z kalafiorem 350ml (7, 9), <text:s/>ziemniaki gotowane 200g, pieczone pulpety 150g (1, 3, 9), mizeria 200g (7) kompot owocowy b/c 220 ml </text:span></text:p>
            <text:p text:style-name="P13"/>
            <text:p text:style-name="P11">Kolacja: <text:span text:style-name="T19">pieczywo pszenno-żytnie 35g(1), chleb graham 30g (1), <text:s/>chleb razowy 35g (1), pasta z makreli 70g (4, 7), serek biały kanapkowy 30g (1, 9), ogórek 50g, rzodkiewka 50g</text:span></text:p>
            <text:p text:style-name="P12">herbata b/c 220ml</text:p>
            <text:p text:style-name="P12"/>
            <text:p text:style-name="P19"><text:span text:style-name="T16">Posiłek dodatkowy: </text:span><text:span text:style-name="T17">Sałatka z jajkiem, brokułem i kukurydzą 200 g (3, 7)</text:span></text:p>
          </table:table-cell>
          <table:table-cell table:style-name="Tabela4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6" table:style-name="Tabela6">
              <table:table-column table:style-name="Tabela6.A"/>
              <table:table-column table:style-name="Tabela6.B"/>
              <table:table-row>
                <table:table-cell table:style-name="Tabela6.A1" office:value-type="string">
                  <text:p text:style-name="P24">Wartość energetyczna [kcal]</text:p>
                </table:table-cell>
                <table:table-cell table:style-name="Tabela6.B1" office:value-type="string">
                  <text:p text:style-name="P24">2201 kcal</text:p>
                </table:table-cell>
              </table:table-row>
              <table:table-row>
                <table:table-cell table:style-name="Tabela6.A2" office:value-type="string">
                  <text:p text:style-name="P24">Białko [g]</text:p>
                </table:table-cell>
                <table:table-cell table:style-name="Tabela6.B2" office:value-type="string">
                  <text:p text:style-name="P24">127 g</text:p>
                </table:table-cell>
              </table:table-row>
              <table:table-row>
                <table:table-cell table:style-name="Tabela6.A2" office:value-type="string">
                  <text:p text:style-name="P24">Tłuszcz [g]</text:p>
                </table:table-cell>
                <table:table-cell table:style-name="Tabela6.B2" office:value-type="string">
                  <text:p text:style-name="P24">86 g</text:p>
                </table:table-cell>
              </table:table-row>
              <table:table-row>
                <table:table-cell table:style-name="Tabela6.A2" office:value-type="string">
                  <text:p text:style-name="P24">W tym tłuszcze nasycone [g]</text:p>
                </table:table-cell>
                <table:table-cell table:style-name="Tabela6.B2" office:value-type="string">
                  <text:p text:style-name="P24">30,3 g</text:p>
                </table:table-cell>
              </table:table-row>
              <table:table-row>
                <table:table-cell table:style-name="Tabela6.A2" office:value-type="string">
                  <text:p text:style-name="P24">Węglowodany [g]</text:p>
                </table:table-cell>
                <table:table-cell table:style-name="Tabela6.B2" office:value-type="string">
                  <text:p text:style-name="P24">245 g</text:p>
                </table:table-cell>
              </table:table-row>
              <table:table-row>
                <table:table-cell table:style-name="Tabela6.A2" office:value-type="string">
                  <text:p text:style-name="P24">W tym cukry [g]</text:p>
                </table:table-cell>
                <table:table-cell table:style-name="Tabela6.B2" office:value-type="string">
                  <text:p text:style-name="P24">62,5 g</text:p>
                </table:table-cell>
              </table:table-row>
              <table:table-row>
                <table:table-cell table:style-name="Tabela6.A2" office:value-type="string">
                  <text:p text:style-name="P24">Błonnik pokarmowy [g]</text:p>
                </table:table-cell>
                <table:table-cell table:style-name="Tabela6.B2" office:value-type="string">
                  <text:p text:style-name="P24">39,3 g</text:p>
                </table:table-cell>
              </table:table-row>
              <table:table-row>
                <table:table-cell table:style-name="Tabela6.A2" office:value-type="string">
                  <text:p text:style-name="P24">Sód [mg]</text:p>
                </table:table-cell>
                <table:table-cell table:style-name="Tabela6.B2" office:value-type="string">
                  <text:p text:style-name="P24">3508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</text:span></text:p>
      <text:p text:style-name="P14">JADŁOSPIS MOŻE ULEC ZMIANIE. PRZEPRASZAMY.</text:p>
      <text:p text:style-name="P14"/>
      <text:p text:style-name="P1"><text:soft-page-break/>JADŁOSPIS TYDZIEŃ 1 – ŚRODA (01.07, 29.07, 26.08, 23.09, 21.10, 18.11, 16.12)</text:p>
      <table:table table:name="Tabela7" table:style-name="Tabela7">
        <table:table-column table:style-name="Tabela7.A"/>
        <table:table-column table:style-name="Tabela7.B"/>
        <table:table-row>
          <table:table-cell table:style-name="Tabela7.A1" office:value-type="string">
            <text:p text:style-name="P17"><text:span text:style-name="T32">DIETA ŁATWOSTRAWNA -MODYFIKACJA (D02/M)</text:span><text:span text:style-name="T21"> </text:span></text:p>
            <text:p text:style-name="P13"/>
            <text:p text:style-name="P11">Śniadanie: <text:s/><text:span text:style-name="T23">jaglanka na mleku 300g (7), masło tł.82% 10g (7), pieczywo pszenno-żytnie 90g (1), polędwica sopocka 30g (1, 9), serek biały kanapkowy 60g (7), roszponka 30g, <text:s/>dżem truskawkowy 25g, herbata czarna b/c 220 ml</text:span></text:p>
            <text:p text:style-name="P22"/>
            <text:p text:style-name="P11">Obiad: <text:span text:style-name="T23">zupa z soczewicy z ziemniakami 350ml (9), <text:s/>kasza gryczana gotowana 100g, duszony indyk w sosie pieczarkowym 150g (1, 7, 9), surówka z gotowanych buraczków 200g, <text:s/>kompot owocowy b/c 220 ml</text:span></text:p>
            <text:p text:style-name="P20"/>
            <text:p text:style-name="P11">Kolacja: <text:span text:style-name="T23">bułka pszenna 80g (1), pasta z jajka i groszku 90g (3, 7), mix sałat 20g, pomidor 100g, </text:span><text:span text:style-name="T24">herbata b/c 220ml</text:span></text:p>
            <text:p text:style-name="P12"/>
            <text:p text:style-name="P11">Posiłek dodatkowy: <text:span text:style-name="T23">serek wiejski 200g (7)</text:span></text:p>
            <text:p text:style-name="P26"/>
          </table:table-cell>
          <table:table-cell table:style-name="Tabela7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8" table:style-name="Tabela8">
              <table:table-column table:style-name="Tabela8.A"/>
              <table:table-column table:style-name="Tabela8.B"/>
              <table:table-row>
                <table:table-cell table:style-name="Tabela8.A1" office:value-type="string">
                  <text:p text:style-name="P24">Wartość energetyczna [kcal]</text:p>
                </table:table-cell>
                <table:table-cell table:style-name="Tabela8.B1" office:value-type="string">
                  <text:p text:style-name="P24">2152 kcal</text:p>
                </table:table-cell>
              </table:table-row>
              <table:table-row>
                <table:table-cell table:style-name="Tabela8.A2" office:value-type="string">
                  <text:p text:style-name="P24">Białko [g]</text:p>
                </table:table-cell>
                <table:table-cell table:style-name="Tabela8.B2" office:value-type="string">
                  <text:p text:style-name="P24">126 g</text:p>
                </table:table-cell>
              </table:table-row>
              <table:table-row>
                <table:table-cell table:style-name="Tabela8.A2" office:value-type="string">
                  <text:p text:style-name="P24">Tłuszcz [g]</text:p>
                </table:table-cell>
                <table:table-cell table:style-name="Tabela8.B2" office:value-type="string">
                  <text:p text:style-name="P24">79 g</text:p>
                </table:table-cell>
              </table:table-row>
              <table:table-row>
                <table:table-cell table:style-name="Tabela8.A2" office:value-type="string">
                  <text:p text:style-name="P24">W tym tłuszcze nasycone [g]</text:p>
                </table:table-cell>
                <table:table-cell table:style-name="Tabela8.B2" office:value-type="string">
                  <text:p text:style-name="P24">30,6 g</text:p>
                </table:table-cell>
              </table:table-row>
              <table:table-row>
                <table:table-cell table:style-name="Tabela8.A2" office:value-type="string">
                  <text:p text:style-name="P24">Węglowodany [g]</text:p>
                </table:table-cell>
                <table:table-cell table:style-name="Tabela8.B2" office:value-type="string">
                  <text:p text:style-name="P24">246 g</text:p>
                </table:table-cell>
              </table:table-row>
              <table:table-row>
                <table:table-cell table:style-name="Tabela8.A2" office:value-type="string">
                  <text:p text:style-name="P24">W tym cukry [g]</text:p>
                </table:table-cell>
                <table:table-cell table:style-name="Tabela8.B2" office:value-type="string">
                  <text:p text:style-name="P24">51,6 g</text:p>
                </table:table-cell>
              </table:table-row>
              <table:table-row>
                <table:table-cell table:style-name="Tabela8.A2" office:value-type="string">
                  <text:p text:style-name="P24">Błonnik pokarmowy [g]</text:p>
                </table:table-cell>
                <table:table-cell table:style-name="Tabela8.B2" office:value-type="string">
                  <text:p text:style-name="P24">30,3 g</text:p>
                </table:table-cell>
              </table:table-row>
              <table:table-row>
                <table:table-cell table:style-name="Tabela8.A2" office:value-type="string">
                  <text:p text:style-name="P24">Sód [mg]</text:p>
                </table:table-cell>
                <table:table-cell table:style-name="Tabela8.B2" office:value-type="string">
                  <text:p text:style-name="P24">3411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7.A2" office:value-type="string">
            <text:p text:style-name="P17"><text:span text:style-name="T28"><text:s/></text:span><text:span text:style-name="T29">DIETA Z OGRANICZENIEM ŁATWO PRZYSWAJALNYCH</text:span></text:p>
            <text:p text:style-name="P10">WĘGLOWODANÓW[D03]</text:p>
            <text:p text:style-name="P10"/>
            <text:p text:style-name="P11">Śniadanie: <text:span text:style-name="T23">pieczywo pszenno-żytnie 35g (1), chleb graham 30g (1), <text:s/>chleb razowy 35g (1), masło tł.82% 10g (7), polędwica sopocka 30g (1, 9), serek biały kanapkowy 60g (7), papryka 40g, ogórek 40g, <text:s/>herbata czarna b/c 220 ml</text:span></text:p>
            <text:p text:style-name="P13"/>
            <text:p text:style-name="P11">II śniadanie:<text:span text:style-name="T23"> arbuz plaster ok. 300g </text:span></text:p>
            <text:p text:style-name="P13"/>
            <text:p text:style-name="P11">Obiad: <text:span text:style-name="T23">zupa z soczewicy z ziemniakami 350ml (9), <text:s/>kasza gryczana gotowana 100g, duszony indyk w sosie pieczarkowym 150g (1, 7, 9), surówka z gotowanych buraczków 200g, <text:s/>kompot owocowy b/c 220 ml</text:span></text:p>
            <text:p text:style-name="P13"/>
            <text:p text:style-name="P11">Kolacja: <text:span text:style-name="T23">pieczywo pszenno-żytnie 35g(1), chleb graham 30g (1), <text:s/>chleb razowy 35g (1), pasta z jajka i groszku 90g (3, 7), mix sałat 20g, pomidor 100g</text:span></text:p>
            <text:p text:style-name="P12">herbata b/c 220ml</text:p>
            <text:p text:style-name="P12"/>
            <text:p text:style-name="P15"><text:span text:style-name="T26">Posiłek dodatkowy: </text:span><text:span text:style-name="T27">serek wiejski o obniżonej zawartości tłuszczu 200 g (7)</text:span></text:p>
          </table:table-cell>
          <table:table-cell table:style-name="Tabela7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9" table:style-name="Tabela9">
              <table:table-column table:style-name="Tabela9.A"/>
              <table:table-column table:style-name="Tabela9.B"/>
              <table:table-row>
                <table:table-cell table:style-name="Tabela9.A1" office:value-type="string">
                  <text:p text:style-name="P24">Wartość energetyczna [kcal]</text:p>
                </table:table-cell>
                <table:table-cell table:style-name="Tabela9.B1" office:value-type="string">
                  <text:p text:style-name="P24">2211 kcal</text:p>
                </table:table-cell>
              </table:table-row>
              <table:table-row>
                <table:table-cell table:style-name="Tabela9.A2" office:value-type="string">
                  <text:p text:style-name="P24">Białko [g]</text:p>
                </table:table-cell>
                <table:table-cell table:style-name="Tabela9.B2" office:value-type="string">
                  <text:p text:style-name="P24">131 g</text:p>
                </table:table-cell>
              </table:table-row>
              <table:table-row>
                <table:table-cell table:style-name="Tabela9.A2" office:value-type="string">
                  <text:p text:style-name="P24">Tłuszcz [g]</text:p>
                </table:table-cell>
                <table:table-cell table:style-name="Tabela9.B2" office:value-type="string">
                  <text:p text:style-name="P24">76 g</text:p>
                </table:table-cell>
              </table:table-row>
              <table:table-row>
                <table:table-cell table:style-name="Tabela9.A2" office:value-type="string">
                  <text:p text:style-name="P24">W tym tłuszcze nasycone [g]</text:p>
                </table:table-cell>
                <table:table-cell table:style-name="Tabela9.B2" office:value-type="string">
                  <text:p text:style-name="P24">30 g</text:p>
                </table:table-cell>
              </table:table-row>
              <table:table-row>
                <table:table-cell table:style-name="Tabela9.A2" office:value-type="string">
                  <text:p text:style-name="P24">Węglowodany [g]</text:p>
                </table:table-cell>
                <table:table-cell table:style-name="Tabela9.B2" office:value-type="string">
                  <text:p text:style-name="P24">266 g</text:p>
                </table:table-cell>
              </table:table-row>
              <table:table-row>
                <table:table-cell table:style-name="Tabela9.A2" office:value-type="string">
                  <text:p text:style-name="P24">W tym cukry [g]</text:p>
                </table:table-cell>
                <table:table-cell table:style-name="Tabela9.B2" office:value-type="string">
                  <text:p text:style-name="P24">72 g</text:p>
                </table:table-cell>
              </table:table-row>
              <table:table-row>
                <table:table-cell table:style-name="Tabela9.A2" office:value-type="string">
                  <text:p text:style-name="P24">Błonnik pokarmowy [g]</text:p>
                </table:table-cell>
                <table:table-cell table:style-name="Tabela9.B2" office:value-type="string">
                  <text:p text:style-name="P24">38,7 g</text:p>
                </table:table-cell>
              </table:table-row>
              <table:table-row>
                <table:table-cell table:style-name="Tabela9.A2" office:value-type="string">
                  <text:p text:style-name="P24">Sód [mg]</text:p>
                </table:table-cell>
                <table:table-cell table:style-name="Tabela9.B2" office:value-type="string">
                  <text:p text:style-name="P24">3516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</text:span></text:p>
      <text:p text:style-name="P14">JADŁOSPIS MOŻE ULEC ZMIANIE. PRZEPRASZAMY.</text:p>
      <text:p text:style-name="P1"><text:soft-page-break/>JADŁOSPIS TYDZIEŃ 1 – CZWARTEK (2.07, 30.07, 27.08, 24.09, 22.10, 19.11, 17.12)</text:p>
      <table:table table:name="Tabela10" table:style-name="Tabela10">
        <table:table-column table:style-name="Tabela10.A"/>
        <table:table-column table:style-name="Tabela10.B"/>
        <table:table-row>
          <table:table-cell table:style-name="Tabela10.A1" office:value-type="string">
            <text:p text:style-name="P17"><text:span text:style-name="T32">DIETA ŁATWOSTRAWNA -MODYFIKACJA (D02/M)</text:span><text:span text:style-name="T21"> </text:span></text:p>
            <text:p text:style-name="P13"/>
            <text:p text:style-name="P13"><text:span text:style-name="T25">Śniadanie:</text:span> owsianka na mleku 300g (1,7), pieczywo pszenno-żytnie 90g (1), masło tł.82% 10g (7), wędlina wieprzowa 40g (1, 9), hummus 60g (11), pomidorki koktajlowe 100g, <text:s/>herbata czarna b/c 220 ml</text:p>
            <text:p text:style-name="P22"/>
            <text:p text:style-name="P13"><text:span text:style-name="T25">Obiad: </text:span><text:span text:style-name="T23">krupnik 350ml (1, 9), <text:s/>kopytka 200g (1,3), schab pieczony z majerankiem 150g (9), surówka z marchewki i pora 200g (7), <text:s/>kompot owocowy b/c 220 ml</text:span></text:p>
            <text:p text:style-name="P20"/>
            <text:p text:style-name="P20"><text:span text:style-name="T1">Kolacja: </text:span><text:span text:style-name="T11">bułka pszenna 80g (1), masło <text:s/>tł.82% 10g ), wędlina drobiowa 60g (6, 9), ser żółty 40 g (7), sałata 30g, </text:span><text:span text:style-name="T12">herbata b/c 220m</text:span></text:p>
            <text:p text:style-name="P21"/>
            <text:p text:style-name="P11">Posiłek dodatkowy: <text:span text:style-name="T23">jogurt naturalny 200g (7)</text:span></text:p>
            <text:p text:style-name="P26"/>
          </table:table-cell>
          <table:table-cell table:style-name="Tabela10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11" table:style-name="Tabela11">
              <table:table-column table:style-name="Tabela11.A"/>
              <table:table-column table:style-name="Tabela11.B"/>
              <table:table-row>
                <table:table-cell table:style-name="Tabela11.A1" office:value-type="string">
                  <text:p text:style-name="P24">Wartość energetyczna [kcal]</text:p>
                </table:table-cell>
                <table:table-cell table:style-name="Tabela11.B1" office:value-type="string">
                  <text:p text:style-name="P24">1976 kcal</text:p>
                </table:table-cell>
              </table:table-row>
              <table:table-row>
                <table:table-cell table:style-name="Tabela11.A2" office:value-type="string">
                  <text:p text:style-name="P24">Białko [g]</text:p>
                </table:table-cell>
                <table:table-cell table:style-name="Tabela11.B2" office:value-type="string">
                  <text:p text:style-name="P24">107 g</text:p>
                </table:table-cell>
              </table:table-row>
              <table:table-row>
                <table:table-cell table:style-name="Tabela11.A2" office:value-type="string">
                  <text:p text:style-name="P24">Tłuszcz [g]</text:p>
                </table:table-cell>
                <table:table-cell table:style-name="Tabela11.B2" office:value-type="string">
                  <text:p text:style-name="P24">63 g</text:p>
                </table:table-cell>
              </table:table-row>
              <table:table-row>
                <table:table-cell table:style-name="Tabela11.A2" office:value-type="string">
                  <text:p text:style-name="P24">W tym tłuszcze nasycone [g]</text:p>
                </table:table-cell>
                <table:table-cell table:style-name="Tabela11.B2" office:value-type="string">
                  <text:p text:style-name="P24">27,4 g</text:p>
                </table:table-cell>
              </table:table-row>
              <table:table-row>
                <table:table-cell table:style-name="Tabela11.A2" office:value-type="string">
                  <text:p text:style-name="P24">Węglowodany [g]</text:p>
                </table:table-cell>
                <table:table-cell table:style-name="Tabela11.B2" office:value-type="string">
                  <text:p text:style-name="P24">253 g</text:p>
                </table:table-cell>
              </table:table-row>
              <table:table-row>
                <table:table-cell table:style-name="Tabela11.A2" office:value-type="string">
                  <text:p text:style-name="P24">W tym cukry [g]</text:p>
                </table:table-cell>
                <table:table-cell table:style-name="Tabela11.B2" office:value-type="string">
                  <text:p text:style-name="P24">48,9 g</text:p>
                </table:table-cell>
              </table:table-row>
              <table:table-row>
                <table:table-cell table:style-name="Tabela11.A2" office:value-type="string">
                  <text:p text:style-name="P24">Błonnik pokarmowy [g]</text:p>
                </table:table-cell>
                <table:table-cell table:style-name="Tabela11.B2" office:value-type="string">
                  <text:p text:style-name="P24">39,4 g</text:p>
                </table:table-cell>
              </table:table-row>
              <table:table-row>
                <table:table-cell table:style-name="Tabela11.A2" office:value-type="string">
                  <text:p text:style-name="P24">Sód [mg]</text:p>
                </table:table-cell>
                <table:table-cell table:style-name="Tabela11.B2" office:value-type="string">
                  <text:p text:style-name="P24">3297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10.A2" office:value-type="string">
            <text:p text:style-name="P17"><text:span text:style-name="T28"><text:s/></text:span><text:span text:style-name="T29">DIETA Z OGRANICZENIEM ŁATWO PRZYSWAJALNYCH</text:span></text:p>
            <text:p text:style-name="P10">WĘGLOWODANÓW[D03]</text:p>
            <text:p text:style-name="P10"/>
            <text:p text:style-name="P11">Śniadanie: <text:span text:style-name="T23">pieczywo pszenno-żytnie 35g (1), chleb graham 30g (1), <text:s/>chleb razowy 35g (1), masło tł.82% 10g (7), wędlina wieprzowa 40g (1, 9), hummus 60g (11), ogórek 40g, pomidorki koktajlowe 100g, <text:s/>herbata czarna b/c 220 ml</text:span></text:p>
            <text:p text:style-name="P13"/>
            <text:p text:style-name="P11">II śniadanie:<text:span text:style-name="T23"> <text:s/>brzoskwinia 1 szt ok. 80g </text:span></text:p>
            <text:p text:style-name="P13"/>
            <text:p text:style-name="P13"><text:span text:style-name="T25">Obiad: </text:span>krupnik 350ml (1, 9), <text:s/>kopytka 200g (1,3), schab pieczony z majerankiem 150g (9), surówka z marchewki i pora 200g (7), <text:s/>kompot owocowy b/c 220 ml</text:p>
            <text:p text:style-name="P22"/>
            <text:p text:style-name="P11">Kolacja: <text:span text:style-name="T23">pieczywo pszenno-żytnie 35g(1), chleb graham 30g (1), <text:s/>chleb razowy 35g (1), masło <text:s/>tł.82% 10g ), wędlina drobiowa 60g (6, 9), ser żółty 40 g (7), sałatka z pomidora i ogórka z oliwą z oliwek <text:s/>150g, </text:span></text:p>
            <text:p text:style-name="P12">herbata b/c 220ml</text:p>
            <text:p text:style-name="P12"/>
            <text:p text:style-name="P11">Posiłek dodatkowy: <text:span text:style-name="T23">jogurt naturalny 200g (7)</text:span></text:p>
          </table:table-cell>
          <table:table-cell table:style-name="Tabela10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12" table:style-name="Tabela12">
              <table:table-column table:style-name="Tabela12.A"/>
              <table:table-column table:style-name="Tabela12.B"/>
              <table:table-row>
                <table:table-cell table:style-name="Tabela12.A1" office:value-type="string">
                  <text:p text:style-name="P24">Wartość energetyczna [kcal]</text:p>
                </table:table-cell>
                <table:table-cell table:style-name="Tabela12.B1" office:value-type="string">
                  <text:p text:style-name="P24">2069 kcal</text:p>
                </table:table-cell>
              </table:table-row>
              <table:table-row>
                <table:table-cell table:style-name="Tabela12.A2" office:value-type="string">
                  <text:p text:style-name="P24">Białko [g]</text:p>
                </table:table-cell>
                <table:table-cell table:style-name="Tabela12.B2" office:value-type="string">
                  <text:p text:style-name="P24">104 g</text:p>
                </table:table-cell>
              </table:table-row>
              <table:table-row>
                <table:table-cell table:style-name="Tabela12.A2" office:value-type="string">
                  <text:p text:style-name="P24">Tłuszcz [g]</text:p>
                </table:table-cell>
                <table:table-cell table:style-name="Tabela12.B2" office:value-type="string">
                  <text:p text:style-name="P24">68 g</text:p>
                </table:table-cell>
              </table:table-row>
              <table:table-row>
                <table:table-cell table:style-name="Tabela12.A2" office:value-type="string">
                  <text:p text:style-name="P24">W tym tłuszcze nasycone [g]</text:p>
                </table:table-cell>
                <table:table-cell table:style-name="Tabela12.B2" office:value-type="string">
                  <text:p text:style-name="P24">30 g</text:p>
                </table:table-cell>
              </table:table-row>
              <table:table-row>
                <table:table-cell table:style-name="Tabela12.A2" office:value-type="string">
                  <text:p text:style-name="P24">Węglowodany [g]</text:p>
                </table:table-cell>
                <table:table-cell table:style-name="Tabela12.B2" office:value-type="string">
                  <text:p text:style-name="P24">272 g</text:p>
                </table:table-cell>
              </table:table-row>
              <table:table-row>
                <table:table-cell table:style-name="Tabela12.A2" office:value-type="string">
                  <text:p text:style-name="P24">W tym cukry [g]</text:p>
                </table:table-cell>
                <table:table-cell table:style-name="Tabela12.B2" office:value-type="string">
                  <text:p text:style-name="P24">62,8 g</text:p>
                </table:table-cell>
              </table:table-row>
              <table:table-row>
                <table:table-cell table:style-name="Tabela12.A2" office:value-type="string">
                  <text:p text:style-name="P24">Błonnik pokarmowy [g]</text:p>
                </table:table-cell>
                <table:table-cell table:style-name="Tabela12.B2" office:value-type="string">
                  <text:p text:style-name="P24">43,6 g</text:p>
                </table:table-cell>
              </table:table-row>
              <table:table-row>
                <table:table-cell table:style-name="Tabela12.A2" office:value-type="string">
                  <text:p text:style-name="P24">Sód [mg]</text:p>
                </table:table-cell>
                <table:table-cell table:style-name="Tabela12.B2" office:value-type="string">
                  <text:p text:style-name="P24">3270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</text:span></text:p>
      <text:p text:style-name="P14">JADŁOSPIS MOŻE ULEC ZMIANIE. PRZEPRASZAMY.</text:p>
      <text:p text:style-name="P1"><text:soft-page-break/>JADŁOSPIS TYDZIEŃ 1 – PIĄTEK (03.07, 31.07, 28.08, 25.09, 23.10, 20.11, 18.12)</text:p>
      <table:table table:name="Tabela13" table:style-name="Tabela13">
        <table:table-column table:style-name="Tabela13.A"/>
        <table:table-column table:style-name="Tabela13.B"/>
        <table:table-row>
          <table:table-cell table:style-name="Tabela13.A1" office:value-type="string">
            <text:p text:style-name="P17"><text:span text:style-name="T32">DIETA ŁATWOSTRAWNA -MODYFIKACJA (D02/M)</text:span><text:span text:style-name="T21"> </text:span></text:p>
            <text:p text:style-name="P13"/>
            <text:p text:style-name="P13"><text:span text:style-name="T25">Śniadanie:</text:span> zupa mleczna z makaronem 300g (1,7), pieczywo pszenno-żytnie 90g (1), masło tł.82% 10g (7), wędlina drobiowa 40g (1, 9), pasta jajeczna ze szczypiorkiem 100g (3, 7), pomidor 80g, <text:s/>herbata czarna b/c 220 ml</text:p>
            <text:p text:style-name="P13"/>
            <text:p text:style-name="P13"><text:span text:style-name="T25">Obiad: </text:span>zupa fasolkowa 350ml (7, 9), <text:s/>ziemniaki gotowane 200g, ryba w sosie greckim (4, 9), <text:s/>kompot owocowy b/c 220 ml</text:p>
            <text:p text:style-name="P20"/>
            <text:p text:style-name="P20"><text:span text:style-name="T1">Kolacja: </text:span><text:span text:style-name="T11">pieczywo pszenno-żytnie 90g (1), masło <text:s/>tł.82% 10g , ser twarogowy półtłusty 100 g (7), sałata masłowa 20g, dżem morelowy 25 g, </text:span><text:span text:style-name="T12">herbata b/c 220ml</text:span></text:p>
            <text:p text:style-name="P21"/>
            <text:p text:style-name="P11">Posiłek dodatkowy: <text:span text:style-name="T23">jogurt owocowy 200g (7)</text:span></text:p>
            <text:p text:style-name="P26"/>
          </table:table-cell>
          <table:table-cell table:style-name="Tabela13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14" table:style-name="Tabela14">
              <table:table-column table:style-name="Tabela14.A"/>
              <table:table-column table:style-name="Tabela14.B"/>
              <table:table-row>
                <table:table-cell table:style-name="Tabela14.A1" office:value-type="string">
                  <text:p text:style-name="P24">Wartość energetyczna [kcal]</text:p>
                </table:table-cell>
                <table:table-cell table:style-name="Tabela14.B1" office:value-type="string">
                  <text:p text:style-name="P24">2103 kcal</text:p>
                </table:table-cell>
              </table:table-row>
              <table:table-row>
                <table:table-cell table:style-name="Tabela14.A2" office:value-type="string">
                  <text:p text:style-name="P24">Białko [g]</text:p>
                </table:table-cell>
                <table:table-cell table:style-name="Tabela14.B2" office:value-type="string">
                  <text:p text:style-name="P24">116 g</text:p>
                </table:table-cell>
              </table:table-row>
              <table:table-row>
                <table:table-cell table:style-name="Tabela14.A2" office:value-type="string">
                  <text:p text:style-name="P24">Tłuszcz [g]</text:p>
                </table:table-cell>
                <table:table-cell table:style-name="Tabela14.B2" office:value-type="string">
                  <text:p text:style-name="P24">77 g</text:p>
                </table:table-cell>
              </table:table-row>
              <table:table-row>
                <table:table-cell table:style-name="Tabela14.A2" office:value-type="string">
                  <text:p text:style-name="P24">W tym tłuszcze nasycone [g]</text:p>
                </table:table-cell>
                <table:table-cell table:style-name="Tabela14.B2" office:value-type="string">
                  <text:p text:style-name="P24">33 g</text:p>
                </table:table-cell>
              </table:table-row>
              <table:table-row>
                <table:table-cell table:style-name="Tabela14.A2" office:value-type="string">
                  <text:p text:style-name="P24">Węglowodany [g]</text:p>
                </table:table-cell>
                <table:table-cell table:style-name="Tabela14.B2" office:value-type="string">
                  <text:p text:style-name="P24">240 g</text:p>
                </table:table-cell>
              </table:table-row>
              <table:table-row>
                <table:table-cell table:style-name="Tabela14.A2" office:value-type="string">
                  <text:p text:style-name="P24">W tym cukry [g]</text:p>
                </table:table-cell>
                <table:table-cell table:style-name="Tabela14.B2" office:value-type="string">
                  <text:p text:style-name="P24">54,2 g</text:p>
                </table:table-cell>
              </table:table-row>
              <table:table-row>
                <table:table-cell table:style-name="Tabela14.A2" office:value-type="string">
                  <text:p text:style-name="P24">Błonnik pokarmowy [g]</text:p>
                </table:table-cell>
                <table:table-cell table:style-name="Tabela14.B2" office:value-type="string">
                  <text:p text:style-name="P24">28,1 g</text:p>
                </table:table-cell>
              </table:table-row>
              <table:table-row>
                <table:table-cell table:style-name="Tabela14.A2" office:value-type="string">
                  <text:p text:style-name="P24">Sód [mg]</text:p>
                </table:table-cell>
                <table:table-cell table:style-name="Tabela14.B2" office:value-type="string">
                  <text:p text:style-name="P24">2666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13.A2" office:value-type="string">
            <text:p text:style-name="P17"><text:span text:style-name="T28"><text:s/></text:span><text:span text:style-name="T29">DIETA Z OGRANICZENIEM ŁATWO PRZYSWAJALNYCH</text:span></text:p>
            <text:p text:style-name="P10">WĘGLOWODANÓW[D03]</text:p>
            <text:p text:style-name="P10"/>
            <text:p text:style-name="P11">Śniadanie: <text:span text:style-name="T23">pieczywo pszenno-żytnie 35g (1), chleb graham 30g (1), <text:s/>chleb razowy 35g (1), masło tł.82% 10g (7), wędlina drobiowa 40g (1, 9), pasta jajeczna ze szczypiorkiem 100g (3, 7), pomidor 80g, <text:s/>herbata czarna b/c 220 ml</text:span></text:p>
            <text:p text:style-name="P13"/>
            <text:p text:style-name="P11">II śniadanie:<text:span text:style-name="T23"> <text:s/>sałatka owocowa z jogurtem naturalnym 250g (7)</text:span></text:p>
            <text:p text:style-name="P13"/>
            <text:p text:style-name="P13"><text:span text:style-name="T25">Obiad: </text:span>zupa fasolkowa 350ml (7, 9), <text:s/>ziemniaki gotowane 200g, ryba w sosie greckim (4, 9), <text:s/>kompot owocowy b/c 220 ml</text:p>
            <text:p text:style-name="P22"/>
            <text:p text:style-name="P11">Kolacja: <text:span text:style-name="T23">pieczywo pszenno-żytnie 35g(1), chleb graham 30g (1), <text:s/>chleb razowy 35g (1), masło <text:s/>tł.82% 10g ), ser twarogowy półtłusty 100 g (7), sałata masłowa 20g, rzodkiewka 60 g, </text:span><text:span text:style-name="T24">herbata b/c 220ml</text:span></text:p>
            <text:p text:style-name="P12"/>
            <text:p text:style-name="P11">Posiłek dodatkowy: <text:span text:style-name="T23">jogurt owocowy 200g (7)</text:span></text:p>
            <text:p text:style-name="P13"/>
          </table:table-cell>
          <table:table-cell table:style-name="Tabela13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15" table:style-name="Tabela15">
              <table:table-column table:style-name="Tabela15.A"/>
              <table:table-column table:style-name="Tabela15.B"/>
              <table:table-row>
                <table:table-cell table:style-name="Tabela15.A1" office:value-type="string">
                  <text:p text:style-name="P24">Wartość energetyczna [kcal]</text:p>
                </table:table-cell>
                <table:table-cell table:style-name="Tabela15.B1" office:value-type="string">
                  <text:p text:style-name="P24">2236 kcal</text:p>
                </table:table-cell>
              </table:table-row>
              <table:table-row>
                <table:table-cell table:style-name="Tabela15.A2" office:value-type="string">
                  <text:p text:style-name="P24">Białko [g]</text:p>
                </table:table-cell>
                <table:table-cell table:style-name="Tabela15.B2" office:value-type="string">
                  <text:p text:style-name="P24">117 g</text:p>
                </table:table-cell>
              </table:table-row>
              <table:table-row>
                <table:table-cell table:style-name="Tabela15.A2" office:value-type="string">
                  <text:p text:style-name="P24">Tłuszcz [g]</text:p>
                </table:table-cell>
                <table:table-cell table:style-name="Tabela15.B2" office:value-type="string">
                  <text:p text:style-name="P24">74 g</text:p>
                </table:table-cell>
              </table:table-row>
              <table:table-row>
                <table:table-cell table:style-name="Tabela15.A2" office:value-type="string">
                  <text:p text:style-name="P24">W tym tłuszcze nasycone [g]</text:p>
                </table:table-cell>
                <table:table-cell table:style-name="Tabela15.B2" office:value-type="string">
                  <text:p text:style-name="P24">31 g</text:p>
                </table:table-cell>
              </table:table-row>
              <table:table-row>
                <table:table-cell table:style-name="Tabela15.A2" office:value-type="string">
                  <text:p text:style-name="P24">Węglowodany [g]</text:p>
                </table:table-cell>
                <table:table-cell table:style-name="Tabela15.B2" office:value-type="string">
                  <text:p text:style-name="P24">293 g</text:p>
                </table:table-cell>
              </table:table-row>
              <table:table-row>
                <table:table-cell table:style-name="Tabela15.A2" office:value-type="string">
                  <text:p text:style-name="P24">W tym cukry [g]</text:p>
                </table:table-cell>
                <table:table-cell table:style-name="Tabela15.B2" office:value-type="string">
                  <text:p text:style-name="P24">84,3 g</text:p>
                </table:table-cell>
              </table:table-row>
              <table:table-row>
                <table:table-cell table:style-name="Tabela15.A2" office:value-type="string">
                  <text:p text:style-name="P24">Błonnik pokarmowy [g]</text:p>
                </table:table-cell>
                <table:table-cell table:style-name="Tabela15.B2" office:value-type="string">
                  <text:p text:style-name="P24">42,7 g</text:p>
                </table:table-cell>
              </table:table-row>
              <table:table-row>
                <table:table-cell table:style-name="Tabela15.A2" office:value-type="string">
                  <text:p text:style-name="P24">Sód [mg]</text:p>
                </table:table-cell>
                <table:table-cell table:style-name="Tabela15.B2" office:value-type="string">
                  <text:p text:style-name="P24">3050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</text:span></text:p>
      <text:p text:style-name="P14">JADŁOSPIS MOŻE ULEC ZMIANIE. PRZEPRASZAMY.</text:p>
      <text:p text:style-name="P14"><text:soft-page-break/></text:p>
      <text:p text:style-name="P1">JADŁOSPIS TYDZIEŃ 1 – SOBOTA (04.07,29.08, 26.09, 24.10, 21.11, 19.12)</text:p>
      <table:table table:name="Tabela16" table:style-name="Tabela16">
        <table:table-column table:style-name="Tabela16.A"/>
        <table:table-column table:style-name="Tabela16.B"/>
        <table:table-row>
          <table:table-cell table:style-name="Tabela16.A1" office:value-type="string">
            <text:p text:style-name="P17"><text:span text:style-name="T32">DIETA ŁATWOSTRAWNA -MODYFIKACJA (D02/M)</text:span><text:span text:style-name="T21"> </text:span></text:p>
            <text:p text:style-name="P13"/>
            <text:p text:style-name="P13"><text:span text:style-name="T25">Śniadanie:</text:span> zupa mleczna z kluskami lanymi 300g (1,3,7), pieczywo pszenno-żytnie 90g (1), masło tł.82% 10g (7), wędlina drobiowa 40g (1, 9), serek wiejski o obniżonej zawartości tłuszczu 200g (7), roszponka 40g, <text:s/>herbata czarna b/c 220 ml</text:p>
            <text:p text:style-name="P13"/>
            <text:p text:style-name="P13"><text:span text:style-name="T25">Obiad: </text:span>barszcz czerwony zabielany<text:span text:style-name="T25"> </text:span>350ml (7, 9), <text:s/>makaron pszenny 150g (1), kurczak w sosie pomidorowym z warzywami 250g (9), <text:s/>kompot owocowy b/c 220 ml</text:p>
            <text:p text:style-name="P20"/>
            <text:p text:style-name="P20"><text:span text:style-name="T1">Kolacja: </text:span><text:span text:style-name="T11">pieczywo pszenno-żytnie 90g (1), masło <text:s/>tł.82% 10g , gotowana parówka drobiowa 100 g (9), ketchup 25g (9), <text:s/>musztarda 10 g (10), <text:s/></text:span><text:span text:style-name="T12">herbata b/c 220ml</text:span></text:p>
            <text:p text:style-name="P21"/>
            <text:p text:style-name="P11">Posiłek dodatkowy: <text:span text:style-name="T23">sok marchwiowy 330ml </text:span></text:p>
            <text:p text:style-name="P26"/>
          </table:table-cell>
          <table:table-cell table:style-name="Tabela16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17" table:style-name="Tabela17">
              <table:table-column table:style-name="Tabela17.A"/>
              <table:table-column table:style-name="Tabela17.B"/>
              <table:table-row>
                <table:table-cell table:style-name="Tabela17.A1" office:value-type="string">
                  <text:p text:style-name="P24">Wartość energetyczna [kcal]</text:p>
                </table:table-cell>
                <table:table-cell table:style-name="Tabela17.B1" office:value-type="string">
                  <text:p text:style-name="P24">2039 kcal</text:p>
                </table:table-cell>
              </table:table-row>
              <table:table-row>
                <table:table-cell table:style-name="Tabela17.A2" office:value-type="string">
                  <text:p text:style-name="P24">Białko [g]</text:p>
                </table:table-cell>
                <table:table-cell table:style-name="Tabela17.B2" office:value-type="string">
                  <text:p text:style-name="P24">111 g</text:p>
                </table:table-cell>
              </table:table-row>
              <table:table-row>
                <table:table-cell table:style-name="Tabela17.A2" office:value-type="string">
                  <text:p text:style-name="P24">Tłuszcz [g]</text:p>
                </table:table-cell>
                <table:table-cell table:style-name="Tabela17.B2" office:value-type="string">
                  <text:p text:style-name="P24">78 g</text:p>
                </table:table-cell>
              </table:table-row>
              <table:table-row>
                <table:table-cell table:style-name="Tabela17.A2" office:value-type="string">
                  <text:p text:style-name="P24">W tym tłuszcze nasycone [g]</text:p>
                </table:table-cell>
                <table:table-cell table:style-name="Tabela17.B2" office:value-type="string">
                  <text:p text:style-name="P24">18,7 g</text:p>
                </table:table-cell>
              </table:table-row>
              <table:table-row>
                <table:table-cell table:style-name="Tabela17.A2" office:value-type="string">
                  <text:p text:style-name="P24">Węglowodany [g]</text:p>
                </table:table-cell>
                <table:table-cell table:style-name="Tabela17.B2" office:value-type="string">
                  <text:p text:style-name="P24">229 g</text:p>
                </table:table-cell>
              </table:table-row>
              <table:table-row>
                <table:table-cell table:style-name="Tabela17.A2" office:value-type="string">
                  <text:p text:style-name="P24">W tym cukry [g]</text:p>
                </table:table-cell>
                <table:table-cell table:style-name="Tabela17.B2" office:value-type="string">
                  <text:p text:style-name="P24">55,8 g</text:p>
                </table:table-cell>
              </table:table-row>
              <table:table-row>
                <table:table-cell table:style-name="Tabela17.A2" office:value-type="string">
                  <text:p text:style-name="P24">Błonnik pokarmowy [g]</text:p>
                </table:table-cell>
                <table:table-cell table:style-name="Tabela17.B2" office:value-type="string">
                  <text:p text:style-name="P24">27,4 g</text:p>
                </table:table-cell>
              </table:table-row>
              <table:table-row>
                <table:table-cell table:style-name="Tabela17.A2" office:value-type="string">
                  <text:p text:style-name="P24">Sód [mg]</text:p>
                </table:table-cell>
                <table:table-cell table:style-name="Tabela17.B2" office:value-type="string">
                  <text:p text:style-name="P24">4086 mg</text:p>
                </table:table-cell>
              </table:table-row>
            </table:table>
            <text:p text:style-name="Table_20_Contents"/>
          </table:table-cell>
        </table:table-row>
        <table:table-row table:style-name="Tabela16.2">
          <table:table-cell table:style-name="Tabela16.A2" office:value-type="string">
            <text:p text:style-name="P17"><text:span text:style-name="T28"><text:s/></text:span><text:span text:style-name="T29">DIETA Z OGRANICZENIEM ŁATWO PRZYSWAJALNYCH</text:span></text:p>
            <text:p text:style-name="P10">WĘGLOWODANÓW[D03]</text:p>
            <text:p text:style-name="P10"/>
            <text:p text:style-name="P11">Śniadanie: <text:span text:style-name="T23">pieczywo pszenno-żytnie 35g (1), chleb graham 30g (1), <text:s/>chleb razowy 35g (1), masło tł.82% 10g (7), wędlina drobiowa 40g (1, 9), serek wiejski o obniżonej zawartości tłuszczu 200g (7), roszponka 40g, rzodkiewka 60g, <text:s/>herbata czarna b/c 220 ml</text:span></text:p>
            <text:p text:style-name="P13"/>
            <text:p text:style-name="P11">II śniadanie:<text:span text:style-name="T23"> kisiel owocowy b/c 250g , ciastko biszkopt (1, 3, 7)</text:span></text:p>
            <text:p text:style-name="P13"/>
            <text:p text:style-name="P13"><text:span text:style-name="T25">Obiad: </text:span>barszcz czerwony zabielany<text:span text:style-name="T25"> </text:span>350ml (7, 9), <text:s/>makaron pszenny pełnoziarnisty 150g (1), kurczak w sosie pomidorowym z warzywami 250g (9), <text:s/>kompot owocowy b/c 220 ml</text:p>
            <text:p text:style-name="P22"/>
            <text:p text:style-name="P11">Kolacja: <text:span text:style-name="T23">pieczywo pszenno-żytnie 35g(1), chleb graham 30g (1), <text:s/>gotowana parówka drobiowa 100 g (9), papryka czerwona 60 g, musztarda (10), <text:s/></text:span><text:span text:style-name="T24">herbata b/c 220ml</text:span></text:p>
            <text:p text:style-name="P12"/>
            <text:p text:style-name="P11">Posiłek dodatkowy: <text:span text:style-name="T23">sok marchwiowy 330ml </text:span></text:p>
            <text:p text:style-name="P13"/>
          </table:table-cell>
          <table:table-cell table:style-name="Tabela16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18" table:style-name="Tabela18">
              <table:table-column table:style-name="Tabela18.A"/>
              <table:table-column table:style-name="Tabela18.B"/>
              <table:table-row>
                <table:table-cell table:style-name="Tabela18.A1" office:value-type="string">
                  <text:p text:style-name="P24">Wartość energetyczna [kcal]</text:p>
                </table:table-cell>
                <table:table-cell table:style-name="Tabela18.B1" office:value-type="string">
                  <text:p text:style-name="P24">2206 kcal</text:p>
                </table:table-cell>
              </table:table-row>
              <table:table-row>
                <table:table-cell table:style-name="Tabela18.A2" office:value-type="string">
                  <text:p text:style-name="P24">Białko [g]</text:p>
                </table:table-cell>
                <table:table-cell table:style-name="Tabela18.B2" office:value-type="string">
                  <text:p text:style-name="P24">111 g</text:p>
                </table:table-cell>
              </table:table-row>
              <table:table-row>
                <table:table-cell table:style-name="Tabela18.A2" office:value-type="string">
                  <text:p text:style-name="P24">Tłuszcz [g]</text:p>
                </table:table-cell>
                <table:table-cell table:style-name="Tabela18.B2" office:value-type="string">
                  <text:p text:style-name="P24">79 g</text:p>
                </table:table-cell>
              </table:table-row>
              <table:table-row>
                <table:table-cell table:style-name="Tabela18.A2" office:value-type="string">
                  <text:p text:style-name="P24">W tym tłuszcze nasycone [g]</text:p>
                </table:table-cell>
                <table:table-cell table:style-name="Tabela18.B2" office:value-type="string">
                  <text:p text:style-name="P24">18,9 g</text:p>
                </table:table-cell>
              </table:table-row>
              <table:table-row>
                <table:table-cell table:style-name="Tabela18.A2" office:value-type="string">
                  <text:p text:style-name="P24">Węglowodany [g]</text:p>
                </table:table-cell>
                <table:table-cell table:style-name="Tabela18.B2" office:value-type="string">
                  <text:p text:style-name="P24">275 g</text:p>
                </table:table-cell>
              </table:table-row>
              <table:table-row>
                <table:table-cell table:style-name="Tabela18.A2" office:value-type="string">
                  <text:p text:style-name="P24">W tym cukry [g]</text:p>
                </table:table-cell>
                <table:table-cell table:style-name="Tabela18.B2" office:value-type="string">
                  <text:p text:style-name="P24">64,8 g</text:p>
                </table:table-cell>
              </table:table-row>
              <table:table-row>
                <table:table-cell table:style-name="Tabela18.A2" office:value-type="string">
                  <text:p text:style-name="P24">Błonnik pokarmowy [g]</text:p>
                </table:table-cell>
                <table:table-cell table:style-name="Tabela18.B2" office:value-type="string">
                  <text:p text:style-name="P24">35,4 g</text:p>
                </table:table-cell>
              </table:table-row>
              <table:table-row>
                <table:table-cell table:style-name="Tabela18.A2" office:value-type="string">
                  <text:p text:style-name="P24">Sód [mg]</text:p>
                </table:table-cell>
                <table:table-cell table:style-name="Tabela18.B2" office:value-type="string">
                  <text:p text:style-name="P24">3942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</text:span></text:p>
      <text:p text:style-name="P14">JADŁOSPIS MOŻE ULEC ZMIANIE. PRZEPRASZAMY.</text:p>
      <text:p text:style-name="P14"><text:soft-page-break/></text:p>
      <text:p text:style-name="P1">JADŁOSPIS TYDZIEŃ 1 – NIEDZIELA (05.07, 30.08, 27.09, 25.10, 22.11, 20.12)</text:p>
      <table:table table:name="Tabela19" table:style-name="Tabela19">
        <table:table-column table:style-name="Tabela19.A"/>
        <table:table-column table:style-name="Tabela19.B"/>
        <table:table-row>
          <table:table-cell table:style-name="Tabela19.A1" office:value-type="string">
            <text:p text:style-name="P17"><text:span text:style-name="T32">DIETA ŁATWOSTRAWNA -MODYFIKACJA (D02/M)</text:span><text:span text:style-name="T21"> </text:span></text:p>
            <text:p text:style-name="P13"/>
            <text:p text:style-name="P13"><text:span text:style-name="T25">Śniadanie:</text:span> owsianka na mleku 300g (1,7), pieczywo pszenno-żytnie 90g (1), masło tł.82% 10g (7), wędlina wieprzowa 50g (1, 9), ser żółty 40g (7), mix sałat z dresingiem ziołowym 150g (1, 10), <text:s/>herbata czarna b/c 220 ml</text:p>
            <text:p text:style-name="P13"/>
            <text:p text:style-name="P13"><text:span text:style-name="T25">Obiad: </text:span>rosół z makaronem<text:span text:style-name="T25"> </text:span>350ml (1, 3, 9), <text:s/>gotowane ziemniaki 200g, pieczona panierowana pierś z kurczaka 200g (1, 3, 9), <text:s/>sałata z jogurtem 120g (7), kompot owocowy b/c 220 ml</text:p>
            <text:p text:style-name="P20"/>
            <text:p text:style-name="P20"><text:span text:style-name="T1">Kolacja: </text:span><text:span text:style-name="T11">pieczywo pszenno-żytnie 60g (1), pieczona frittata z cukinią 350g (3) <text:s/></text:span><text:span text:style-name="T12">herbata b/c 220ml</text:span></text:p>
            <text:p text:style-name="P21"/>
            <text:p text:style-name="P11">Posiłek dodatkowy: <text:span text:style-name="T23">kefir 400g (7)</text:span></text:p>
            <text:p text:style-name="P26"/>
          </table:table-cell>
          <table:table-cell table:style-name="Tabela19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20" table:style-name="Tabela20">
              <table:table-column table:style-name="Tabela20.A"/>
              <table:table-column table:style-name="Tabela20.B"/>
              <table:table-row>
                <table:table-cell table:style-name="Tabela20.A1" office:value-type="string">
                  <text:p text:style-name="P24">Wartość energetyczna [kcal]</text:p>
                </table:table-cell>
                <table:table-cell table:style-name="Tabela20.B1" office:value-type="string">
                  <text:p text:style-name="P24">2062 kcal</text:p>
                </table:table-cell>
              </table:table-row>
              <table:table-row>
                <table:table-cell table:style-name="Tabela20.A2" office:value-type="string">
                  <text:p text:style-name="P24">Białko [g]</text:p>
                </table:table-cell>
                <table:table-cell table:style-name="Tabela20.B2" office:value-type="string">
                  <text:p text:style-name="P24">144 g</text:p>
                </table:table-cell>
              </table:table-row>
              <table:table-row>
                <table:table-cell table:style-name="Tabela20.A2" office:value-type="string">
                  <text:p text:style-name="P24">Tłuszcz [g]</text:p>
                </table:table-cell>
                <table:table-cell table:style-name="Tabela20.B2" office:value-type="string">
                  <text:p text:style-name="P24">68 g</text:p>
                </table:table-cell>
              </table:table-row>
              <table:table-row>
                <table:table-cell table:style-name="Tabela20.A2" office:value-type="string">
                  <text:p text:style-name="P24">W tym tłuszcze nasycone [g]</text:p>
                </table:table-cell>
                <table:table-cell table:style-name="Tabela20.B2" office:value-type="string">
                  <text:p text:style-name="P24">27,8 g</text:p>
                </table:table-cell>
              </table:table-row>
              <table:table-row>
                <table:table-cell table:style-name="Tabela20.A2" office:value-type="string">
                  <text:p text:style-name="P24">Węglowodany [g]</text:p>
                </table:table-cell>
                <table:table-cell table:style-name="Tabela20.B2" office:value-type="string">
                  <text:p text:style-name="P24">228 g</text:p>
                </table:table-cell>
              </table:table-row>
              <table:table-row>
                <table:table-cell table:style-name="Tabela20.A2" office:value-type="string">
                  <text:p text:style-name="P24">W tym cukry [g]</text:p>
                </table:table-cell>
                <table:table-cell table:style-name="Tabela20.B2" office:value-type="string">
                  <text:p text:style-name="P24">55,4 g</text:p>
                </table:table-cell>
              </table:table-row>
              <table:table-row>
                <table:table-cell table:style-name="Tabela20.A2" office:value-type="string">
                  <text:p text:style-name="P24">Błonnik pokarmowy [g]</text:p>
                </table:table-cell>
                <table:table-cell table:style-name="Tabela20.B2" office:value-type="string">
                  <text:p text:style-name="P24">32 g</text:p>
                </table:table-cell>
              </table:table-row>
              <table:table-row>
                <table:table-cell table:style-name="Tabela20.A2" office:value-type="string">
                  <text:p text:style-name="P24">Sód [mg]</text:p>
                </table:table-cell>
                <table:table-cell table:style-name="Tabela20.B2" office:value-type="string">
                  <text:p text:style-name="P24">3137 mg</text:p>
                </table:table-cell>
              </table:table-row>
            </table:table>
            <text:p text:style-name="Table_20_Contents"/>
          </table:table-cell>
        </table:table-row>
        <table:table-row table:style-name="Tabela19.2">
          <table:table-cell table:style-name="Tabela19.A2" office:value-type="string">
            <text:p text:style-name="P17"><text:span text:style-name="T28"><text:s/></text:span><text:span text:style-name="T29">DIETA Z OGRANICZENIEM ŁATWO PRZYSWAJALNYCH</text:span></text:p>
            <text:p text:style-name="P10">WĘGLOWODANÓW[D03]</text:p>
            <text:p text:style-name="P10"/>
            <text:p text:style-name="P11">Śniadanie: <text:span text:style-name="T23">pieczywo pszenno-żytnie 35g (1), chleb graham 30g (1), <text:s/>chleb razowy 35g (1), masło tł.82% 10g (7), wędlina wieprzowa 50g (1, 9), ser żółty 40g (7), mix sałat z dresingiem ziołowym 150g (1, 10), <text:s/>herbata czarna b/c 220 ml</text:span></text:p>
            <text:p text:style-name="P13"/>
            <text:p text:style-name="P11">II śniadanie:<text:span text:style-name="T23"> pieczone jabłko z cynamonem </text:span></text:p>
            <text:p text:style-name="P13"/>
            <text:p text:style-name="P13"><text:span text:style-name="T25">Obiad: </text:span>rosół z makaronem<text:span text:style-name="T25"> </text:span>350ml (1, 3, 9), <text:s/>gotowane ziemniaki 200g, pieczona panierowana pierś z kurczaka 200g (1, 3, 9), <text:s/>surówka z czerwonej kapusty 200g (3, 7), kompot owocowy b/c 220 ml</text:p>
            <text:p text:style-name="P22"/>
            <text:p text:style-name="P11">Kolacja: <text:span text:style-name="T23">pieczywo pszenno-żytnie 35g(1), chleb graham 30g (1), <text:s/>pieczona frittata z warzywami (cukinia, kukurydza, papryka) 350g (3) <text:s/></text:span><text:span text:style-name="T24">herbata b/c 220ml</text:span></text:p>
            <text:p text:style-name="P12"/>
            <text:p text:style-name="P11">Posiłek dodatkowy: <text:span text:style-name="T23">kefir 400g (7)</text:span></text:p>
          </table:table-cell>
          <table:table-cell table:style-name="Tabela19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21" table:style-name="Tabela21">
              <table:table-column table:style-name="Tabela21.A"/>
              <table:table-column table:style-name="Tabela21.B"/>
              <table:table-row>
                <table:table-cell table:style-name="Tabela21.A1" office:value-type="string">
                  <text:p text:style-name="P24">Wartość energetyczna [kcal]</text:p>
                </table:table-cell>
                <table:table-cell table:style-name="Tabela21.B1" office:value-type="string">
                  <text:p text:style-name="P24">2373 kcal</text:p>
                </table:table-cell>
              </table:table-row>
              <table:table-row>
                <table:table-cell table:style-name="Tabela21.A2" office:value-type="string">
                  <text:p text:style-name="P24">Białko [g]</text:p>
                </table:table-cell>
                <table:table-cell table:style-name="Tabela21.B2" office:value-type="string">
                  <text:p text:style-name="P24">146 g</text:p>
                </table:table-cell>
              </table:table-row>
              <table:table-row>
                <table:table-cell table:style-name="Tabela21.A2" office:value-type="string">
                  <text:p text:style-name="P24">Tłuszcz [g]</text:p>
                </table:table-cell>
                <table:table-cell table:style-name="Tabela21.B2" office:value-type="string">
                  <text:p text:style-name="P24">73 g</text:p>
                </table:table-cell>
              </table:table-row>
              <table:table-row>
                <table:table-cell table:style-name="Tabela21.A2" office:value-type="string">
                  <text:p text:style-name="P24">W tym tłuszcze nasycone [g]</text:p>
                </table:table-cell>
                <table:table-cell table:style-name="Tabela21.B2" office:value-type="string">
                  <text:p text:style-name="P24">28 g</text:p>
                </table:table-cell>
              </table:table-row>
              <table:table-row>
                <table:table-cell table:style-name="Tabela21.A2" office:value-type="string">
                  <text:p text:style-name="P24">Węglowodany [g]</text:p>
                </table:table-cell>
                <table:table-cell table:style-name="Tabela21.B2" office:value-type="string">
                  <text:p text:style-name="P24">300 g</text:p>
                </table:table-cell>
              </table:table-row>
              <table:table-row>
                <table:table-cell table:style-name="Tabela21.A2" office:value-type="string">
                  <text:p text:style-name="P24">W tym cukry [g]</text:p>
                </table:table-cell>
                <table:table-cell table:style-name="Tabela21.B2" office:value-type="string">
                  <text:p text:style-name="P24">103,8 g</text:p>
                </table:table-cell>
              </table:table-row>
              <table:table-row>
                <table:table-cell table:style-name="Tabela21.A2" office:value-type="string">
                  <text:p text:style-name="P24">Błonnik pokarmowy [g]</text:p>
                </table:table-cell>
                <table:table-cell table:style-name="Tabela21.B2" office:value-type="string">
                  <text:p text:style-name="P24">46,8 g</text:p>
                </table:table-cell>
              </table:table-row>
              <table:table-row>
                <table:table-cell table:style-name="Tabela21.A2" office:value-type="string">
                  <text:p text:style-name="P24">Sód [mg]</text:p>
                </table:table-cell>
                <table:table-cell table:style-name="Tabela21.B2" office:value-type="string">
                  <text:p text:style-name="P24">3371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</text:span></text:p>
      <text:p text:style-name="P14">JADŁOSPIS MOŻE ULEC ZMIANIE. PRZEPRASZAMY.</text:p>
      <text:p text:style-name="P1"><text:soft-page-break/>JADŁOSPIS TYDZIEŃ 2 – PONIEDZIAŁEK (06.07, 03.08, 31.08, 28.09, 26.10, 23.11, 21.12)</text:p>
      <table:table table:name="Tabela22" table:style-name="Tabela22">
        <table:table-column table:style-name="Tabela22.A"/>
        <table:table-column table:style-name="Tabela22.B"/>
        <table:table-row>
          <table:table-cell table:style-name="Tabela22.A1" office:value-type="string">
            <text:p text:style-name="P18"><text:span text:style-name="T14"><text:s/></text:span><text:span text:style-name="T31">DIETA ŁATWOSTRAWNA -MODYFIKACJA (D02/M)</text:span><text:span text:style-name="T21"> </text:span></text:p>
            <text:p text:style-name="P3"/>
            <text:p text:style-name="P11">Śniadanie: <text:span text:style-name="T23">zupa mleczna z makaronem 300g (1, 7)</text:span><text:span text:style-name="T19">, </text:span><text:span text:style-name="T23">masło tł.82% 10g (7), pieczywo pszenno-żytnie 30g (1), bułka wrocławska 80g (1), szynka gotowana wieprzowa 60g (6, 10), serek biały kanapkowy 60g (7), sałata 30g, dżem truskawkowy 25g 1 szt., <text:s/>herbata czarna b/c 220 ml</text:span></text:p>
            <text:p text:style-name="P13"/>
            <text:p text:style-name="P11">Obiad: <text:span text:style-name="T23">Krupnik ryżowy 350ml ( 9), gotowane ziemniaki 200g, pieczony schab w sosie własnym 250g (1, 9), <text:s/>surówka z marchewki i jabłka 200g, kompot owocowy b/c 220ml</text:span></text:p>
            <text:p text:style-name="P11"/>
            <text:p text:style-name="P11">Kolacja: <text:span text:style-name="T19">masło tł.82% 10g (7), pieczy wo pszenno-żytnie 60g (1), chleb graham 30g (1), jajko na twardo 70g (3), polędwica sopocka 30g (1, 9), roszponka 30g, pomidor 70g</text:span></text:p>
            <text:p text:style-name="P12">herbata b/c 220ml</text:p>
            <text:p text:style-name="P12"/>
            <text:p text:style-name="P11">Posiłek dodatkowy: <text:span text:style-name="T19">kefir 400 g (7)</text:span></text:p>
            <text:p text:style-name="P25"/>
          </table:table-cell>
          <table:table-cell table:style-name="Tabela22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23" table:style-name="Tabela23">
              <table:table-column table:style-name="Tabela23.A"/>
              <table:table-column table:style-name="Tabela23.B"/>
              <table:table-row>
                <table:table-cell table:style-name="Tabela23.A1" office:value-type="string">
                  <text:p text:style-name="P24">Wartość energetyczna [kcal]</text:p>
                </table:table-cell>
                <table:table-cell table:style-name="Tabela23.B1" office:value-type="string">
                  <text:p text:style-name="P24">2161 kcal</text:p>
                </table:table-cell>
              </table:table-row>
              <table:table-row>
                <table:table-cell table:style-name="Tabela23.A2" office:value-type="string">
                  <text:p text:style-name="P24">Białko [g]</text:p>
                </table:table-cell>
                <table:table-cell table:style-name="Tabela23.B2" office:value-type="string">
                  <text:p text:style-name="P24">113 g</text:p>
                </table:table-cell>
              </table:table-row>
              <table:table-row>
                <table:table-cell table:style-name="Tabela23.A2" office:value-type="string">
                  <text:p text:style-name="P24">Tłuszcz [g]</text:p>
                </table:table-cell>
                <table:table-cell table:style-name="Tabela23.B2" office:value-type="string">
                  <text:p text:style-name="P24">75 g</text:p>
                </table:table-cell>
              </table:table-row>
              <table:table-row>
                <table:table-cell table:style-name="Tabela23.A2" office:value-type="string">
                  <text:p text:style-name="P24">W tym tłuszcze nasycone [g]</text:p>
                </table:table-cell>
                <table:table-cell table:style-name="Tabela23.B2" office:value-type="string">
                  <text:p text:style-name="P24">33,9 g</text:p>
                </table:table-cell>
              </table:table-row>
              <table:table-row>
                <table:table-cell table:style-name="Tabela23.A2" office:value-type="string">
                  <text:p text:style-name="P24">Węglowodany [g]</text:p>
                </table:table-cell>
                <table:table-cell table:style-name="Tabela23.B2" office:value-type="string">
                  <text:p text:style-name="P24">265 g</text:p>
                </table:table-cell>
              </table:table-row>
              <table:table-row>
                <table:table-cell table:style-name="Tabela23.A2" office:value-type="string">
                  <text:p text:style-name="P24">W tym cukry [g]</text:p>
                </table:table-cell>
                <table:table-cell table:style-name="Tabela23.B2" office:value-type="string">
                  <text:p text:style-name="P24">57,7 g</text:p>
                </table:table-cell>
              </table:table-row>
              <table:table-row>
                <table:table-cell table:style-name="Tabela23.A2" office:value-type="string">
                  <text:p text:style-name="P24">Błonnik pokarmowy [g]</text:p>
                </table:table-cell>
                <table:table-cell table:style-name="Tabela23.B2" office:value-type="string">
                  <text:p text:style-name="P24">30,7 g</text:p>
                </table:table-cell>
              </table:table-row>
              <table:table-row>
                <table:table-cell table:style-name="Tabela23.A2" office:value-type="string">
                  <text:p text:style-name="P24">Sód [mg]</text:p>
                </table:table-cell>
                <table:table-cell table:style-name="Tabela23.B2" office:value-type="string">
                  <text:p text:style-name="P24">3122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22.A2" office:value-type="string">
            <text:p text:style-name="P18"><text:span text:style-name="T13"><text:s/></text:span><text:span text:style-name="T21">DIETA Z OGRANICZENIEM ŁATWO PRZYSWAJALNYCH</text:span></text:p>
            <text:p text:style-name="P5">WĘGLOWODANÓW[D03]</text:p>
            <text:p text:style-name="P5"/>
            <text:p text:style-name="P6">Śniadanie: <text:span text:style-name="T23">masło tł.82% 10g (7), pieczywo pszenno-żytnie 35g (1), chleb graham 30g (1), <text:s/>chleb razowy 35g (1), szynka gotowana wieprzowa 60g (6, 10), twarożek ze szczypiorkiem 150g (7),, sałata 30g, papryka czerwona 50g, <text:s/>herbata czarna b/c 220 ml</text:span></text:p>
            <text:p text:style-name="P3"/>
            <text:p text:style-name="P11">II śniadanie: <text:span text:style-name="T23">jabłko 1 szt. ok. 100g </text:span></text:p>
            <text:p text:style-name="P13"/>
            <text:p text:style-name="P11">Obiad: <text:span text:style-name="T23">Krupnik ryżowy 350ml ( 9), gotowane ziemniaki 200g, pieczony schab w sosie własnym 250g (1, 9), <text:s/>surówka z marchewki i jabłka 200g, kompot owocowy b/c 220ml</text:span></text:p>
            <text:p text:style-name="P13"/>
            <text:p text:style-name="P11">Kolacja: <text:span text:style-name="T19">masło tł.82% 10g (7), pieczywo pszenno-żytnie 35g(1), chleb graham 30g (1), <text:s/>chleb razowy 35g (1), jajko na twardo 70g (3), polędwica sopocka 30g (1, 9), roszponka 30g, pomidor 70g</text:span></text:p>
            <text:p text:style-name="P12">herbata b/c 220ml</text:p>
            <text:p text:style-name="P12"/>
            <text:p text:style-name="P19"><text:span text:style-name="T16">Posiłek dodatkowy: </text:span><text:span text:style-name="T17">kefir 400 g (7)</text:span></text:p>
            <text:p text:style-name="P3"/>
          </table:table-cell>
          <table:table-cell table:style-name="Tabela22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24" table:style-name="Tabela24">
              <table:table-column table:style-name="Tabela24.A"/>
              <table:table-column table:style-name="Tabela24.B"/>
              <table:table-row>
                <table:table-cell table:style-name="Tabela24.A1" office:value-type="string">
                  <text:p text:style-name="P24">Wartość energetyczna [kcal]</text:p>
                </table:table-cell>
                <table:table-cell table:style-name="Tabela24.B1" office:value-type="string">
                  <text:p text:style-name="P24">2116 kcal</text:p>
                </table:table-cell>
              </table:table-row>
              <table:table-row>
                <table:table-cell table:style-name="Tabela24.A2" office:value-type="string">
                  <text:p text:style-name="P24">Białko [g]</text:p>
                </table:table-cell>
                <table:table-cell table:style-name="Tabela24.B2" office:value-type="string">
                  <text:p text:style-name="P24">131 g</text:p>
                </table:table-cell>
              </table:table-row>
              <table:table-row>
                <table:table-cell table:style-name="Tabela24.A2" office:value-type="string">
                  <text:p text:style-name="P24">Tłuszcz [g]</text:p>
                </table:table-cell>
                <table:table-cell table:style-name="Tabela24.B2" office:value-type="string">
                  <text:p text:style-name="P24">62 g</text:p>
                </table:table-cell>
              </table:table-row>
              <table:table-row>
                <table:table-cell table:style-name="Tabela24.A2" office:value-type="string">
                  <text:p text:style-name="P24">W tym tłuszcze nasycone [g]</text:p>
                </table:table-cell>
                <table:table-cell table:style-name="Tabela24.B2" office:value-type="string">
                  <text:p text:style-name="P24">26 g</text:p>
                </table:table-cell>
              </table:table-row>
              <table:table-row>
                <table:table-cell table:style-name="Tabela24.A2" office:value-type="string">
                  <text:p text:style-name="P24">Węglowodany [g]</text:p>
                </table:table-cell>
                <table:table-cell table:style-name="Tabela24.B2" office:value-type="string">
                  <text:p text:style-name="P24">267 g</text:p>
                </table:table-cell>
              </table:table-row>
              <table:table-row>
                <table:table-cell table:style-name="Tabela24.A2" office:value-type="string">
                  <text:p text:style-name="P24">W tym cukry [g]</text:p>
                </table:table-cell>
                <table:table-cell table:style-name="Tabela24.B2" office:value-type="string">
                  <text:p text:style-name="P24">69,3 g</text:p>
                </table:table-cell>
              </table:table-row>
              <table:table-row>
                <table:table-cell table:style-name="Tabela24.A2" office:value-type="string">
                  <text:p text:style-name="P24">Błonnik pokarmowy [g]</text:p>
                </table:table-cell>
                <table:table-cell table:style-name="Tabela24.B2" office:value-type="string">
                  <text:p text:style-name="P24">37,3 g</text:p>
                </table:table-cell>
              </table:table-row>
              <table:table-row>
                <table:table-cell table:style-name="Tabela24.A2" office:value-type="string">
                  <text:p text:style-name="P24">Sód [mg]</text:p>
                </table:table-cell>
                <table:table-cell table:style-name="Tabela24.B2" office:value-type="string">
                  <text:p text:style-name="P24">3143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10">LEGENDA: NAZWA NUMERACJI ALERGENÓW <text:s text:c="4"/><text:tab/></text:span><text:span text:style-name="T9"><text:tab/><text:tab/><text:tab/><text:tab/><text:tab/><text:tab/></text:span><text:span text:style-name="T30">Jadłospis opracowany przez dietetyka: Katarzyna Popielawska</text:span><text:span text:style-name="T2"> </text:span></text:p>
      <text:p text:style-name="P14">JADŁOSPIS MOŻE ULEC ZMIANIE. PRZEPRASZAMY.</text:p>
      <text:p text:style-name="P1"><text:soft-page-break/>JADŁOSPIS TYDZIEŃ 2 – WTOREK (07.07, 04.08, 01.09, 29.09, 27.10, 24.11, 22.12)</text:p>
      <table:table table:name="Tabela25" table:style-name="Tabela25">
        <table:table-column table:style-name="Tabela25.A"/>
        <table:table-column table:style-name="Tabela25.B"/>
        <table:table-row>
          <table:table-cell table:style-name="Tabela25.A1" office:value-type="string">
            <text:p text:style-name="P18"><text:span text:style-name="T14"><text:s/></text:span><text:span text:style-name="T31">DIETA ŁATWOSTRAWNA -MODYFIKACJA (D02/M)</text:span><text:span text:style-name="T22"> </text:span></text:p>
            <text:p text:style-name="P7"/>
            <text:p text:style-name="P11">Śniadanie: <text:span text:style-name="T19">jaglanka</text:span><text:span text:style-name="T23"> na mleku 300g (7), masło tł.82% 10g (7), pieczywo pszenno-żytnie 90g (1), </text:span><text:span text:style-name="T19">pasztet mięsno-warzywny 60g (1, 3, 9), serek wiejski light 200g (7), sałata 30g, pomidor 80g, <text:s/>herbata czarna b/c 220 ml</text:span></text:p>
            <text:p text:style-name="P13"/>
            <text:p text:style-name="P11">Obiad: <text:span text:style-name="T23">zupa zacierkowa z włoszczyzną 350ml (1, 3, 9), <text:s/>kasza jęczmienna perłowa 150g (1), duszony kurczak w sosie brokułowym 300g (1, 9), surówka z kapusty pekińskiej 200g (7) kompot owocowy b/c 220 ml</text:span></text:p>
            <text:p text:style-name="P13"/>
            <text:p text:style-name="P11">Kolacja:<text:span text:style-name="T19">pieczywo pszenno-żytnie 35g(1), chleb graham 30g (1), <text:s/>chleb razowy 35g (1), pasta z tuńczyka 70g (4, 7), wędlina wieprzowa 60g (1, 9), sałata 50g, </text:span><text:span text:style-name="T20">herbata b/c 220ml</text:span></text:p>
            <text:p text:style-name="P12"/>
            <text:p text:style-name="P11">Posiłek dodatkowy: <text:span text:style-name="T23">budyń waniliowy 250g</text:span><text:span text:style-name="T19"> (1, 3, 7)</text:span></text:p>
            <text:p text:style-name="P25"/>
          </table:table-cell>
          <table:table-cell table:style-name="Tabela25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26" table:style-name="Tabela26">
              <table:table-column table:style-name="Tabela26.A"/>
              <table:table-column table:style-name="Tabela26.B"/>
              <table:table-row>
                <table:table-cell table:style-name="Tabela26.A1" office:value-type="string">
                  <text:p text:style-name="P24">Wartość energetyczna [kcal]</text:p>
                </table:table-cell>
                <table:table-cell table:style-name="Tabela26.B1" office:value-type="string">
                  <text:p text:style-name="P24">2083 kcal</text:p>
                </table:table-cell>
              </table:table-row>
              <table:table-row>
                <table:table-cell table:style-name="Tabela26.A2" office:value-type="string">
                  <text:p text:style-name="P24">Białko [g]</text:p>
                </table:table-cell>
                <table:table-cell table:style-name="Tabela26.B2" office:value-type="string">
                  <text:p text:style-name="P24">152 g</text:p>
                </table:table-cell>
              </table:table-row>
              <table:table-row>
                <table:table-cell table:style-name="Tabela26.A2" office:value-type="string">
                  <text:p text:style-name="P24">Tłuszcz [g]</text:p>
                </table:table-cell>
                <table:table-cell table:style-name="Tabela26.B2" office:value-type="string">
                  <text:p text:style-name="P24">61 g</text:p>
                </table:table-cell>
              </table:table-row>
              <table:table-row>
                <table:table-cell table:style-name="Tabela26.A2" office:value-type="string">
                  <text:p text:style-name="P24">W tym tłuszcze nasycone [g]</text:p>
                </table:table-cell>
                <table:table-cell table:style-name="Tabela26.B2" office:value-type="string">
                  <text:p text:style-name="P24">23,1 g</text:p>
                </table:table-cell>
              </table:table-row>
              <table:table-row>
                <table:table-cell table:style-name="Tabela26.A2" office:value-type="string">
                  <text:p text:style-name="P24">Węglowodany [g]</text:p>
                </table:table-cell>
                <table:table-cell table:style-name="Tabela26.B2" office:value-type="string">
                  <text:p text:style-name="P24">245 g</text:p>
                </table:table-cell>
              </table:table-row>
              <table:table-row>
                <table:table-cell table:style-name="Tabela26.A2" office:value-type="string">
                  <text:p text:style-name="P24">W tym cukry [g]</text:p>
                </table:table-cell>
                <table:table-cell table:style-name="Tabela26.B2" office:value-type="string">
                  <text:p text:style-name="P24">57,7 g</text:p>
                </table:table-cell>
              </table:table-row>
              <table:table-row>
                <table:table-cell table:style-name="Tabela26.A2" office:value-type="string">
                  <text:p text:style-name="P24">Błonnik pokarmowy [g]</text:p>
                </table:table-cell>
                <table:table-cell table:style-name="Tabela26.B2" office:value-type="string">
                  <text:p text:style-name="P24">30,7 g</text:p>
                </table:table-cell>
              </table:table-row>
              <table:table-row>
                <table:table-cell table:style-name="Tabela26.A2" office:value-type="string">
                  <text:p text:style-name="P24">Sód [mg]</text:p>
                </table:table-cell>
                <table:table-cell table:style-name="Tabela26.B2" office:value-type="string">
                  <text:p text:style-name="P24">3122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25.A2" office:value-type="string">
            <text:p text:style-name="P8">DIETA Z OGRANICZENIEM ŁATWO PRZYSWAJALNYCH</text:p>
            <text:p text:style-name="P5">WĘGLOWODANÓW[D03]</text:p>
            <text:p text:style-name="P5"/>
            <text:p text:style-name="P6">Śniadanie: <text:span text:style-name="T23">pieczywo pszenno-żytnie 35g (1), chleb graham 30g (1), <text:s/>chleb razowy 35g (1), pasztet mięsno-warzywny 60g (1, 3, 9), serek wiejski light 200g (7), sałata 30g, pomidor 80g, <text:s/>herbata czarna b/c 220 ml</text:span></text:p>
            <text:p text:style-name="P3"/>
            <text:p text:style-name="P11">II śniadanie:<text:span text:style-name="T23"> hummus 50 g (11) słupki z warzyw (marchewka, papryka) 80g</text:span></text:p>
            <text:p text:style-name="P13"/>
            <text:p text:style-name="P11">Obiad: <text:span text:style-name="T23">zupa zacierkowa z włoszczyzną 350ml (1, 3, 9), <text:s/>kasza jęczmienna perłowa 150g (1), duszony kurczak w sosie brokułowym 300g (1, 9), surówka z kapusty pekińskiej 200g (7) kompot owocowy b/c 220 ml</text:span></text:p>
            <text:p text:style-name="P13"/>
            <text:p text:style-name="P11">Kolacja: <text:span text:style-name="T19">pieczywo pszenno-żytnie 35g(1), chleb graham 30g (1), <text:s/>chleb razowy 35g (1), pasta z tuńczyka i kukurydzy 70g (4, 7), wędlina wieprzowa 60g (1, 9), ogórek 50g, rzodkiewka 50g</text:span></text:p>
            <text:p text:style-name="P12">herbata b/c 220ml</text:p>
            <text:p text:style-name="P12"/>
            <text:p text:style-name="P19"><text:span text:style-name="T16">Posiłek dodatkowy: </text:span><text:span text:style-name="T17">Sok marchwiowy 330 g </text:span></text:p>
          </table:table-cell>
          <table:table-cell table:style-name="Tabela25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27" table:style-name="Tabela27">
              <table:table-column table:style-name="Tabela27.A"/>
              <table:table-column table:style-name="Tabela27.B"/>
              <table:table-row>
                <table:table-cell table:style-name="Tabela27.A1" office:value-type="string">
                  <text:p text:style-name="P24">Wartość energetyczna [kcal]</text:p>
                </table:table-cell>
                <table:table-cell table:style-name="Tabela27.B1" office:value-type="string">
                  <text:p text:style-name="P24">2449 kcal</text:p>
                </table:table-cell>
              </table:table-row>
              <table:table-row>
                <table:table-cell table:style-name="Tabela27.A2" office:value-type="string">
                  <text:p text:style-name="P24">Białko [g]</text:p>
                </table:table-cell>
                <table:table-cell table:style-name="Tabela27.B2" office:value-type="string">
                  <text:p text:style-name="P24">120 g</text:p>
                </table:table-cell>
              </table:table-row>
              <table:table-row>
                <table:table-cell table:style-name="Tabela27.A2" office:value-type="string">
                  <text:p text:style-name="P24">Tłuszcz [g]</text:p>
                </table:table-cell>
                <table:table-cell table:style-name="Tabela27.B2" office:value-type="string">
                  <text:p text:style-name="P24">80 g</text:p>
                </table:table-cell>
              </table:table-row>
              <table:table-row>
                <table:table-cell table:style-name="Tabela27.A2" office:value-type="string">
                  <text:p text:style-name="P24">W tym tłuszcze nasycone [g]</text:p>
                </table:table-cell>
                <table:table-cell table:style-name="Tabela27.B2" office:value-type="string">
                  <text:p text:style-name="P24">33,1 g</text:p>
                </table:table-cell>
              </table:table-row>
              <table:table-row>
                <table:table-cell table:style-name="Tabela27.A2" office:value-type="string">
                  <text:p text:style-name="P24">Węglowodany [g]</text:p>
                </table:table-cell>
                <table:table-cell table:style-name="Tabela27.B2" office:value-type="string">
                  <text:p text:style-name="P24">282 g</text:p>
                </table:table-cell>
              </table:table-row>
              <table:table-row>
                <table:table-cell table:style-name="Tabela27.A2" office:value-type="string">
                  <text:p text:style-name="P24">W tym cukry [g]</text:p>
                </table:table-cell>
                <table:table-cell table:style-name="Tabela27.B2" office:value-type="string">
                  <text:p text:style-name="P24">65,8 g</text:p>
                </table:table-cell>
              </table:table-row>
              <table:table-row>
                <table:table-cell table:style-name="Tabela27.A2" office:value-type="string">
                  <text:p text:style-name="P24">Błonnik pokarmowy [g]</text:p>
                </table:table-cell>
                <table:table-cell table:style-name="Tabela27.B2" office:value-type="string">
                  <text:p text:style-name="P24">40,9 g</text:p>
                </table:table-cell>
              </table:table-row>
              <table:table-row>
                <table:table-cell table:style-name="Tabela27.A2" office:value-type="string">
                  <text:p text:style-name="P24">Sód [mg]</text:p>
                </table:table-cell>
                <table:table-cell table:style-name="Tabela27.B2" office:value-type="string">
                  <text:p text:style-name="P24">3356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</text:span><text:span text:style-name="T2"> </text:span></text:p>
      <text:p text:style-name="P14">JADŁOSPIS MOŻE ULEC ZMIANIE. PRZEPRASZAMY.</text:p>
      <text:p text:style-name="P1"><text:soft-page-break/>JADŁOSPIS TYDZIEŃ 2 – ŚRODA (08.07, 05.08, 02.09, 30.09, 28.10, 25.11, 23.12)</text:p>
      <table:table table:name="Tabela28" table:style-name="Tabela28">
        <table:table-column table:style-name="Tabela28.A"/>
        <table:table-column table:style-name="Tabela28.B"/>
        <table:table-row>
          <table:table-cell table:style-name="Tabela28.A1" office:value-type="string">
            <text:p text:style-name="P17"><text:span text:style-name="T28"><text:s/></text:span><text:span text:style-name="T29"><text:s/></text:span><text:span text:style-name="T32">DIETA ŁATWOSTRAWNA -MODYFIKACJA (D02/M)</text:span><text:span text:style-name="T21"> </text:span></text:p>
            <text:p text:style-name="P13"/>
            <text:p text:style-name="P11">Śniadanie: <text:span text:style-name="T23">owsianka na mleku 300g (1,7), masło tł.82% 10g (7), pieczywo pszenno-żytnie 90g (1), polędwica sopocka 30g (1, 9), serek biały kanapkowy 60g (7), roszponka 30g, <text:s/>dżem truskawkowy 25g, herbata czarna b/c 220 ml</text:span></text:p>
            <text:p text:style-name="P22"/>
            <text:p text:style-name="P11">Obiad: <text:span text:style-name="T23">zupa krem z cukinii 350ml (9), <text:s/>makaron 150g (1), sos boloński 250g (7, 9) kompot owocowy b/c 220 ml</text:span></text:p>
            <text:p text:style-name="P20"/>
            <text:p text:style-name="P11">Kolacja: <text:span text:style-name="T23">bułka pszenna 80g (1), pasta z jajka i groszku 90g (3, 7), mix sałat 20g, pomidorki koktajlowe 100g, </text:span><text:span text:style-name="T24">herbata b/c 220ml</text:span></text:p>
            <text:p text:style-name="P12"/>
            <text:p text:style-name="P11">Posiłek dodatkowy: <text:span text:style-name="T23">serek wiejski 200g (7)</text:span></text:p>
            <text:p text:style-name="P26"/>
          </table:table-cell>
          <table:table-cell table:style-name="Tabela28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29" table:style-name="Tabela29">
              <table:table-column table:style-name="Tabela29.A"/>
              <table:table-column table:style-name="Tabela29.B"/>
              <table:table-row>
                <table:table-cell table:style-name="Tabela29.A1" office:value-type="string">
                  <text:p text:style-name="P24">Wartość energetyczna [kcal]</text:p>
                </table:table-cell>
                <table:table-cell table:style-name="Tabela29.B1" office:value-type="string">
                  <text:p text:style-name="P24">2180 kcal</text:p>
                </table:table-cell>
              </table:table-row>
              <table:table-row>
                <table:table-cell table:style-name="Tabela29.A2" office:value-type="string">
                  <text:p text:style-name="P24">Białko [g]</text:p>
                </table:table-cell>
                <table:table-cell table:style-name="Tabela29.B2" office:value-type="string">
                  <text:p text:style-name="P24">109 g</text:p>
                </table:table-cell>
              </table:table-row>
              <table:table-row>
                <table:table-cell table:style-name="Tabela29.A2" office:value-type="string">
                  <text:p text:style-name="P24">Tłuszcz [g]</text:p>
                </table:table-cell>
                <table:table-cell table:style-name="Tabela29.B2" office:value-type="string">
                  <text:p text:style-name="P24">81 g</text:p>
                </table:table-cell>
              </table:table-row>
              <table:table-row>
                <table:table-cell table:style-name="Tabela29.A2" office:value-type="string">
                  <text:p text:style-name="P24">W tym tłuszcze nasycone [g]</text:p>
                </table:table-cell>
                <table:table-cell table:style-name="Tabela29.B2" office:value-type="string">
                  <text:p text:style-name="P24">26,8 g</text:p>
                </table:table-cell>
              </table:table-row>
              <table:table-row>
                <table:table-cell table:style-name="Tabela29.A2" office:value-type="string">
                  <text:p text:style-name="P24">Węglowodany [g]</text:p>
                </table:table-cell>
                <table:table-cell table:style-name="Tabela29.B2" office:value-type="string">
                  <text:p text:style-name="P24">253 g</text:p>
                </table:table-cell>
              </table:table-row>
              <table:table-row>
                <table:table-cell table:style-name="Tabela29.A2" office:value-type="string">
                  <text:p text:style-name="P24">W tym cukry [g]</text:p>
                </table:table-cell>
                <table:table-cell table:style-name="Tabela29.B2" office:value-type="string">
                  <text:p text:style-name="P24">65,9 g</text:p>
                </table:table-cell>
              </table:table-row>
              <table:table-row>
                <table:table-cell table:style-name="Tabela29.A2" office:value-type="string">
                  <text:p text:style-name="P24">Błonnik pokarmowy [g]</text:p>
                </table:table-cell>
                <table:table-cell table:style-name="Tabela29.B2" office:value-type="string">
                  <text:p text:style-name="P24">37 g</text:p>
                </table:table-cell>
              </table:table-row>
              <table:table-row>
                <table:table-cell table:style-name="Tabela29.A2" office:value-type="string">
                  <text:p text:style-name="P24">Sód [mg]</text:p>
                </table:table-cell>
                <table:table-cell table:style-name="Tabela29.B2" office:value-type="string">
                  <text:p text:style-name="P24">3293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28.A2" office:value-type="string">
            <text:p text:style-name="P17"><text:span text:style-name="T28"><text:s/></text:span><text:span text:style-name="T29">DIETA Z OGRANICZENIEM ŁATWO PRZYSWAJALNYCH</text:span></text:p>
            <text:p text:style-name="P10">WĘGLOWODANÓW[D03]</text:p>
            <text:p text:style-name="P10"/>
            <text:p text:style-name="P11">Śniadanie: <text:span text:style-name="T23">pieczywo pszenno-żytnie 35g (1), chleb graham 30g (1), <text:s/>chleb razowy 35g (1), masło tł.82% 10g (7), polędwica sopocka 30g (1, 9), serek biały kanapkowy 60g (7), papryka 40g, ogórek 40g, <text:s/>herbata czarna b/c 220 ml</text:span></text:p>
            <text:p text:style-name="P13"/>
            <text:p text:style-name="P11">II śniadanie:<text:span text:style-name="T23"> banan 1 szt. 120g</text:span></text:p>
            <text:p text:style-name="P13"/>
            <text:p text:style-name="P11">Obiad: <text:span text:style-name="T23">zupa krem z cukinii 350ml (9), <text:s/>makaron pełnoziarnisty 150g (1), sos boloński 250g (7, 9) kompot owocowy b/c 220 ml</text:span></text:p>
            <text:p text:style-name="P13"/>
            <text:p text:style-name="P11">Kolacja: <text:span text:style-name="T23">pieczywo pszenno-żytnie 35g(1), chleb graham 30g (1), <text:s/>chleb razowy 35g (1), pasta z jajka i groszku 90g (3, 7), mix sałat 20g, pomidorki koktajlowe 100g</text:span></text:p>
            <text:p text:style-name="P12">herbata b/c 220ml</text:p>
            <text:p text:style-name="P12"/>
            <text:p text:style-name="P15"><text:span text:style-name="T26">Posiłek dodatkowy: </text:span><text:span text:style-name="T27">serek wiejski o obniżonej zawartości tłuszczu 200 g (7)</text:span></text:p>
          </table:table-cell>
          <table:table-cell table:style-name="Tabela28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30" table:style-name="Tabela30">
              <table:table-column table:style-name="Tabela30.A"/>
              <table:table-column table:style-name="Tabela30.B"/>
              <table:table-row>
                <table:table-cell table:style-name="Tabela30.A1" office:value-type="string">
                  <text:p text:style-name="P24">Wartość energetyczna [kcal]</text:p>
                </table:table-cell>
                <table:table-cell table:style-name="Tabela30.B1" office:value-type="string">
                  <text:p text:style-name="P24">2151 kcal</text:p>
                </table:table-cell>
              </table:table-row>
              <table:table-row>
                <table:table-cell table:style-name="Tabela30.A2" office:value-type="string">
                  <text:p text:style-name="P24">Białko [g]</text:p>
                </table:table-cell>
                <table:table-cell table:style-name="Tabela30.B2" office:value-type="string">
                  <text:p text:style-name="P24">115 g</text:p>
                </table:table-cell>
              </table:table-row>
              <table:table-row>
                <table:table-cell table:style-name="Tabela30.A2" office:value-type="string">
                  <text:p text:style-name="P24">Tłuszcz [g]</text:p>
                </table:table-cell>
                <table:table-cell table:style-name="Tabela30.B2" office:value-type="string">
                  <text:p text:style-name="P24">78 g</text:p>
                </table:table-cell>
              </table:table-row>
              <table:table-row>
                <table:table-cell table:style-name="Tabela30.A2" office:value-type="string">
                  <text:p text:style-name="P24">W tym tłuszcze nasycone [g]</text:p>
                </table:table-cell>
                <table:table-cell table:style-name="Tabela30.B2" office:value-type="string">
                  <text:p text:style-name="P24">31,4 g</text:p>
                </table:table-cell>
              </table:table-row>
              <table:table-row>
                <table:table-cell table:style-name="Tabela30.A2" office:value-type="string">
                  <text:p text:style-name="P24">Węglowodany [g]</text:p>
                </table:table-cell>
                <table:table-cell table:style-name="Tabela30.B2" office:value-type="string">
                  <text:p text:style-name="P24">263 g</text:p>
                </table:table-cell>
              </table:table-row>
              <table:table-row>
                <table:table-cell table:style-name="Tabela30.A2" office:value-type="string">
                  <text:p text:style-name="P24">W tym cukry [g]</text:p>
                </table:table-cell>
                <table:table-cell table:style-name="Tabela30.B2" office:value-type="string">
                  <text:p text:style-name="P24">69,4 g</text:p>
                </table:table-cell>
              </table:table-row>
              <table:table-row>
                <table:table-cell table:style-name="Tabela30.A2" office:value-type="string">
                  <text:p text:style-name="P24">Błonnik pokarmowy [g]</text:p>
                </table:table-cell>
                <table:table-cell table:style-name="Tabela30.B2" office:value-type="string">
                  <text:p text:style-name="P24">40,4 g</text:p>
                </table:table-cell>
              </table:table-row>
              <table:table-row>
                <table:table-cell table:style-name="Tabela30.A2" office:value-type="string">
                  <text:p text:style-name="P24">Sód [mg]</text:p>
                </table:table-cell>
                <table:table-cell table:style-name="Tabela30.B2" office:value-type="string">
                  <text:p text:style-name="P24">3129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</text:span><text:span text:style-name="T2"> </text:span></text:p>
      <text:p text:style-name="P14">JADŁOSPIS MOŻE ULEC ZMIANIE. PRZEPRASZAMY.</text:p>
      <text:p text:style-name="P2"/>
      <text:p text:style-name="P1"><text:soft-page-break/>JADŁOSPIS TYDZIEŃ 2 – CZWARTEK (09.07, 06.08, 03.09, 01.10, 29.10, 26.11, 24.12)</text:p>
      <table:table table:name="Tabela31" table:style-name="Tabela31">
        <table:table-column table:style-name="Tabela31.A"/>
        <table:table-column table:style-name="Tabela31.B"/>
        <table:table-row>
          <table:table-cell table:style-name="Tabela31.A1" office:value-type="string">
            <text:p text:style-name="P17"><text:span text:style-name="T28"><text:s/></text:span><text:span text:style-name="T29"><text:s/></text:span><text:span text:style-name="T32">DIETA ŁATWOSTRAWNA -MODYFIKACJA (D02/M)</text:span><text:span text:style-name="T21"> </text:span></text:p>
            <text:p text:style-name="P13"/>
            <text:p text:style-name="P13"><text:span text:style-name="T25">Śniadanie:</text:span> zupa mleczna z lanymi kluskami 300g (1,3,7), pieczywo pszenno-żytnie 90g (1), masło tł.82% 10g (7), wędlina wieprzowa 40g (1, 9), hummus 60g (11), pomidorki koktajlowe 100g, <text:s/>herbata czarna b/c 220 ml</text:p>
            <text:p text:style-name="P22"/>
            <text:p text:style-name="P13"><text:span text:style-name="T25">Obiad: </text:span>zupa pomidorowa z ryżem 350ml (3, 9), gotowane ziemniaki 200g, pieczeń w sosie koperkowym 150g (1, 3, 7, 9), buraczki na ciepło z chrzanem 200g (1,7), <text:s/>kompot owocowy b/c 220 ml</text:p>
            <text:p text:style-name="P20"/>
            <text:p text:style-name="P20"><text:span text:style-name="T1">Kolacja: </text:span><text:span text:style-name="T11">bułka pszenna 80g (1), masło <text:s/>tł.82% 10g (7), wędlina drobiowa 60g (6, 9), ser żółty 40 g (7), sałata 30g, </text:span><text:span text:style-name="T12">herbata b/c 220m</text:span></text:p>
            <text:p text:style-name="P21"/>
            <text:p text:style-name="P11">Posiłek dodatkowy: <text:span text:style-name="T23">jogurt naturalny 200g (7)</text:span></text:p>
            <text:p text:style-name="P26"/>
          </table:table-cell>
          <table:table-cell table:style-name="Tabela31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32" table:style-name="Tabela32">
              <table:table-column table:style-name="Tabela32.A"/>
              <table:table-column table:style-name="Tabela32.B"/>
              <table:table-row>
                <table:table-cell table:style-name="Tabela32.A1" office:value-type="string">
                  <text:p text:style-name="P24">Wartość energetyczna [kcal]</text:p>
                </table:table-cell>
                <table:table-cell table:style-name="Tabela32.B1" office:value-type="string">
                  <text:p text:style-name="P24">2025 kcal</text:p>
                </table:table-cell>
              </table:table-row>
              <table:table-row>
                <table:table-cell table:style-name="Tabela32.A2" office:value-type="string">
                  <text:p text:style-name="P24">Białko [g]</text:p>
                </table:table-cell>
                <table:table-cell table:style-name="Tabela32.B2" office:value-type="string">
                  <text:p text:style-name="P24">105 g</text:p>
                </table:table-cell>
              </table:table-row>
              <table:table-row>
                <table:table-cell table:style-name="Tabela32.A2" office:value-type="string">
                  <text:p text:style-name="P24">Tłuszcz [g]</text:p>
                </table:table-cell>
                <table:table-cell table:style-name="Tabela32.B2" office:value-type="string">
                  <text:p text:style-name="P24">75 g</text:p>
                </table:table-cell>
              </table:table-row>
              <table:table-row>
                <table:table-cell table:style-name="Tabela32.A2" office:value-type="string">
                  <text:p text:style-name="P24">W tym tłuszcze nasycone [g]</text:p>
                </table:table-cell>
                <table:table-cell table:style-name="Tabela32.B2" office:value-type="string">
                  <text:p text:style-name="P24">28,8 g</text:p>
                </table:table-cell>
              </table:table-row>
              <table:table-row>
                <table:table-cell table:style-name="Tabela32.A2" office:value-type="string">
                  <text:p text:style-name="P24">Węglowodany [g]</text:p>
                </table:table-cell>
                <table:table-cell table:style-name="Tabela32.B2" office:value-type="string">
                  <text:p text:style-name="P24">241 g</text:p>
                </table:table-cell>
              </table:table-row>
              <table:table-row>
                <table:table-cell table:style-name="Tabela32.A2" office:value-type="string">
                  <text:p text:style-name="P24">W tym cukry [g]</text:p>
                </table:table-cell>
                <table:table-cell table:style-name="Tabela32.B2" office:value-type="string">
                  <text:p text:style-name="P24">51,4 g</text:p>
                </table:table-cell>
              </table:table-row>
              <table:table-row>
                <table:table-cell table:style-name="Tabela32.A2" office:value-type="string">
                  <text:p text:style-name="P24">Błonnik pokarmowy [g]</text:p>
                </table:table-cell>
                <table:table-cell table:style-name="Tabela32.B2" office:value-type="string">
                  <text:p text:style-name="P24">30,9 g</text:p>
                </table:table-cell>
              </table:table-row>
              <table:table-row>
                <table:table-cell table:style-name="Tabela32.A2" office:value-type="string">
                  <text:p text:style-name="P24">Sód [mg]</text:p>
                </table:table-cell>
                <table:table-cell table:style-name="Tabela32.B2" office:value-type="string">
                  <text:p text:style-name="P24">3326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31.A2" office:value-type="string">
            <text:p text:style-name="P17"><text:span text:style-name="T28"><text:s/></text:span><text:span text:style-name="T29">DIETA Z OGRANICZENIEM ŁATWO PRZYSWAJALNYCH</text:span></text:p>
            <text:p text:style-name="P10">WĘGLOWODANÓW[D03]</text:p>
            <text:p text:style-name="P10"/>
            <text:p text:style-name="P11">Śniadanie: <text:span text:style-name="T23">pieczywo pszenno-żytnie 35g (1), chleb graham 30g (1), <text:s/>chleb razowy 35g (1), masło tł.82% 10g (7), wędlina wieprzowa 40g (1, 9), hummus 60g (11), ogórek 40g, pomidorki koktajlowe 100g, <text:s/>herbata czarna b/c 220 ml</text:span></text:p>
            <text:p text:style-name="P13"/>
            <text:p text:style-name="P11">II śniadanie:<text:span text:style-name="T23"> nektarynka 1 szt ok. 80g <text:s/></text:span></text:p>
            <text:p text:style-name="P13"/>
            <text:p text:style-name="P13"><text:span text:style-name="T25">Obiad: </text:span>zupa pomidorowa z ryżem 350ml (3, 9), gotowane ziemniaki 200g, pieczeń w sosie koperkowym 150g (1, 3, 7, 9), buraczki na ciepło z chrzanem 200g (1,7), <text:s/>kompot owocowy b/c 220 ml</text:p>
            <text:p text:style-name="P22"/>
            <text:p text:style-name="P11">Kolacja:<text:span text:style-name="T23"> chleb graham 80g (1), <text:s/>masło <text:s/>tł.82% 10g (7), wędlina drobiowa 60g (6, 9), ser żółty 40 g (7), sałatka z pomidora i ogórka z oliwą z oliwek <text:s/>150g, <text:s/></text:span><text:span text:style-name="T24">herbata b/c 220ml</text:span></text:p>
            <text:p text:style-name="P12"/>
            <text:p text:style-name="P11">Posiłek dodatkowy: <text:span text:style-name="T23">jogurt naturalny 200g (7)</text:span></text:p>
            <text:p text:style-name="P13"/>
          </table:table-cell>
          <table:table-cell table:style-name="Tabela31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33" table:style-name="Tabela33">
              <table:table-column table:style-name="Tabela33.A"/>
              <table:table-column table:style-name="Tabela33.B"/>
              <table:table-row>
                <table:table-cell table:style-name="Tabela33.A1" office:value-type="string">
                  <text:p text:style-name="P24">Wartość energetyczna [kcal]</text:p>
                </table:table-cell>
                <table:table-cell table:style-name="Tabela33.B1" office:value-type="string">
                  <text:p text:style-name="P24">2183 kcal</text:p>
                </table:table-cell>
              </table:table-row>
              <table:table-row>
                <table:table-cell table:style-name="Tabela33.A2" office:value-type="string">
                  <text:p text:style-name="P24">Białko [g]</text:p>
                </table:table-cell>
                <table:table-cell table:style-name="Tabela33.B2" office:value-type="string">
                  <text:p text:style-name="P24">109 g</text:p>
                </table:table-cell>
              </table:table-row>
              <table:table-row>
                <table:table-cell table:style-name="Tabela33.A2" office:value-type="string">
                  <text:p text:style-name="P24">Tłuszcz [g]</text:p>
                </table:table-cell>
                <table:table-cell table:style-name="Tabela33.B2" office:value-type="string">
                  <text:p text:style-name="P24">86 g</text:p>
                </table:table-cell>
              </table:table-row>
              <table:table-row>
                <table:table-cell table:style-name="Tabela33.A2" office:value-type="string">
                  <text:p text:style-name="P24">W tym tłuszcze nasycone [g]</text:p>
                </table:table-cell>
                <table:table-cell table:style-name="Tabela33.B2" office:value-type="string">
                  <text:p text:style-name="P24">30,1 g</text:p>
                </table:table-cell>
              </table:table-row>
              <table:table-row>
                <table:table-cell table:style-name="Tabela33.A2" office:value-type="string">
                  <text:p text:style-name="P24">Węglowodany [g]</text:p>
                </table:table-cell>
                <table:table-cell table:style-name="Tabela33.B2" office:value-type="string">
                  <text:p text:style-name="P24">259 g</text:p>
                </table:table-cell>
              </table:table-row>
              <table:table-row>
                <table:table-cell table:style-name="Tabela33.A2" office:value-type="string">
                  <text:p text:style-name="P24">W tym cukry [g]</text:p>
                </table:table-cell>
                <table:table-cell table:style-name="Tabela33.B2" office:value-type="string">
                  <text:p text:style-name="P24">64,7 g</text:p>
                </table:table-cell>
              </table:table-row>
              <table:table-row>
                <table:table-cell table:style-name="Tabela33.A2" office:value-type="string">
                  <text:p text:style-name="P24">Błonnik pokarmowy [g]</text:p>
                </table:table-cell>
                <table:table-cell table:style-name="Tabela33.B2" office:value-type="string">
                  <text:p text:style-name="P24">37,5 g</text:p>
                </table:table-cell>
              </table:table-row>
              <table:table-row>
                <table:table-cell table:style-name="Tabela33.A2" office:value-type="string">
                  <text:p text:style-name="P24">Sód [mg]</text:p>
                </table:table-cell>
                <table:table-cell table:style-name="Tabela33.B2" office:value-type="string">
                  <text:p text:style-name="P24">3284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 </text:span><text:span text:style-name="T30">Jadłospis opracowany przez dietetyka: Katarzyna Popielawska</text:span></text:p>
      <text:p text:style-name="P14">JADŁOSPIS MOŻE ULEC ZMIANIE. PRZEPRASZAMY.</text:p>
      <text:p text:style-name="P1"><text:soft-page-break/>JADŁOSPIS TYDZIEŃ 2 – PIĄTEK (10.07, 07.08, 04.09, 02.10, 30.10, 27.11, 25.12)</text:p>
      <table:table table:name="Tabela34" table:style-name="Tabela34">
        <table:table-column table:style-name="Tabela34.A"/>
        <table:table-column table:style-name="Tabela34.B"/>
        <table:table-row>
          <table:table-cell table:style-name="Tabela34.A1" office:value-type="string">
            <text:p text:style-name="P17"><text:span text:style-name="T28"><text:s/></text:span><text:span text:style-name="T29"><text:s/></text:span><text:span text:style-name="T32">DIETA ŁATWOSTRAWNA -MODYFIKACJA (D02/M)</text:span><text:span text:style-name="T21"> </text:span></text:p>
            <text:p text:style-name="P8"/>
            <text:p text:style-name="P13"><text:span text:style-name="T25">Śniadanie:</text:span> <text:span text:style-name="T15">jaglanka</text:span> na mleku 300g (7), pieczywo pszenno-żytnie 90g (1), masło tł.82% 10g (7), wędlina drobiowa 40g (1, 9), pasta jajeczna ze szczypiorkiem 100g (3, 7), pomidor 80g, <text:s/>herbata czarna b/c 220 ml</text:p>
            <text:p text:style-name="P13"/>
            <text:p text:style-name="P13"><text:span text:style-name="T25">Obiad: </text:span>zupa z kurczakiem, papryką, makaronem i pieczarkami 350ml (1, 7, 9), <text:s/>ziemniaki gotowane 200g, pieczona miruna w panierce (1, 3, 4), <text:s/>surówka z kapusty pekińskiej 200 g, kompot owocowy b/c 220 ml</text:p>
            <text:p text:style-name="P20"/>
            <text:p text:style-name="P20"><text:span text:style-name="T1">Kolacja: </text:span><text:span text:style-name="T11">pieczywo pszenno-żytnie 90g (1), masło <text:s/>tł.82% 10g (7), ser twarogowy półtłusty 100 g (7), sałata masłowa 20g, dżem morelowy 25 g, </text:span><text:span text:style-name="T12">herbata b/c 220ml</text:span></text:p>
            <text:p text:style-name="P21"/>
            <text:p text:style-name="P11">Posiłek dodatkowy: <text:span text:style-name="T23">jogurt owocowy 200g (7)</text:span></text:p>
            <text:p text:style-name="P26"/>
          </table:table-cell>
          <table:table-cell table:style-name="Tabela34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35" table:style-name="Tabela35">
              <table:table-column table:style-name="Tabela35.A"/>
              <table:table-column table:style-name="Tabela35.B"/>
              <table:table-row>
                <table:table-cell table:style-name="Tabela35.A1" office:value-type="string">
                  <text:p text:style-name="P24">Wartość energetyczna [kcal]</text:p>
                </table:table-cell>
                <table:table-cell table:style-name="Tabela35.B1" office:value-type="string">
                  <text:p text:style-name="P24">2052 kcal</text:p>
                </table:table-cell>
              </table:table-row>
              <table:table-row>
                <table:table-cell table:style-name="Tabela35.A2" office:value-type="string">
                  <text:p text:style-name="P24">Białko [g]</text:p>
                </table:table-cell>
                <table:table-cell table:style-name="Tabela35.B2" office:value-type="string">
                  <text:p text:style-name="P24">124 g</text:p>
                </table:table-cell>
              </table:table-row>
              <table:table-row>
                <table:table-cell table:style-name="Tabela35.A2" office:value-type="string">
                  <text:p text:style-name="P24">Tłuszcz [g]</text:p>
                </table:table-cell>
                <table:table-cell table:style-name="Tabela35.B2" office:value-type="string">
                  <text:p text:style-name="P24">74 g</text:p>
                </table:table-cell>
              </table:table-row>
              <table:table-row>
                <table:table-cell table:style-name="Tabela35.A2" office:value-type="string">
                  <text:p text:style-name="P24">W tym tłuszcze nasycone [g]</text:p>
                </table:table-cell>
                <table:table-cell table:style-name="Tabela35.B2" office:value-type="string">
                  <text:p text:style-name="P24">13,1 g</text:p>
                </table:table-cell>
              </table:table-row>
              <table:table-row>
                <table:table-cell table:style-name="Tabela35.A2" office:value-type="string">
                  <text:p text:style-name="P24">Węglowodany [g]</text:p>
                </table:table-cell>
                <table:table-cell table:style-name="Tabela35.B2" office:value-type="string">
                  <text:p text:style-name="P24">228 g</text:p>
                </table:table-cell>
              </table:table-row>
              <table:table-row>
                <table:table-cell table:style-name="Tabela35.A2" office:value-type="string">
                  <text:p text:style-name="P24">W tym cukry [g]</text:p>
                </table:table-cell>
                <table:table-cell table:style-name="Tabela35.B2" office:value-type="string">
                  <text:p text:style-name="P24">71,9 g</text:p>
                </table:table-cell>
              </table:table-row>
              <table:table-row>
                <table:table-cell table:style-name="Tabela35.A2" office:value-type="string">
                  <text:p text:style-name="P24">Błonnik pokarmowy [g]</text:p>
                </table:table-cell>
                <table:table-cell table:style-name="Tabela35.B2" office:value-type="string">
                  <text:p text:style-name="P24">40,3 g</text:p>
                </table:table-cell>
              </table:table-row>
              <table:table-row>
                <table:table-cell table:style-name="Tabela35.A2" office:value-type="string">
                  <text:p text:style-name="P24">Sód [mg]</text:p>
                </table:table-cell>
                <table:table-cell table:style-name="Tabela35.B2" office:value-type="string">
                  <text:p text:style-name="P24">3502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34.A2" office:value-type="string">
            <text:p text:style-name="P17"><text:span text:style-name="T28"><text:s/></text:span><text:span text:style-name="T29">DIETA Z OGRANICZENIEM ŁATWO PRZYSWAJALNYCH</text:span></text:p>
            <text:p text:style-name="P10">WĘGLOWODANÓW[D03]</text:p>
            <text:p text:style-name="P10"/>
            <text:p text:style-name="P11">Śniadanie: <text:span text:style-name="T23">pieczywo pszenno-żytnie 35g (1), chleb graham 30g (1), <text:s/>chleb razowy 35g (1), masło tł.82% 10g (7), wędlina drobiowa 40g (1, 9), pasta jajeczna ze szczypiorkiem 100g (3, 7), pomidor 80g, <text:s/>herbata czarna b/c 220 ml</text:span></text:p>
            <text:p text:style-name="P13"/>
            <text:p text:style-name="P11">II śniadanie:<text:span text:style-name="T23"> sałatka owocowa z jogurtem naturalnym 250g (7)</text:span></text:p>
            <text:p text:style-name="P13"/>
            <text:p text:style-name="P13"><text:span text:style-name="T25">Obiad: </text:span>zupa z kurczakiem, papryką, makaronem i pieczarkami 350ml (1, 7, 9), <text:s/>ziemniaki gotowane 200g, pieczona miruna w panierce (1, 3, 4), <text:s/>surówka z kapusty pekińskiej 200 g, kompot owocowy b/c 220 ml</text:p>
            <text:p text:style-name="P22"/>
            <text:p text:style-name="P11">Kolacja: <text:span text:style-name="T23">pieczywo pszenno-żytnie 35g(1), chleb graham 30g (1), <text:s/>chleb razowy 35g (1), masło <text:s/>tł.82% 10g ), ser twarogowy półtłusty 100 g (7), sałata masłowa 20g, rzodkiewka 60 g, </text:span><text:span text:style-name="T24">herbata b/c 220ml</text:span></text:p>
            <text:p text:style-name="P12"/>
            <text:p text:style-name="P11">Posiłek dodatkowy: <text:span text:style-name="T23">jogurt owocowy 200g (7)</text:span></text:p>
          </table:table-cell>
          <table:table-cell table:style-name="Tabela34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36" table:style-name="Tabela36">
              <table:table-column table:style-name="Tabela36.A"/>
              <table:table-column table:style-name="Tabela36.B"/>
              <table:table-row>
                <table:table-cell table:style-name="Tabela36.A1" office:value-type="string">
                  <text:p text:style-name="P24">Wartość energetyczna [kcal]</text:p>
                </table:table-cell>
                <table:table-cell table:style-name="Tabela36.B1" office:value-type="string">
                  <text:p text:style-name="P24">2302 kcal</text:p>
                </table:table-cell>
              </table:table-row>
              <table:table-row>
                <table:table-cell table:style-name="Tabela36.A2" office:value-type="string">
                  <text:p text:style-name="P24">Białko [g]</text:p>
                </table:table-cell>
                <table:table-cell table:style-name="Tabela36.B2" office:value-type="string">
                  <text:p text:style-name="P24">131 g</text:p>
                </table:table-cell>
              </table:table-row>
              <table:table-row>
                <table:table-cell table:style-name="Tabela36.A2" office:value-type="string">
                  <text:p text:style-name="P24">Tłuszcz [g]</text:p>
                </table:table-cell>
                <table:table-cell table:style-name="Tabela36.B2" office:value-type="string">
                  <text:p text:style-name="P24">77 g</text:p>
                </table:table-cell>
              </table:table-row>
              <table:table-row>
                <table:table-cell table:style-name="Tabela36.A2" office:value-type="string">
                  <text:p text:style-name="P24">W tym tłuszcze nasycone [g]</text:p>
                </table:table-cell>
                <table:table-cell table:style-name="Tabela36.B2" office:value-type="string">
                  <text:p text:style-name="P24">25,9 g</text:p>
                </table:table-cell>
              </table:table-row>
              <table:table-row>
                <table:table-cell table:style-name="Tabela36.A2" office:value-type="string">
                  <text:p text:style-name="P24">Węglowodany [g]</text:p>
                </table:table-cell>
                <table:table-cell table:style-name="Tabela36.B2" office:value-type="string">
                  <text:p text:style-name="P24">285 g</text:p>
                </table:table-cell>
              </table:table-row>
              <table:table-row>
                <table:table-cell table:style-name="Tabela36.A2" office:value-type="string">
                  <text:p text:style-name="P24">W tym cukry [g]</text:p>
                </table:table-cell>
                <table:table-cell table:style-name="Tabela36.B2" office:value-type="string">
                  <text:p text:style-name="P24">79,5 g</text:p>
                </table:table-cell>
              </table:table-row>
              <table:table-row>
                <table:table-cell table:style-name="Tabela36.A2" office:value-type="string">
                  <text:p text:style-name="P24">Błonnik pokarmowy [g]</text:p>
                </table:table-cell>
                <table:table-cell table:style-name="Tabela36.B2" office:value-type="string">
                  <text:p text:style-name="P24">37,5 g</text:p>
                </table:table-cell>
              </table:table-row>
              <table:table-row>
                <table:table-cell table:style-name="Tabela36.A2" office:value-type="string">
                  <text:p text:style-name="P24">Sód [mg]</text:p>
                </table:table-cell>
                <table:table-cell table:style-name="Tabela36.B2" office:value-type="string">
                  <text:p text:style-name="P24">3664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</text:span></text:p>
      <text:p text:style-name="P14">JADŁOSPIS MOŻE ULEC ZMIANIE. PRZEPRASZAMY.</text:p>
      <text:p text:style-name="P1"><text:soft-page-break/>JADŁOSPIS TYDZIEŃ 2 – SOBOTA (11.07, 08.08, 05.09, 03.10, 31.10, 28.11, 26.12)</text:p>
      <table:table table:name="Tabela37" table:style-name="Tabela37">
        <table:table-column table:style-name="Tabela37.A"/>
        <table:table-column table:style-name="Tabela37.B"/>
        <table:table-row>
          <table:table-cell table:style-name="Tabela37.A1" office:value-type="string">
            <text:p text:style-name="P17"><text:span text:style-name="T29"><text:s/></text:span><text:span text:style-name="T32">DIETA ŁATWOSTRAWNA -MODYFIKACJA (D02/M)</text:span><text:span text:style-name="T21"> </text:span></text:p>
            <text:p text:style-name="P13"/>
            <text:p text:style-name="P13"><text:span text:style-name="T25">Śniadanie:</text:span> <text:s/>zupa mleczna z makaronem 300g <text:s/>(1,7), pieczywo pszenno-żytnie 90g (1), masło tł.82% 10g (7), wędlina drobiowa 40g (1, 9), serek wiejski o obniżonej zawartości tłuszczu 200g (7), roszponka 40g, <text:s/>herbata czarna b/c 220 ml</text:p>
            <text:p text:style-name="P13"/>
            <text:p text:style-name="P13"><text:span text:style-name="T25">Obiad: </text:span>zupa ziemniaczana 350ml (9, 10), gotowany ryż biały 100g, warzywne leczo z kurczakiem 300g (9), <text:s/>kompot owocowy b/c 220 ml</text:p>
            <text:p text:style-name="P20"/>
            <text:p text:style-name="P20"><text:span text:style-name="T1">Kolacja: </text:span><text:span text:style-name="T11">pieczywo pszenno-żytnie 90g (1), masło <text:s/>tł.82% 10g (7) , pasztet pieczony 60g (1, 3, 9),, mix sałat 30 g, <text:s/></text:span><text:span text:style-name="T12">herbata b/c 220ml</text:span></text:p>
            <text:p text:style-name="P21"/>
            <text:p text:style-name="P11">Posiłek dodatkowy: <text:span text:style-name="T23">serek homogenizowany 150 g (1,7)</text:span></text:p>
            <text:p text:style-name="P26"/>
          </table:table-cell>
          <table:table-cell table:style-name="Tabela37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38" table:style-name="Tabela38">
              <table:table-column table:style-name="Tabela38.A"/>
              <table:table-column table:style-name="Tabela38.B"/>
              <table:table-row>
                <table:table-cell table:style-name="Tabela38.A1" office:value-type="string">
                  <text:p text:style-name="P24">Wartość energetyczna [kcal]</text:p>
                </table:table-cell>
                <table:table-cell table:style-name="Tabela38.B1" office:value-type="string">
                  <text:p text:style-name="P24">2157 kcal</text:p>
                </table:table-cell>
              </table:table-row>
              <table:table-row>
                <table:table-cell table:style-name="Tabela38.A2" office:value-type="string">
                  <text:p text:style-name="P24">Białko [g]</text:p>
                </table:table-cell>
                <table:table-cell table:style-name="Tabela38.B2" office:value-type="string">
                  <text:p text:style-name="P24">107 g</text:p>
                </table:table-cell>
              </table:table-row>
              <table:table-row>
                <table:table-cell table:style-name="Tabela38.A2" office:value-type="string">
                  <text:p text:style-name="P24">Tłuszcz [g]</text:p>
                </table:table-cell>
                <table:table-cell table:style-name="Tabela38.B2" office:value-type="string">
                  <text:p text:style-name="P24">77 g</text:p>
                </table:table-cell>
              </table:table-row>
              <table:table-row>
                <table:table-cell table:style-name="Tabela38.A2" office:value-type="string">
                  <text:p text:style-name="P24">W tym tłuszcze nasycone [g]</text:p>
                </table:table-cell>
                <table:table-cell table:style-name="Tabela38.B2" office:value-type="string">
                  <text:p text:style-name="P24">20,5 g</text:p>
                </table:table-cell>
              </table:table-row>
              <table:table-row>
                <table:table-cell table:style-name="Tabela38.A2" office:value-type="string">
                  <text:p text:style-name="P24">Węglowodany [g]</text:p>
                </table:table-cell>
                <table:table-cell table:style-name="Tabela38.B2" office:value-type="string">
                  <text:p text:style-name="P24">265 g</text:p>
                </table:table-cell>
              </table:table-row>
              <table:table-row>
                <table:table-cell table:style-name="Tabela38.A2" office:value-type="string">
                  <text:p text:style-name="P24">W tym cukry [g]</text:p>
                </table:table-cell>
                <table:table-cell table:style-name="Tabela38.B2" office:value-type="string">
                  <text:p text:style-name="P24">80,5 g</text:p>
                </table:table-cell>
              </table:table-row>
              <table:table-row>
                <table:table-cell table:style-name="Tabela38.A2" office:value-type="string">
                  <text:p text:style-name="P24">Błonnik pokarmowy [g]</text:p>
                </table:table-cell>
                <table:table-cell table:style-name="Tabela38.B2" office:value-type="string">
                  <text:p text:style-name="P24">26,8 g</text:p>
                </table:table-cell>
              </table:table-row>
              <table:table-row>
                <table:table-cell table:style-name="Tabela38.A2" office:value-type="string">
                  <text:p text:style-name="P24">Sód [mg]</text:p>
                </table:table-cell>
                <table:table-cell table:style-name="Tabela38.B2" office:value-type="string">
                  <text:p text:style-name="P24">3878 mg</text:p>
                </table:table-cell>
              </table:table-row>
            </table:table>
            <text:p text:style-name="Table_20_Contents"/>
          </table:table-cell>
        </table:table-row>
        <table:table-row table:style-name="Tabela37.2">
          <table:table-cell table:style-name="Tabela37.A2" office:value-type="string">
            <text:p text:style-name="P17"><text:span text:style-name="T28"><text:s/></text:span><text:span text:style-name="T29">DIETA Z OGRANICZENIEM ŁATWO PRZYSWAJALNYCH</text:span></text:p>
            <text:p text:style-name="P10">WĘGLOWODANÓW[D03]</text:p>
            <text:p text:style-name="P10"/>
            <text:p text:style-name="P11">Śniadanie: <text:span text:style-name="T23">pieczywo pszenno-żytnie 35g (1), chleb graham 30g (1), <text:s/>chleb razowy 35g (1), masło tł.82% 10g (7), wędlina drobiowa 40g (1, 9), serek wiejski o obniżonej zawartości tłuszczu 200g (7), roszponka 40g, rzodkiewka 60g, <text:s/>herbata czarna b/c 220 ml</text:span></text:p>
            <text:p text:style-name="P13"/>
            <text:p text:style-name="P11">II śniadanie:<text:span text:style-name="T23"> </text:span><text:s/><text:span text:style-name="T23">jabłko 1 szt. ok. 100g </text:span></text:p>
            <text:p text:style-name="P13"/>
            <text:p text:style-name="P13"><text:span text:style-name="T25">Obiad: </text:span>zupa ziemniaczana 350ml (9, 10), gotowany ryż brązowy 100g, warzywne leczo z kurczakiem 300g (9), <text:s/>kompot owocowy b/c 220 ml</text:p>
            <text:p text:style-name="P22"/>
            <text:p text:style-name="P11">Kolacja: <text:span text:style-name="T23">pieczywo pszenno-żytnie 35g(1), chleb graham 30g (1), <text:s/>pasztet pieczony 60g (1, 3, 9), papryka czerwona 60 g, mix sałat 30 g, <text:s/></text:span><text:span text:style-name="T24">herbata b/c 220ml</text:span></text:p>
            <text:p text:style-name="P12"/>
            <text:p text:style-name="P11">Posiłek dodatkowy: <text:span text:style-name="T23">serek homogenizowany 150 g (1,7)</text:span></text:p>
            <text:p text:style-name="P13"/>
          </table:table-cell>
          <table:table-cell table:style-name="Tabela37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39" table:style-name="Tabela39">
              <table:table-column table:style-name="Tabela39.A"/>
              <table:table-column table:style-name="Tabela39.B"/>
              <table:table-row>
                <table:table-cell table:style-name="Tabela39.A1" office:value-type="string">
                  <text:p text:style-name="P24">Wartość energetyczna [kcal]</text:p>
                </table:table-cell>
                <table:table-cell table:style-name="Tabela39.B1" office:value-type="string">
                  <text:p text:style-name="P24">2113 kcal</text:p>
                </table:table-cell>
              </table:table-row>
              <table:table-row>
                <table:table-cell table:style-name="Tabela39.A2" office:value-type="string">
                  <text:p text:style-name="P24">Białko [g]</text:p>
                </table:table-cell>
                <table:table-cell table:style-name="Tabela39.B2" office:value-type="string">
                  <text:p text:style-name="P24">107 g</text:p>
                </table:table-cell>
              </table:table-row>
              <table:table-row>
                <table:table-cell table:style-name="Tabela39.A2" office:value-type="string">
                  <text:p text:style-name="P24">Tłuszcz [g]</text:p>
                </table:table-cell>
                <table:table-cell table:style-name="Tabela39.B2" office:value-type="string">
                  <text:p text:style-name="P24">69 g</text:p>
                </table:table-cell>
              </table:table-row>
              <table:table-row>
                <table:table-cell table:style-name="Tabela39.A2" office:value-type="string">
                  <text:p text:style-name="P24">W tym tłuszcze nasycone [g]</text:p>
                </table:table-cell>
                <table:table-cell table:style-name="Tabela39.B2" office:value-type="string">
                  <text:p text:style-name="P24">15,1 g</text:p>
                </table:table-cell>
              </table:table-row>
              <table:table-row>
                <table:table-cell table:style-name="Tabela39.A2" office:value-type="string">
                  <text:p text:style-name="P24">Węglowodany [g]</text:p>
                </table:table-cell>
                <table:table-cell table:style-name="Tabela39.B2" office:value-type="string">
                  <text:p text:style-name="P24">281 g</text:p>
                </table:table-cell>
              </table:table-row>
              <table:table-row>
                <table:table-cell table:style-name="Tabela39.A2" office:value-type="string">
                  <text:p text:style-name="P24">W tym cukry [g]</text:p>
                </table:table-cell>
                <table:table-cell table:style-name="Tabela39.B2" office:value-type="string">
                  <text:p text:style-name="P24">94,2 g</text:p>
                </table:table-cell>
              </table:table-row>
              <table:table-row>
                <table:table-cell table:style-name="Tabela39.A2" office:value-type="string">
                  <text:p text:style-name="P24">Błonnik pokarmowy [g]</text:p>
                </table:table-cell>
                <table:table-cell table:style-name="Tabela39.B2" office:value-type="string">
                  <text:p text:style-name="P24">37 g</text:p>
                </table:table-cell>
              </table:table-row>
              <table:table-row>
                <table:table-cell table:style-name="Tabela39.A2" office:value-type="string">
                  <text:p text:style-name="P24">Sód [mg]</text:p>
                </table:table-cell>
                <table:table-cell table:style-name="Tabela39.B2" office:value-type="string">
                  <text:p text:style-name="P24">3770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</text:span></text:p>
      <text:p text:style-name="P14">JADŁOSPIS MOŻE ULEC ZMIANIE. PRZEPRASZAMY.</text:p>
      <text:p text:style-name="P14"/>
      <text:p text:style-name="P1"><text:soft-page-break/>JADŁOSPIS TYDZIEŃ 2 – NIEDZIELA (12.07, 09.08, 06.09, 04.10, 01.11, 29.11, 27.12)</text:p>
      <table:table table:name="Tabela40" table:style-name="Tabela40">
        <table:table-column table:style-name="Tabela40.A"/>
        <table:table-column table:style-name="Tabela40.B"/>
        <table:table-row>
          <table:table-cell table:style-name="Tabela40.A1" office:value-type="string">
            <text:p text:style-name="P17"><text:span text:style-name="T28"><text:s text:c="2"/></text:span><text:span text:style-name="T29"><text:s/></text:span><text:span text:style-name="T32">DIETA ŁATWOSTRAWNA -MODYFIKACJA (D02/M)</text:span><text:span text:style-name="T21"> </text:span></text:p>
            <text:p text:style-name="P13"/>
            <text:p text:style-name="P13"><text:span text:style-name="T25">Śniadanie:</text:span> owsianka na mleku 300g (1,7), pieczywo pszenno-żytnie 90g (1), masło tł.82% 10g (7), wędlina wieprzowa 50g (1, 9), ser żółty 40g (7), mix sałat z dresingiem ziołowym 150g (1, 10), <text:s/>herbata czarna b/c 220 ml</text:p>
            <text:p text:style-name="P13"/>
            <text:p text:style-name="P13"><text:span text:style-name="T25">Obiad: </text:span>rosół z makaronem<text:span text:style-name="T25"> </text:span>350ml (1, 3, 9), <text:s/>gotowane ziemniaki 200g, pieczone udko z kurczaka 240g (9), <text:s/>gotowana fasolka szparagowa 200g, kompot owocowy b/c 220 ml</text:p>
            <text:p text:style-name="P20"/>
            <text:p text:style-name="P20"><text:span text:style-name="T1">Kolacja: </text:span><text:span text:style-name="T11">pieczywo pszenno-żytnie 60g (1), pieczona frittata z cukinią 350g (3) <text:s/></text:span><text:span text:style-name="T12">herbata b/c 220ml</text:span></text:p>
            <text:p text:style-name="P21"/>
            <text:p text:style-name="P11">Posiłek dodatkowy: <text:span text:style-name="T23">sałatka z kalafiora i jajek 300 g (3, 7)</text:span></text:p>
            <text:p text:style-name="P26"/>
          </table:table-cell>
          <table:table-cell table:style-name="Tabela40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41" table:style-name="Tabela41">
              <table:table-column table:style-name="Tabela41.A"/>
              <table:table-column table:style-name="Tabela41.B"/>
              <table:table-row>
                <table:table-cell table:style-name="Tabela41.A1" office:value-type="string">
                  <text:p text:style-name="P24">Wartość energetyczna [kcal]</text:p>
                </table:table-cell>
                <table:table-cell table:style-name="Tabela41.B1" office:value-type="string">
                  <text:p text:style-name="P24">2324 kcal</text:p>
                </table:table-cell>
              </table:table-row>
              <table:table-row>
                <table:table-cell table:style-name="Tabela41.A2" office:value-type="string">
                  <text:p text:style-name="P24">Białko [g]</text:p>
                </table:table-cell>
                <table:table-cell table:style-name="Tabela41.B2" office:value-type="string">
                  <text:p text:style-name="P24">161 g</text:p>
                </table:table-cell>
              </table:table-row>
              <table:table-row>
                <table:table-cell table:style-name="Tabela41.A2" office:value-type="string">
                  <text:p text:style-name="P24">Tłuszcz [g]</text:p>
                </table:table-cell>
                <table:table-cell table:style-name="Tabela41.B2" office:value-type="string">
                  <text:p text:style-name="P24">87 g</text:p>
                </table:table-cell>
              </table:table-row>
              <table:table-row>
                <table:table-cell table:style-name="Tabela41.A2" office:value-type="string">
                  <text:p text:style-name="P24">W tym tłuszcze nasycone [g]</text:p>
                </table:table-cell>
                <table:table-cell table:style-name="Tabela41.B2" office:value-type="string">
                  <text:p text:style-name="P24">29,6 g</text:p>
                </table:table-cell>
              </table:table-row>
              <table:table-row>
                <table:table-cell table:style-name="Tabela41.A2" office:value-type="string">
                  <text:p text:style-name="P24">Węglowodany [g]</text:p>
                </table:table-cell>
                <table:table-cell table:style-name="Tabela41.B2" office:value-type="string">
                  <text:p text:style-name="P24">239 g</text:p>
                </table:table-cell>
              </table:table-row>
              <table:table-row>
                <table:table-cell table:style-name="Tabela41.A2" office:value-type="string">
                  <text:p text:style-name="P24">W tym cukry [g]</text:p>
                </table:table-cell>
                <table:table-cell table:style-name="Tabela41.B2" office:value-type="string">
                  <text:p text:style-name="P24">55,3 g</text:p>
                </table:table-cell>
              </table:table-row>
              <table:table-row>
                <table:table-cell table:style-name="Tabela41.A2" office:value-type="string">
                  <text:p text:style-name="P24">Błonnik pokarmowy [g]</text:p>
                </table:table-cell>
                <table:table-cell table:style-name="Tabela41.B2" office:value-type="string">
                  <text:p text:style-name="P24">42,3 g</text:p>
                </table:table-cell>
              </table:table-row>
              <table:table-row>
                <table:table-cell table:style-name="Tabela41.A2" office:value-type="string">
                  <text:p text:style-name="P24">Sód [mg]</text:p>
                </table:table-cell>
                <table:table-cell table:style-name="Tabela41.B2" office:value-type="string">
                  <text:p text:style-name="P24">3464 mg</text:p>
                </table:table-cell>
              </table:table-row>
            </table:table>
            <text:p text:style-name="Table_20_Contents"/>
          </table:table-cell>
        </table:table-row>
        <table:table-row table:style-name="Tabela40.2">
          <table:table-cell table:style-name="Tabela40.A2" office:value-type="string">
            <text:p text:style-name="P17"><text:span text:style-name="T28"><text:s/></text:span><text:span text:style-name="T29">DIETA Z OGRANICZENIEM ŁATWO PRZYSWAJALNYCH</text:span></text:p>
            <text:p text:style-name="P10">WĘGLOWODANÓW[D03]</text:p>
            <text:p text:style-name="P10"/>
            <text:p text:style-name="P11">Śniadanie: <text:span text:style-name="T23">pieczywo pszenno-żytnie 35g (1), chleb graham 30g (1), <text:s/>chleb razowy 35g (1), masło tł.82% 10g (7), wędlina wieprzowa 50g (1, 9), ser żółty 40g (7), mix sałat z dresingiem ziołowym 150g (1, 10), <text:s/>herbata czarna b/c 220 ml</text:span></text:p>
            <text:p text:style-name="P13"/>
            <text:p text:style-name="P11">II śniadanie :<text:span text:style-name="T23"> melon 300g</text:span></text:p>
            <text:p text:style-name="P13"/>
            <text:p text:style-name="P13"><text:span text:style-name="T25">Obiad: </text:span>rosół z makaronem<text:span text:style-name="T25"> </text:span>350ml (1, 3, 9), <text:s/>gotowane ziemniaki 200g, pieczone udko z kurczaka 240g (9), <text:s/>gotowana fasolka szparagowa 200g, kompot owocowy b/c 220 ml</text:p>
            <text:p text:style-name="P22"/>
            <text:p text:style-name="P11">Kolacja: <text:span text:style-name="T23">pieczywo pszenno-żytnie 35g(1), chleb graham 30g (1), <text:s/>pieczona frittata z warzywami (cukinia, kukurydza, papryka) 350g (3) <text:s/></text:span><text:span text:style-name="T24">herbata b/c 220ml</text:span></text:p>
            <text:p text:style-name="P12"/>
            <text:p text:style-name="P11">Posiłek dodatkowy: <text:span text:style-name="T23">sałatka z kalafiora i jajek 300 g (3, 7)</text:span></text:p>
          </table:table-cell>
          <table:table-cell table:style-name="Tabela40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42" table:style-name="Tabela42">
              <table:table-column table:style-name="Tabela42.A"/>
              <table:table-column table:style-name="Tabela42.B"/>
              <table:table-row>
                <table:table-cell table:style-name="Tabela42.A1" office:value-type="string">
                  <text:p text:style-name="P24">Wartość energetyczna [kcal]</text:p>
                </table:table-cell>
                <table:table-cell table:style-name="Tabela42.B1" office:value-type="string">
                  <text:p text:style-name="P24">2432 kcal</text:p>
                </table:table-cell>
              </table:table-row>
              <table:table-row>
                <table:table-cell table:style-name="Tabela42.A2" office:value-type="string">
                  <text:p text:style-name="P24">Białko [g]</text:p>
                </table:table-cell>
                <table:table-cell table:style-name="Tabela42.B2" office:value-type="string">
                  <text:p text:style-name="P24">166 g</text:p>
                </table:table-cell>
              </table:table-row>
              <table:table-row>
                <table:table-cell table:style-name="Tabela42.A2" office:value-type="string">
                  <text:p text:style-name="P24">Tłuszcz [g]</text:p>
                </table:table-cell>
                <table:table-cell table:style-name="Tabela42.B2" office:value-type="string">
                  <text:p text:style-name="P24">87 g</text:p>
                </table:table-cell>
              </table:table-row>
              <table:table-row>
                <table:table-cell table:style-name="Tabela42.A2" office:value-type="string">
                  <text:p text:style-name="P24">W tym tłuszcze nasycone [g]</text:p>
                </table:table-cell>
                <table:table-cell table:style-name="Tabela42.B2" office:value-type="string">
                  <text:p text:style-name="P24">29,7 g</text:p>
                </table:table-cell>
              </table:table-row>
              <table:table-row>
                <table:table-cell table:style-name="Tabela42.A2" office:value-type="string">
                  <text:p text:style-name="P24">Węglowodany [g]</text:p>
                </table:table-cell>
                <table:table-cell table:style-name="Tabela42.B2" office:value-type="string">
                  <text:p text:style-name="P24">253 g</text:p>
                </table:table-cell>
              </table:table-row>
              <table:table-row>
                <table:table-cell table:style-name="Tabela42.A2" office:value-type="string">
                  <text:p text:style-name="P24">W tym cukry [g]</text:p>
                </table:table-cell>
                <table:table-cell table:style-name="Tabela42.B2" office:value-type="string">
                  <text:p text:style-name="P24">78 g</text:p>
                </table:table-cell>
              </table:table-row>
              <table:table-row>
                <table:table-cell table:style-name="Tabela42.A2" office:value-type="string">
                  <text:p text:style-name="P24">Błonnik pokarmowy [g]</text:p>
                </table:table-cell>
                <table:table-cell table:style-name="Tabela42.B2" office:value-type="string">
                  <text:p text:style-name="P24">47,5 g</text:p>
                </table:table-cell>
              </table:table-row>
              <table:table-row>
                <table:table-cell table:style-name="Tabela42.A2" office:value-type="string">
                  <text:p text:style-name="P24">Sód [mg]</text:p>
                </table:table-cell>
                <table:table-cell table:style-name="Tabela42.B2" office:value-type="string">
                  <text:p text:style-name="P24">3569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</text:span></text:p>
      <text:p text:style-name="P14">JADŁOSPIS MOŻE ULEC ZMIANIE. PRZEPRASZAMY.</text:p>
      <text:p text:style-name="P14"/>
      <text:p text:style-name="P1"><text:soft-page-break/>JADŁOSPIS TYDZIEŃ 3 – PONIEDZIAŁEK (13.07, 10.08, 07.09, 05.10, 02.11, 30.11, 28.12)</text:p>
      <table:table table:name="Tabela43" table:style-name="Tabela43">
        <table:table-column table:style-name="Tabela43.A"/>
        <table:table-column table:style-name="Tabela43.B"/>
        <table:table-row>
          <table:table-cell table:style-name="Tabela43.A1" office:value-type="string">
            <text:p text:style-name="P17"><text:span text:style-name="T33">DIETA ŁATWOSTRAWNA -MODYFIKACJA (D02/M)</text:span><text:span text:style-name="T21"> </text:span></text:p>
            <text:p text:style-name="P3"/>
            <text:p text:style-name="P11">Śniadanie: <text:span text:style-name="T23">zupa mleczna z lanymi kluskami 300g (1,3,7), masło tł.82% 10g (7), pieczywo pszenno-żytnie 30g (1), bułka wrocławska 80g (1), szynka gotowana wieprzowa 60g (6, 10), serek biały kanapkowy 60g (7), sałata 30g, dżem truskawkowy 25g 1 szt., <text:s/>herbata czarna b/c 220 ml</text:span></text:p>
            <text:p text:style-name="P13"/>
            <text:p text:style-name="P11">Obiad: <text:span text:style-name="T23">zupa dyniowa z kaszą jaglaną 350 ml (9, 10), ryż biały gotowany 200g, kurczak w curry z warzywami (cukinia, papryka pieczarki) 250g (7, 9, 10), kompot owocowy b/c 220ml</text:span></text:p>
            <text:p text:style-name="P11"/>
            <text:p text:style-name="P11">Kolacja: <text:span text:style-name="T19">masło tł.82% 10g (7), pieczywo pszenno-żytnie 60g (1), chleb graham 30g (1), jajko na twardo 70g (3), polędwica sopocka 30g (1, 9), roszponka 30g, pomidor 70g</text:span></text:p>
            <text:p text:style-name="P12">herbata b/c 220ml</text:p>
            <text:p text:style-name="P12"/>
            <text:p text:style-name="P11">Posiłek dodatkowy: <text:span text:style-name="T19">kefir 400 g (7)</text:span></text:p>
            <text:p text:style-name="P25"/>
          </table:table-cell>
          <table:table-cell table:style-name="Tabela43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44" table:style-name="Tabela44">
              <table:table-column table:style-name="Tabela44.A"/>
              <table:table-column table:style-name="Tabela44.B"/>
              <table:table-row>
                <table:table-cell table:style-name="Tabela44.A1" office:value-type="string">
                  <text:p text:style-name="P24">Wartość energetyczna [kcal]</text:p>
                </table:table-cell>
                <table:table-cell table:style-name="Tabela44.B1" office:value-type="string">
                  <text:p text:style-name="P24">2286 kcal</text:p>
                </table:table-cell>
              </table:table-row>
              <table:table-row>
                <table:table-cell table:style-name="Tabela44.A2" office:value-type="string">
                  <text:p text:style-name="P24">Białko [g]</text:p>
                </table:table-cell>
                <table:table-cell table:style-name="Tabela44.B2" office:value-type="string">
                  <text:p text:style-name="P24">102 g</text:p>
                </table:table-cell>
              </table:table-row>
              <table:table-row>
                <table:table-cell table:style-name="Tabela44.A2" office:value-type="string">
                  <text:p text:style-name="P24">Tłuszcz [g]</text:p>
                </table:table-cell>
                <table:table-cell table:style-name="Tabela44.B2" office:value-type="string">
                  <text:p text:style-name="P24">85 g</text:p>
                </table:table-cell>
              </table:table-row>
              <table:table-row>
                <table:table-cell table:style-name="Tabela44.A2" office:value-type="string">
                  <text:p text:style-name="P24">W tym tłuszcze nasycone [g]</text:p>
                </table:table-cell>
                <table:table-cell table:style-name="Tabela44.B2" office:value-type="string">
                  <text:p text:style-name="P24">38,4 g</text:p>
                </table:table-cell>
              </table:table-row>
              <table:table-row>
                <table:table-cell table:style-name="Tabela44.A2" office:value-type="string">
                  <text:p text:style-name="P24">Węglowodany [g]</text:p>
                </table:table-cell>
                <table:table-cell table:style-name="Tabela44.B2" office:value-type="string">
                  <text:p text:style-name="P24">285 g</text:p>
                </table:table-cell>
              </table:table-row>
              <table:table-row>
                <table:table-cell table:style-name="Tabela44.A2" office:value-type="string">
                  <text:p text:style-name="P24">W tym cukry [g]</text:p>
                </table:table-cell>
                <table:table-cell table:style-name="Tabela44.B2" office:value-type="string">
                  <text:p text:style-name="P24">62,8 g</text:p>
                </table:table-cell>
              </table:table-row>
              <table:table-row>
                <table:table-cell table:style-name="Tabela44.A2" office:value-type="string">
                  <text:p text:style-name="P24">Błonnik pokarmowy [g]</text:p>
                </table:table-cell>
                <table:table-cell table:style-name="Tabela44.B2" office:value-type="string">
                  <text:p text:style-name="P24">22,4 g</text:p>
                </table:table-cell>
              </table:table-row>
              <table:table-row>
                <table:table-cell table:style-name="Tabela44.A2" office:value-type="string">
                  <text:p text:style-name="P24">Sód [mg]</text:p>
                </table:table-cell>
                <table:table-cell table:style-name="Tabela44.B2" office:value-type="string">
                  <text:p text:style-name="P24">3392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43.A2" office:value-type="string">
            <text:p text:style-name="P18"><text:span text:style-name="T13"><text:s/></text:span><text:span text:style-name="T21">DIETA Z OGRANICZENIEM ŁATWO PRZYSWAJALNYCH</text:span></text:p>
            <text:p text:style-name="P5">WĘGLOWODANÓW[D03]</text:p>
            <text:p text:style-name="P5"/>
            <text:p text:style-name="P6">Śniadanie: <text:span text:style-name="T23">masło tł.82% 10g (7), pieczywo pszenno-żytnie 35g (1), chleb graham 30g (1), <text:s/>chleb razowy 35g (1), szynka gotowana wieprzowa 60g (6, 10), twarożek ze szczypiorkiem 150g (7),, sałata 30g, papryka czerwona 50g, <text:s/>herbata czarna b/c 220 ml</text:span></text:p>
            <text:p text:style-name="P3"/>
            <text:p text:style-name="P11">II śniadanie:<text:span text:style-name="T23"> </text:span><text:s/><text:span text:style-name="T23">jabłko 1 szt. ok. 100g </text:span></text:p>
            <text:p text:style-name="P13"/>
            <text:p text:style-name="P11">Obiad: <text:span text:style-name="T23">zupa dyniowa z kaszą jaglaną 350 ml (9, 10), ryż brązowy gotowany 200g, kurczak w curry z warzywami (cukinia, papryka pieczarki) 250g (7, 9, 10), kompot owocowy b/c 220ml</text:span></text:p>
            <text:p text:style-name="P13"/>
            <text:p text:style-name="P11">Kolacja: <text:span text:style-name="T19">masło tł.82% 10g (7), pieczywo pszenno-żytnie 35g(1), chleb graham 30g (1), <text:s/>chleb razowy 35g (1), jajko na twardo 70g (3), polędwica sopocka 30g (1, 9), roszponka 30g, pomidor 70g</text:span></text:p>
            <text:p text:style-name="P12">herbata b/c 220ml</text:p>
            <text:p text:style-name="P12"/>
            <text:p text:style-name="P19"><text:span text:style-name="T16">Posiłek dodatkowy: </text:span><text:span text:style-name="T17">kefir 400 g (7)</text:span></text:p>
          </table:table-cell>
          <table:table-cell table:style-name="Tabela43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45" table:style-name="Tabela45">
              <table:table-column table:style-name="Tabela45.A"/>
              <table:table-column table:style-name="Tabela45.B"/>
              <table:table-row>
                <table:table-cell table:style-name="Tabela45.A1" office:value-type="string">
                  <text:p text:style-name="P24">Wartość energetyczna [kcal]</text:p>
                </table:table-cell>
                <table:table-cell table:style-name="Tabela45.B1" office:value-type="string">
                  <text:p text:style-name="P24">2051 kcal</text:p>
                </table:table-cell>
              </table:table-row>
              <table:table-row>
                <table:table-cell table:style-name="Tabela45.A2" office:value-type="string">
                  <text:p text:style-name="P24">Białko [g]</text:p>
                </table:table-cell>
                <table:table-cell table:style-name="Tabela45.B2" office:value-type="string">
                  <text:p text:style-name="P24">108 g</text:p>
                </table:table-cell>
              </table:table-row>
              <table:table-row>
                <table:table-cell table:style-name="Tabela45.A2" office:value-type="string">
                  <text:p text:style-name="P24">Tłuszcz [g]</text:p>
                </table:table-cell>
                <table:table-cell table:style-name="Tabela45.B2" office:value-type="string">
                  <text:p text:style-name="P24">59 g</text:p>
                </table:table-cell>
              </table:table-row>
              <table:table-row>
                <table:table-cell table:style-name="Tabela45.A2" office:value-type="string">
                  <text:p text:style-name="P24">W tym tłuszcze nasycone [g]</text:p>
                </table:table-cell>
                <table:table-cell table:style-name="Tabela45.B2" office:value-type="string">
                  <text:p text:style-name="P24">22,2 g</text:p>
                </table:table-cell>
              </table:table-row>
              <table:table-row>
                <table:table-cell table:style-name="Tabela45.A2" office:value-type="string">
                  <text:p text:style-name="P24">Węglowodany [g]</text:p>
                </table:table-cell>
                <table:table-cell table:style-name="Tabela45.B2" office:value-type="string">
                  <text:p text:style-name="P24">286 g</text:p>
                </table:table-cell>
              </table:table-row>
              <table:table-row>
                <table:table-cell table:style-name="Tabela45.A2" office:value-type="string">
                  <text:p text:style-name="P24">W tym cukry [g]</text:p>
                </table:table-cell>
                <table:table-cell table:style-name="Tabela45.B2" office:value-type="string">
                  <text:p text:style-name="P24">66,3 g</text:p>
                </table:table-cell>
              </table:table-row>
              <table:table-row>
                <table:table-cell table:style-name="Tabela45.A2" office:value-type="string">
                  <text:p text:style-name="P24">Błonnik pokarmowy [g]</text:p>
                </table:table-cell>
                <table:table-cell table:style-name="Tabela45.B2" office:value-type="string">
                  <text:p text:style-name="P24">34,7 g</text:p>
                </table:table-cell>
              </table:table-row>
              <table:table-row>
                <table:table-cell table:style-name="Tabela45.A2" office:value-type="string">
                  <text:p text:style-name="P24">Sód [mg]</text:p>
                </table:table-cell>
                <table:table-cell table:style-name="Tabela45.B2" office:value-type="string">
                  <text:p text:style-name="P24">3334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10">LEGENDA: NAZWA NUMERACJI ALERGENÓW <text:s text:c="4"/><text:tab/></text:span><text:span text:style-name="T9"><text:tab/><text:tab/><text:tab/><text:tab/><text:tab/><text:tab/></text:span><text:span text:style-name="T30">Jadłospis opracowany przez dietetyka: Katarzyna Popielawska</text:span></text:p>
      <text:p text:style-name="P14">JADŁOSPIS MOŻE ULEC ZMIANIE. PRZEPRASZAMY.</text:p>
      <text:p text:style-name="P2"/>
      <text:p text:style-name="P1"><text:soft-page-break/>JADŁOSPIS TYDZIEŃ 3 – WTOREK (14.07, 11.08, 08.09, 06.10, 03.11, 01.12, 29.12)</text:p>
      <table:table table:name="Tabela46" table:style-name="Tabela46">
        <table:table-column table:style-name="Tabela46.A"/>
        <table:table-column table:style-name="Tabela46.B"/>
        <table:table-row>
          <table:table-cell table:style-name="Tabela46.A1" office:value-type="string">
            <text:p text:style-name="P18"><text:span text:style-name="T13"><text:s/></text:span><text:span text:style-name="T31">DIETA ŁATWOSTRAWNA -MODYFIKACJA (D02/M)</text:span><text:span text:style-name="T21"> </text:span></text:p>
            <text:p text:style-name="P3"/>
            <text:p text:style-name="P11">Śniadanie: <text:span text:style-name="T23">zupa mleczna z makaronem 300g (1,7), masło tł.82% 10g (7), pieczywo pszenno-żytnie 90g (1), </text:span><text:span text:style-name="T19">pasztet mięsno-warzywny 60g (1, 3, 9), serek wiejski light 200g (7), sałata 30g, pomidor 80g, <text:s/>herbata czarna b/c 220 ml</text:span></text:p>
            <text:p text:style-name="P13"/>
            <text:p text:style-name="P11">Obiad: <text:span text:style-name="T23">Krupnik 350ml (1, 9), <text:s/>ziemniaki gotowane 200g, duszone filety drobiowe w sosie koperkowym z marchewką i porem 150g (1, 7, 9), surówka z buraczków 150g, kompot owocowy b/c 220 ml</text:span></text:p>
            <text:p text:style-name="P11"/>
            <text:p text:style-name="P11">Kolacja:<text:span text:style-name="T19">pieczywo pszenno-żytnie 35g(1), chleb graham 30g (1), <text:s/>chleb razowy 35g (1), pasta z makreli 70g (4, 7), serek biały kanapkowy 30g (1, 9), sałata 30g, rzodkiewka 50g</text:span></text:p>
            <text:p text:style-name="P4">herbata b/c 220ml</text:p>
            <text:p text:style-name="P12"/>
            <text:p text:style-name="P23"><text:span text:style-name="T5">Posiłek dodatkowy: </text:span><text:span text:style-name="T6">budyń czekoladowy 250g</text:span><text:span text:style-name="T18"> (1, 3, 7)</text:span></text:p>
          </table:table-cell>
          <table:table-cell table:style-name="Tabela46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47" table:style-name="Tabela47">
              <table:table-column table:style-name="Tabela47.A"/>
              <table:table-column table:style-name="Tabela47.B"/>
              <table:table-row>
                <table:table-cell table:style-name="Tabela47.A1" office:value-type="string">
                  <text:p text:style-name="P24">Wartość energetyczna [kcal]</text:p>
                </table:table-cell>
                <table:table-cell table:style-name="Tabela47.B1" office:value-type="string">
                  <text:p text:style-name="P24">2453 kcal</text:p>
                </table:table-cell>
              </table:table-row>
              <table:table-row>
                <table:table-cell table:style-name="Tabela47.A2" office:value-type="string">
                  <text:p text:style-name="P24">Białko [g]</text:p>
                </table:table-cell>
                <table:table-cell table:style-name="Tabela47.B2" office:value-type="string">
                  <text:p text:style-name="P24">154 g</text:p>
                </table:table-cell>
              </table:table-row>
              <table:table-row>
                <table:table-cell table:style-name="Tabela47.A2" office:value-type="string">
                  <text:p text:style-name="P24">Tłuszcz [g]</text:p>
                </table:table-cell>
                <table:table-cell table:style-name="Tabela47.B2" office:value-type="string">
                  <text:p text:style-name="P24">78,8 g</text:p>
                </table:table-cell>
              </table:table-row>
              <table:table-row>
                <table:table-cell table:style-name="Tabela47.A2" office:value-type="string">
                  <text:p text:style-name="P24">W tym tłuszcze nasycone [g]</text:p>
                </table:table-cell>
                <table:table-cell table:style-name="Tabela47.B2" office:value-type="string">
                  <text:p text:style-name="P24">32,3 g</text:p>
                </table:table-cell>
              </table:table-row>
              <table:table-row>
                <table:table-cell table:style-name="Tabela47.A2" office:value-type="string">
                  <text:p text:style-name="P24">Węglowodany [g]</text:p>
                </table:table-cell>
                <table:table-cell table:style-name="Tabela47.B2" office:value-type="string">
                  <text:p text:style-name="P24">293 g</text:p>
                </table:table-cell>
              </table:table-row>
              <table:table-row>
                <table:table-cell table:style-name="Tabela47.A2" office:value-type="string">
                  <text:p text:style-name="P24">W tym cukry [g]</text:p>
                </table:table-cell>
                <table:table-cell table:style-name="Tabela47.B2" office:value-type="string">
                  <text:p text:style-name="P24">60 g</text:p>
                </table:table-cell>
              </table:table-row>
              <table:table-row>
                <table:table-cell table:style-name="Tabela47.A2" office:value-type="string">
                  <text:p text:style-name="P24">Błonnik pokarmowy [g]</text:p>
                </table:table-cell>
                <table:table-cell table:style-name="Tabela47.B2" office:value-type="string">
                  <text:p text:style-name="P24">37 g</text:p>
                </table:table-cell>
              </table:table-row>
              <table:table-row>
                <table:table-cell table:style-name="Tabela47.A2" office:value-type="string">
                  <text:p text:style-name="P24">Sód [mg]</text:p>
                </table:table-cell>
                <table:table-cell table:style-name="Tabela47.B2" office:value-type="string">
                  <text:p text:style-name="P24">3897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46.A2" office:value-type="string">
            <text:p text:style-name="P18"><text:span text:style-name="T13"><text:s/></text:span><text:span text:style-name="T21">DIETA Z OGRANICZENIEM ŁATWO PRZYSWAJALNYCH</text:span></text:p>
            <text:p text:style-name="P5">WĘGLOWODANÓW[D03]</text:p>
            <text:p text:style-name="P5"/>
            <text:p text:style-name="P6">Śniadanie: <text:span text:style-name="T23">pieczywo pszenno-żytnie 35g (1), chleb graham 30g (1), <text:s/>chleb razowy 35g (1), pasztet mięsno-warzywny 60g (1, 3, 9), serek wiejski light 200g (7), sałata 30g, pomidor 80g, <text:s/>herbata czarna b/c 220 ml</text:span></text:p>
            <text:p text:style-name="P3"/>
            <text:p text:style-name="P11">II śniadanie:<text:span text:style-name="T23"> gruszka 1 szt. ok. 100g</text:span></text:p>
            <text:p text:style-name="P13"/>
            <text:p text:style-name="P11">Obiad: <text:span text:style-name="T23">Krupnik 350ml (1, 9), <text:s/>ziemniaki gotowane 200g, duszone filety drobiowe w sosie koperkowym z marchewką i porem 150g (1, 7, 9), surówka z buraczków 150g, kompot owocowy b/c 220 ml</text:span></text:p>
            <text:p text:style-name="P13"/>
            <text:p text:style-name="P11">Kolacja: <text:span text:style-name="T19">pieczywo pszenno-żytnie 35g(1), chleb graham 30g (1), <text:s/>chleb razowy 35g (1), pasta z makreli 70g (4, 7), serek biały kanapkowy 30g (1, 9), ogórek 50g, rzodkiewka 50g</text:span></text:p>
            <text:p text:style-name="P12">herbata b/c 220ml</text:p>
            <text:p text:style-name="P12"/>
            <text:p text:style-name="P19"><text:span text:style-name="T16">Posiłek dodatkowy: </text:span><text:span text:style-name="T17">Sałatka z jajkiem, brokułem i kukurydzą 200 g (3, 7)</text:span></text:p>
          </table:table-cell>
          <table:table-cell table:style-name="Tabela46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48" table:style-name="Tabela48">
              <table:table-column table:style-name="Tabela48.A"/>
              <table:table-column table:style-name="Tabela48.B"/>
              <table:table-row>
                <table:table-cell table:style-name="Tabela48.A1" office:value-type="string">
                  <text:p text:style-name="P24">Wartość energetyczna [kcal]</text:p>
                </table:table-cell>
                <table:table-cell table:style-name="Tabela48.B1" office:value-type="string">
                  <text:p text:style-name="P24">2386 kcal</text:p>
                </table:table-cell>
              </table:table-row>
              <table:table-row>
                <table:table-cell table:style-name="Tabela48.A2" office:value-type="string">
                  <text:p text:style-name="P24">Białko [g]</text:p>
                </table:table-cell>
                <table:table-cell table:style-name="Tabela48.B2" office:value-type="string">
                  <text:p text:style-name="P24">151 g</text:p>
                </table:table-cell>
              </table:table-row>
              <table:table-row>
                <table:table-cell table:style-name="Tabela48.A2" office:value-type="string">
                  <text:p text:style-name="P24">Tłuszcz [g]</text:p>
                </table:table-cell>
                <table:table-cell table:style-name="Tabela48.B2" office:value-type="string">
                  <text:p text:style-name="P24">92 g</text:p>
                </table:table-cell>
              </table:table-row>
              <table:table-row>
                <table:table-cell table:style-name="Tabela48.A2" office:value-type="string">
                  <text:p text:style-name="P24">W tym tłuszcze nasycone [g]</text:p>
                </table:table-cell>
                <table:table-cell table:style-name="Tabela48.B2" office:value-type="string">
                  <text:p text:style-name="P24">40,9 g</text:p>
                </table:table-cell>
              </table:table-row>
              <table:table-row>
                <table:table-cell table:style-name="Tabela48.A2" office:value-type="string">
                  <text:p text:style-name="P24">Węglowodany [g]</text:p>
                </table:table-cell>
                <table:table-cell table:style-name="Tabela48.B2" office:value-type="string">
                  <text:p text:style-name="P24">253 g</text:p>
                </table:table-cell>
              </table:table-row>
              <table:table-row>
                <table:table-cell table:style-name="Tabela48.A2" office:value-type="string">
                  <text:p text:style-name="P24">W tym cukry [g]</text:p>
                </table:table-cell>
                <table:table-cell table:style-name="Tabela48.B2" office:value-type="string">
                  <text:p text:style-name="P24">59,3 g</text:p>
                </table:table-cell>
              </table:table-row>
              <table:table-row>
                <table:table-cell table:style-name="Tabela48.A2" office:value-type="string">
                  <text:p text:style-name="P24">Błonnik pokarmowy [g]</text:p>
                </table:table-cell>
                <table:table-cell table:style-name="Tabela48.B2" office:value-type="string">
                  <text:p text:style-name="P24">43,2 g</text:p>
                </table:table-cell>
              </table:table-row>
              <table:table-row>
                <table:table-cell table:style-name="Tabela48.A2" office:value-type="string">
                  <text:p text:style-name="P24">Sód [mg]</text:p>
                </table:table-cell>
                <table:table-cell table:style-name="Tabela48.B2" office:value-type="string">
                  <text:p text:style-name="P24">3753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 <text:s text:c="11"/><text:tab/><text:tab/></text:span><text:span text:style-name="T30">Jadłospis opracowany przez dietetyka: Katarzyna Popielawska</text:span></text:p>
      <text:p text:style-name="P14">JADŁOSPIS MOŻE ULEC ZMIANIE. PRZEPRASZAMY.</text:p>
      <text:p text:style-name="P1"><text:soft-page-break/>JADŁOSPIS TYDZIEŃ 3 – ŚRODA (15.07, 12.08, 09.09, 07.10, 04.11, 02.12, 30.12)</text:p>
      <table:table table:name="Tabela49" table:style-name="Tabela49">
        <table:table-column table:style-name="Tabela49.A"/>
        <table:table-column table:style-name="Tabela49.B"/>
        <table:table-row>
          <table:table-cell table:style-name="Tabela49.A1" office:value-type="string">
            <text:p text:style-name="P17"><text:span text:style-name="T32">DIETA ŁATWOSTRAWNA -MODYFIKACJA (D02/M)</text:span><text:span text:style-name="T21"> </text:span></text:p>
            <text:p text:style-name="P13"/>
            <text:p text:style-name="P11">Śniadanie: <text:span text:style-name="T23">owsianka na mleku (1, 7), masło tł.82% 10g (7), pieczywo pszenno-żytnie 90g (1), polędwica sopocka 30g (1, 9), serek biały kanapkowy 60g (7), roszponka 30g, <text:s/>dżem truskawkowy 25g, herbata czarna b/c 220 ml</text:span></text:p>
            <text:p text:style-name="P22"/>
            <text:p text:style-name="P11">Obiad: <text:span text:style-name="T23">zupa warzywna z pieczarkami i makaronem 350ml (1, 7, 9), <text:s/>kopytka 200g (1, 3), gulasz wieprzowy z natką pietruszki 150g (1, 9), surówka kapusty marchewki i jabłka 200g (1, 10), <text:s/>kompot owocowy b/c 220 ml</text:span></text:p>
            <text:p text:style-name="P20"/>
            <text:p text:style-name="P11">Kolacja: <text:span text:style-name="T23">bułka pszenna 80g (1), pasta z jajka i groszku 90g (3, 7), mix sałat 20g, pomidorki koktajlowe 100g, </text:span><text:span text:style-name="T24">herbata b/c 220ml</text:span></text:p>
            <text:p text:style-name="P12"/>
            <text:p text:style-name="P11">Posiłek dodatkowy: <text:span text:style-name="T23">serek wiejski 200g (7)</text:span></text:p>
            <text:p text:style-name="P26"/>
          </table:table-cell>
          <table:table-cell table:style-name="Tabela49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50" table:style-name="Tabela50">
              <table:table-column table:style-name="Tabela50.A"/>
              <table:table-column table:style-name="Tabela50.B"/>
              <table:table-row>
                <table:table-cell table:style-name="Tabela50.A1" office:value-type="string">
                  <text:p text:style-name="P24">Wartość energetyczna [kcal]</text:p>
                </table:table-cell>
                <table:table-cell table:style-name="Tabela50.B1" office:value-type="string">
                  <text:p text:style-name="P24">2151 kcal</text:p>
                </table:table-cell>
              </table:table-row>
              <table:table-row>
                <table:table-cell table:style-name="Tabela50.A2" office:value-type="string">
                  <text:p text:style-name="P24">Białko [g]</text:p>
                </table:table-cell>
                <table:table-cell table:style-name="Tabela50.B2" office:value-type="string">
                  <text:p text:style-name="P24">103 g</text:p>
                </table:table-cell>
              </table:table-row>
              <table:table-row>
                <table:table-cell table:style-name="Tabela50.A2" office:value-type="string">
                  <text:p text:style-name="P24">Tłuszcz [g]</text:p>
                </table:table-cell>
                <table:table-cell table:style-name="Tabela50.B2" office:value-type="string">
                  <text:p text:style-name="P24">86 g</text:p>
                </table:table-cell>
              </table:table-row>
              <table:table-row>
                <table:table-cell table:style-name="Tabela50.A2" office:value-type="string">
                  <text:p text:style-name="P24">W tym tłuszcze nasycone [g]</text:p>
                </table:table-cell>
                <table:table-cell table:style-name="Tabela50.B2" office:value-type="string">
                  <text:p text:style-name="P24">34,6 g</text:p>
                </table:table-cell>
              </table:table-row>
              <table:table-row>
                <table:table-cell table:style-name="Tabela50.A2" office:value-type="string">
                  <text:p text:style-name="P24">Węglowodany [g]</text:p>
                </table:table-cell>
                <table:table-cell table:style-name="Tabela50.B2" office:value-type="string">
                  <text:p text:style-name="P24">248 g</text:p>
                </table:table-cell>
              </table:table-row>
              <table:table-row>
                <table:table-cell table:style-name="Tabela50.A2" office:value-type="string">
                  <text:p text:style-name="P24">W tym cukry [g]</text:p>
                </table:table-cell>
                <table:table-cell table:style-name="Tabela50.B2" office:value-type="string">
                  <text:p text:style-name="P24">60,1 g</text:p>
                </table:table-cell>
              </table:table-row>
              <table:table-row>
                <table:table-cell table:style-name="Tabela50.A2" office:value-type="string">
                  <text:p text:style-name="P24">Błonnik pokarmowy [g]</text:p>
                </table:table-cell>
                <table:table-cell table:style-name="Tabela50.B2" office:value-type="string">
                  <text:p text:style-name="P24">28,5 g</text:p>
                </table:table-cell>
              </table:table-row>
              <table:table-row>
                <table:table-cell table:style-name="Tabela50.A2" office:value-type="string">
                  <text:p text:style-name="P24">Sód [mg]</text:p>
                </table:table-cell>
                <table:table-cell table:style-name="Tabela50.B2" office:value-type="string">
                  <text:p text:style-name="P24">3870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49.A2" office:value-type="string">
            <text:p text:style-name="P17"><text:span text:style-name="T28"><text:s/></text:span><text:span text:style-name="T29">DIETA Z OGRANICZENIEM ŁATWO PRZYSWAJALNYCH</text:span></text:p>
            <text:p text:style-name="P10">WĘGLOWODANÓW[D03]</text:p>
            <text:p text:style-name="P10"/>
            <text:p text:style-name="P11">Śniadanie: <text:span text:style-name="T23">pieczywo pszenno-żytnie 35g (1), chleb graham 30g (1), <text:s/>chleb razowy 35g (1), masło tł.82% 10g (7), polędwica sopocka 30g (1, 9), serek biały kanapkowy 60g (7), papryka 40g, ogórek 40g, <text:s/>herbata czarna b/c 220 ml</text:span></text:p>
            <text:p text:style-name="P13"/>
            <text:p text:style-name="P11">II śniadanie:<text:span text:style-name="T23"> melon plaster ok. 250g </text:span></text:p>
            <text:p text:style-name="P13"/>
            <text:p text:style-name="P11">Obiad: <text:span text:style-name="T23">zupa warzywna z pieczarkami i makaronem 350ml (1, 7, 9), <text:s/>kopytka 200g (1, 3), gulasz wieprzowy z natką pietruszki 150g (1, 9), surówka kapusty marchewki i jabłka 200g (1, 10), <text:s/>kompot owocowy b/c 220 ml</text:span></text:p>
            <text:p text:style-name="P13"/>
            <text:p text:style-name="P11">Kolacja: <text:span text:style-name="T23">pieczywo pszenno-żytnie 35g(1), chleb graham 30g (1), <text:s/>chleb razowy 35g (1), pasta z jajka i groszku 90g (3, 7), mix sałat 20g, pomidorki koktajlowe 100g</text:span></text:p>
            <text:p text:style-name="P12">herbata b/c 220ml</text:p>
            <text:p text:style-name="P12"/>
            <text:p text:style-name="P15"><text:span text:style-name="T26">Posiłek dodatkowy: </text:span><text:span text:style-name="T27">serek wiejski o obniżonej zawartości tłuszczu 200 g (7)</text:span></text:p>
          </table:table-cell>
          <table:table-cell table:style-name="Tabela49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51" table:style-name="Tabela51">
              <table:table-column table:style-name="Tabela51.A"/>
              <table:table-column table:style-name="Tabela51.B"/>
              <table:table-row>
                <table:table-cell table:style-name="Tabela51.A1" office:value-type="string">
                  <text:p text:style-name="P24">Wartość energetyczna [kcal]</text:p>
                </table:table-cell>
                <table:table-cell table:style-name="Tabela51.B1" office:value-type="string">
                  <text:p text:style-name="P24">2225 kcal</text:p>
                </table:table-cell>
              </table:table-row>
              <table:table-row>
                <table:table-cell table:style-name="Tabela51.A2" office:value-type="string">
                  <text:p text:style-name="P24">Białko [g]</text:p>
                </table:table-cell>
                <table:table-cell table:style-name="Tabela51.B2" office:value-type="string">
                  <text:p text:style-name="P24">110 g</text:p>
                </table:table-cell>
              </table:table-row>
              <table:table-row>
                <table:table-cell table:style-name="Tabela51.A2" office:value-type="string">
                  <text:p text:style-name="P24">Tłuszcz [g]</text:p>
                </table:table-cell>
                <table:table-cell table:style-name="Tabela51.B2" office:value-type="string">
                  <text:p text:style-name="P24">88 g</text:p>
                </table:table-cell>
              </table:table-row>
              <table:table-row>
                <table:table-cell table:style-name="Tabela51.A2" office:value-type="string">
                  <text:p text:style-name="P24">W tym tłuszcze nasycone [g]</text:p>
                </table:table-cell>
                <table:table-cell table:style-name="Tabela51.B2" office:value-type="string">
                  <text:p text:style-name="P24">35 g</text:p>
                </table:table-cell>
              </table:table-row>
              <table:table-row>
                <table:table-cell table:style-name="Tabela51.A2" office:value-type="string">
                  <text:p text:style-name="P24">Węglowodany [g]</text:p>
                </table:table-cell>
                <table:table-cell table:style-name="Tabela51.B2" office:value-type="string">
                  <text:p text:style-name="P24">260 g</text:p>
                </table:table-cell>
              </table:table-row>
              <table:table-row>
                <table:table-cell table:style-name="Tabela51.A2" office:value-type="string">
                  <text:p text:style-name="P24">W tym cukry [g]</text:p>
                </table:table-cell>
                <table:table-cell table:style-name="Tabela51.B2" office:value-type="string">
                  <text:p text:style-name="P24">74,3 g</text:p>
                </table:table-cell>
              </table:table-row>
              <table:table-row>
                <table:table-cell table:style-name="Tabela51.A2" office:value-type="string">
                  <text:p text:style-name="P24">Błonnik pokarmowy [g]</text:p>
                </table:table-cell>
                <table:table-cell table:style-name="Tabela51.B2" office:value-type="string">
                  <text:p text:style-name="P24">37,8 g</text:p>
                </table:table-cell>
              </table:table-row>
              <table:table-row>
                <table:table-cell table:style-name="Tabela51.A2" office:value-type="string">
                  <text:p text:style-name="P24">Sód [mg]</text:p>
                </table:table-cell>
                <table:table-cell table:style-name="Tabela51.B2" office:value-type="string">
                  <text:p text:style-name="P24">3875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</text:span></text:p>
      <text:p text:style-name="P14">JADŁOSPIS MOŻE ULEC ZMIANIE. PRZEPRASZAMY.</text:p>
      <text:p text:style-name="P1"><text:soft-page-break/>JADŁOSPIS TYDZIEŃ 3 – CZWARTEK (16.07, 13.08, 10.09, 08.10, 05.11, 03.12, 31.12)</text:p>
      <table:table table:name="Tabela52" table:style-name="Tabela52">
        <table:table-column table:style-name="Tabela52.A"/>
        <table:table-column table:style-name="Tabela52.B"/>
        <table:table-row>
          <table:table-cell table:style-name="Tabela52.A1" office:value-type="string">
            <text:p text:style-name="P17"><text:span text:style-name="T32">DIETA ŁATWOSTRAWNA -MODYFIKACJA (D02/M)</text:span><text:span text:style-name="T21"> </text:span></text:p>
            <text:p text:style-name="P13"/>
            <text:p text:style-name="P13"><text:span text:style-name="T25">Śniadanie:</text:span> jaglanka na mleku 300g (7), pieczywo pszenno-żytnie 90g (1), masło tł.82% 10g (7), wędlina wieprzowa 40g (1, 9), hummus 60g (11), pomidor 100g, <text:s/>herbata czarna b/c 220 ml</text:p>
            <text:p text:style-name="P22"/>
            <text:p text:style-name="P13"><text:span text:style-name="T25">Obiad: </text:span>kapuśniak z białej kapusty 350ml (9), <text:s/>makaron 140g (1), pulpeciki w sosie pomidorowym <text:s/>250g (1, 3, 7, 9), <text:s/>kompot owocowy b/c 220 ml</text:p>
            <text:p text:style-name="P20"/>
            <text:p text:style-name="P20"><text:span text:style-name="T1">Kolacja: </text:span><text:span text:style-name="T11">bułka pszenna 80g (1), masło <text:s/>tł.82% 10g ), wędlina drobiowa 60g (6, 9), ser żółty 40 g (7), sałata 30g, </text:span><text:span text:style-name="T12">herbata b/c 220m</text:span></text:p>
            <text:p text:style-name="P21"/>
            <text:p text:style-name="P11">Posiłek dodatkowy: <text:span text:style-name="T23">jogurt naturalny 200g (7)</text:span></text:p>
            <text:p text:style-name="P26"/>
          </table:table-cell>
          <table:table-cell table:style-name="Tabela52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53" table:style-name="Tabela53">
              <table:table-column table:style-name="Tabela53.A"/>
              <table:table-column table:style-name="Tabela53.B"/>
              <table:table-row>
                <table:table-cell table:style-name="Tabela53.A1" office:value-type="string">
                  <text:p text:style-name="P24">Wartość energetyczna [kcal]</text:p>
                </table:table-cell>
                <table:table-cell table:style-name="Tabela53.B1" office:value-type="string">
                  <text:p text:style-name="P24">2155 kcal</text:p>
                </table:table-cell>
              </table:table-row>
              <table:table-row>
                <table:table-cell table:style-name="Tabela53.A2" office:value-type="string">
                  <text:p text:style-name="P24">Białko [g]</text:p>
                </table:table-cell>
                <table:table-cell table:style-name="Tabela53.B2" office:value-type="string">
                  <text:p text:style-name="P24">114 g</text:p>
                </table:table-cell>
              </table:table-row>
              <table:table-row>
                <table:table-cell table:style-name="Tabela53.A2" office:value-type="string">
                  <text:p text:style-name="P24">Tłuszcz [g]</text:p>
                </table:table-cell>
                <table:table-cell table:style-name="Tabela53.B2" office:value-type="string">
                  <text:p text:style-name="P24">83 g</text:p>
                </table:table-cell>
              </table:table-row>
              <table:table-row>
                <table:table-cell table:style-name="Tabela53.A2" office:value-type="string">
                  <text:p text:style-name="P24">W tym tłuszcze nasycone [g]</text:p>
                </table:table-cell>
                <table:table-cell table:style-name="Tabela53.B2" office:value-type="string">
                  <text:p text:style-name="P24">36 g</text:p>
                </table:table-cell>
              </table:table-row>
              <table:table-row>
                <table:table-cell table:style-name="Tabela53.A2" office:value-type="string">
                  <text:p text:style-name="P24">Węglowodany [g]</text:p>
                </table:table-cell>
                <table:table-cell table:style-name="Tabela53.B2" office:value-type="string">
                  <text:p text:style-name="P24">245 g</text:p>
                </table:table-cell>
              </table:table-row>
              <table:table-row>
                <table:table-cell table:style-name="Tabela53.A2" office:value-type="string">
                  <text:p text:style-name="P24">W tym cukry [g]</text:p>
                </table:table-cell>
                <table:table-cell table:style-name="Tabela53.B2" office:value-type="string">
                  <text:p text:style-name="P24">53 g</text:p>
                </table:table-cell>
              </table:table-row>
              <table:table-row>
                <table:table-cell table:style-name="Tabela53.A2" office:value-type="string">
                  <text:p text:style-name="P24">Błonnik pokarmowy [g]</text:p>
                </table:table-cell>
                <table:table-cell table:style-name="Tabela53.B2" office:value-type="string">
                  <text:p text:style-name="P24">32,9 g</text:p>
                </table:table-cell>
              </table:table-row>
              <table:table-row>
                <table:table-cell table:style-name="Tabela53.A2" office:value-type="string">
                  <text:p text:style-name="P24">Sód [mg]</text:p>
                </table:table-cell>
                <table:table-cell table:style-name="Tabela53.B2" office:value-type="string">
                  <text:p text:style-name="P24">3989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52.A2" office:value-type="string">
            <text:p text:style-name="P17"><text:span text:style-name="T28"><text:s/></text:span><text:span text:style-name="T29">DIETA Z OGRANICZENIEM ŁATWO PRZYSWAJALNYCH</text:span></text:p>
            <text:p text:style-name="P10">WĘGLOWODANÓW[D03]</text:p>
            <text:p text:style-name="P10"/>
            <text:p text:style-name="P11">Śniadanie: <text:span text:style-name="T23">pieczywo pszenno-żytnie 35g (1), chleb graham 30g (1), <text:s/>chleb razowy 35g (1), masło tł.82% 10g (7), wędlina wieprzowa 40g (1, 9), hummus 60g (11), ogórek 40g, pomidor 100g, <text:s/>herbata czarna b/c 220 ml</text:span></text:p>
            <text:p text:style-name="P13"/>
            <text:p text:style-name="P11">II śniadanie:<text:span text:style-name="T23"> <text:s/>brzoskwinia 1 szt ok. 80g </text:span></text:p>
            <text:p text:style-name="P13"/>
            <text:p text:style-name="P13"><text:span text:style-name="T25">Obiad: </text:span>kapuśniak z białej kapusty 350ml (9), <text:s/>makaron pełnoziarnisty140g (1), pulpeciki w sosie pomidorowym <text:s/>250g (1, 3, 7, 9), <text:s/>kompot owocowy b/c 220 ml</text:p>
            <text:p text:style-name="P22"/>
            <text:p text:style-name="P11">Kolacja: <text:span text:style-name="T23">pieczywo pszenno-żytnie 35g(1), chleb graham 30g (1), <text:s/>chleb razowy 35g (1), masło <text:s/>tł.82% 10g ), wędlina drobiowa 60g (6, 9), ser żółty 40 g (7), sałatka z pomidora i ogórka z oliwą z oliwek <text:s/>150g, </text:span><text:span text:style-name="T24">herbata b/c 220ml</text:span></text:p>
            <text:p text:style-name="P12"/>
            <text:p text:style-name="P11">Posiłek dodatkowy: <text:span text:style-name="T23">jogurt naturalny 200g (7)</text:span></text:p>
          </table:table-cell>
          <table:table-cell table:style-name="Tabela52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54" table:style-name="Tabela54">
              <table:table-column table:style-name="Tabela54.A"/>
              <table:table-column table:style-name="Tabela54.B"/>
              <table:table-row>
                <table:table-cell table:style-name="Tabela54.A1" office:value-type="string">
                  <text:p text:style-name="P24">Wartość energetyczna [kcal]</text:p>
                </table:table-cell>
                <table:table-cell table:style-name="Tabela54.B1" office:value-type="string">
                  <text:p text:style-name="P24">2188 kcal</text:p>
                </table:table-cell>
              </table:table-row>
              <table:table-row>
                <table:table-cell table:style-name="Tabela54.A2" office:value-type="string">
                  <text:p text:style-name="P24">Białko [g]</text:p>
                </table:table-cell>
                <table:table-cell table:style-name="Tabela54.B2" office:value-type="string">
                  <text:p text:style-name="P24">110 g</text:p>
                </table:table-cell>
              </table:table-row>
              <table:table-row>
                <table:table-cell table:style-name="Tabela54.A2" office:value-type="string">
                  <text:p text:style-name="P24">Tłuszcz [g]</text:p>
                </table:table-cell>
                <table:table-cell table:style-name="Tabela54.B2" office:value-type="string">
                  <text:p text:style-name="P24">82 g</text:p>
                </table:table-cell>
              </table:table-row>
              <table:table-row>
                <table:table-cell table:style-name="Tabela54.A2" office:value-type="string">
                  <text:p text:style-name="P24">W tym tłuszcze nasycone [g]</text:p>
                </table:table-cell>
                <table:table-cell table:style-name="Tabela54.B4" office:value-type="float" office:value="30.2">
                  <text:p text:style-name="P24">30,2</text:p>
                </table:table-cell>
              </table:table-row>
              <table:table-row>
                <table:table-cell table:style-name="Tabela54.A2" office:value-type="string">
                  <text:p text:style-name="P24">Węglowodany [g]</text:p>
                </table:table-cell>
                <table:table-cell table:style-name="Tabela54.B2" office:value-type="string">
                  <text:p text:style-name="P24">270 g</text:p>
                </table:table-cell>
              </table:table-row>
              <table:table-row>
                <table:table-cell table:style-name="Tabela54.A2" office:value-type="string">
                  <text:p text:style-name="P24">W tym cukry [g]</text:p>
                </table:table-cell>
                <table:table-cell table:style-name="Tabela54.B2" office:value-type="string">
                  <text:p text:style-name="P24">64,2 g</text:p>
                </table:table-cell>
              </table:table-row>
              <table:table-row>
                <table:table-cell table:style-name="Tabela54.A2" office:value-type="string">
                  <text:p text:style-name="P24">Błonnik pokarmowy [g]</text:p>
                </table:table-cell>
                <table:table-cell table:style-name="Tabela54.B2" office:value-type="string">
                  <text:p text:style-name="P24">45,7 g</text:p>
                </table:table-cell>
              </table:table-row>
              <table:table-row>
                <table:table-cell table:style-name="Tabela54.A2" office:value-type="string">
                  <text:p text:style-name="P24">Sód [mg]</text:p>
                </table:table-cell>
                <table:table-cell table:style-name="Tabela54.B2" office:value-type="string">
                  <text:p text:style-name="P24">3874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</text:span></text:p>
      <text:p text:style-name="P14">JADŁOSPIS MOŻE ULEC ZMIANIE. PRZEPRASZAMY.</text:p>
      <text:p text:style-name="P14"/>
      <text:p text:style-name="P1"><text:soft-page-break/>JADŁOSPIS TYDZIEŃ 3 – PIĄTEK (17.07, 14.08, 11.09, 09.10, 06.11, 04.12)</text:p>
      <table:table table:name="Tabela55" table:style-name="Tabela55">
        <table:table-column table:style-name="Tabela55.A"/>
        <table:table-column table:style-name="Tabela55.B"/>
        <table:table-row>
          <table:table-cell table:style-name="Tabela55.A1" office:value-type="string">
            <text:p text:style-name="P17"><text:span text:style-name="T32">DIETA ŁATWOSTRAWNA -MODYFIKACJA (D02/M)</text:span><text:span text:style-name="T21"> </text:span></text:p>
            <text:p text:style-name="P13"/>
            <text:p text:style-name="P13"><text:span text:style-name="T25">Śniadanie:</text:span> zupa mleczna z lanymi kluskami 300g (1,3,7), pieczywo pszenno-żytnie 90g (1), masło tł.82% 10g (7), wędlina drobiowa 40g (1, 9), pasta jajeczna ze szczypiorkiem 100g (3, 7), pomidor 80g, <text:s/>herbata czarna b/c 220 ml</text:p>
            <text:p text:style-name="P13"/>
            <text:p text:style-name="P13"><text:span text:style-name="T25">Obiad: </text:span>zupa fasolkowa 350ml (7, 9), <text:s/>ziemniaki gotowane 200g, mintaj pieczony w panierce (1, 3, 4), sałata z jogurtem 200g (7), <text:s/>kompot owocowy b/c 220 ml</text:p>
            <text:p text:style-name="P20"/>
            <text:p text:style-name="P20"><text:span text:style-name="T1">Kolacja: </text:span><text:span text:style-name="T11">pieczywo pszenno-żytnie 90g (1), masło <text:s/>tł.82% 10g , ser twarogowy półtłusty 100 g (7), sałata masłowa 20g, dżem morelowy 25 g, </text:span><text:span text:style-name="T12">herbata b/c 220ml</text:span></text:p>
            <text:p text:style-name="P21"/>
            <text:p text:style-name="P11">Posiłek dodatkowy: <text:span text:style-name="T23">jogurt owocowy 200g (7)</text:span></text:p>
            <text:p text:style-name="P26"/>
          </table:table-cell>
          <table:table-cell table:style-name="Tabela55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56" table:style-name="Tabela56">
              <table:table-column table:style-name="Tabela56.A"/>
              <table:table-column table:style-name="Tabela56.B"/>
              <table:table-row>
                <table:table-cell table:style-name="Tabela56.A1" office:value-type="string">
                  <text:p text:style-name="P24">Wartość energetyczna [kcal]</text:p>
                </table:table-cell>
                <table:table-cell table:style-name="Tabela56.B1" office:value-type="string">
                  <text:p text:style-name="P24">2018 kcal</text:p>
                </table:table-cell>
              </table:table-row>
              <table:table-row>
                <table:table-cell table:style-name="Tabela56.A2" office:value-type="string">
                  <text:p text:style-name="P24">Białko [g]</text:p>
                </table:table-cell>
                <table:table-cell table:style-name="Tabela56.B2" office:value-type="string">
                  <text:p text:style-name="P24">106 g</text:p>
                </table:table-cell>
              </table:table-row>
              <table:table-row>
                <table:table-cell table:style-name="Tabela56.A2" office:value-type="string">
                  <text:p text:style-name="P24">Tłuszcz [g]</text:p>
                </table:table-cell>
                <table:table-cell table:style-name="Tabela56.B2" office:value-type="string">
                  <text:p text:style-name="P24">67 g</text:p>
                </table:table-cell>
              </table:table-row>
              <table:table-row>
                <table:table-cell table:style-name="Tabela56.A2" office:value-type="string">
                  <text:p text:style-name="P24">W tym tłuszcze nasycone [g]</text:p>
                </table:table-cell>
                <table:table-cell table:style-name="Tabela56.B2" office:value-type="string">
                  <text:p text:style-name="P24">30,2 g</text:p>
                </table:table-cell>
              </table:table-row>
              <table:table-row>
                <table:table-cell table:style-name="Tabela56.A2" office:value-type="string">
                  <text:p text:style-name="P24">Węglowodany [g]</text:p>
                </table:table-cell>
                <table:table-cell table:style-name="Tabela56.B2" office:value-type="string">
                  <text:p text:style-name="P24">250 g</text:p>
                </table:table-cell>
              </table:table-row>
              <table:table-row>
                <table:table-cell table:style-name="Tabela56.A2" office:value-type="string">
                  <text:p text:style-name="P24">W tym cukry [g]</text:p>
                </table:table-cell>
                <table:table-cell table:style-name="Tabela56.B2" office:value-type="string">
                  <text:p text:style-name="P24">59,6 g</text:p>
                </table:table-cell>
              </table:table-row>
              <table:table-row>
                <table:table-cell table:style-name="Tabela56.A2" office:value-type="string">
                  <text:p text:style-name="P24">Błonnik pokarmowy [g]</text:p>
                </table:table-cell>
                <table:table-cell table:style-name="Tabela56.B2" office:value-type="string">
                  <text:p text:style-name="P24">25,2 g</text:p>
                </table:table-cell>
              </table:table-row>
              <table:table-row>
                <table:table-cell table:style-name="Tabela56.A2" office:value-type="string">
                  <text:p text:style-name="P24">Sód [mg]</text:p>
                </table:table-cell>
                <table:table-cell table:style-name="Tabela56.B2" office:value-type="string">
                  <text:p text:style-name="P24">2780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55.A2" office:value-type="string">
            <text:p text:style-name="P17"><text:span text:style-name="T28"><text:s/></text:span><text:span text:style-name="T29">DIETA Z OGRANICZENIEM ŁATWO PRZYSWAJALNYCH</text:span></text:p>
            <text:p text:style-name="P10">WĘGLOWODANÓW[D03]</text:p>
            <text:p text:style-name="P10"/>
            <text:p text:style-name="P11">Śniadanie: <text:span text:style-name="T23">pieczywo pszenno-żytnie 35g (1), chleb graham 30g (1), <text:s/>chleb razowy 35g (1), masło tł.82% 10g (7), wędlina drobiowa 40g (1, 9), pasta jajeczna ze szczypiorkiem 100g (3, 7), pomidor 80g, <text:s/>herbata czarna b/c 220 ml</text:span></text:p>
            <text:p text:style-name="P13"/>
            <text:p text:style-name="P11">II śniadanie:<text:span text:style-name="T23"> <text:s/>mus owocowy 200g (tubka)</text:span></text:p>
            <text:p text:style-name="P13"/>
            <text:p text:style-name="P13"><text:span text:style-name="T25">Obiad: </text:span>zupa fasolkowa 350ml (7, 9), <text:s/>ziemniaki gotowane 200g, mintaj pieczony w panierce (1, 3, 4), sałata z jogurtem 200g (7), <text:s/>kompot owocowy b/c 220 ml</text:p>
            <text:p text:style-name="P22"/>
            <text:p text:style-name="P11">Kolacja: <text:span text:style-name="T23">pieczywo pszenno-żytnie 35g(1), chleb graham 30g (1), <text:s/>chleb razowy 35g (1), masło <text:s/>tł.82% 10g ), ser twarogowy półtłusty 100 g (7), sałata masłowa 20g, rzodkiewka 60 g, </text:span><text:span text:style-name="T24">herbata b/c 220ml</text:span></text:p>
            <text:p text:style-name="P12"/>
            <text:p text:style-name="P11">Posiłek dodatkowy: <text:span text:style-name="T23">jogurt owocowy 200g (7)</text:span></text:p>
            <text:p text:style-name="P13"/>
          </table:table-cell>
          <table:table-cell table:style-name="Tabela55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57" table:style-name="Tabela57">
              <table:table-column table:style-name="Tabela57.A"/>
              <table:table-column table:style-name="Tabela57.B"/>
              <table:table-row>
                <table:table-cell table:style-name="Tabela57.A1" office:value-type="string">
                  <text:p text:style-name="P24">Wartość energetyczna [kcal]</text:p>
                </table:table-cell>
                <table:table-cell table:style-name="Tabela57.B1" office:value-type="string">
                  <text:p text:style-name="P24">2019 kcal</text:p>
                </table:table-cell>
              </table:table-row>
              <table:table-row>
                <table:table-cell table:style-name="Tabela57.A2" office:value-type="string">
                  <text:p text:style-name="P24">Białko [g]</text:p>
                </table:table-cell>
                <table:table-cell table:style-name="Tabela57.B2" office:value-type="string">
                  <text:p text:style-name="P24">108 g</text:p>
                </table:table-cell>
              </table:table-row>
              <table:table-row>
                <table:table-cell table:style-name="Tabela57.A2" office:value-type="string">
                  <text:p text:style-name="P24">Tłuszcz [g]</text:p>
                </table:table-cell>
                <table:table-cell table:style-name="Tabela57.B2" office:value-type="string">
                  <text:p text:style-name="P24">66 g</text:p>
                </table:table-cell>
              </table:table-row>
              <table:table-row>
                <table:table-cell table:style-name="Tabela57.A2" office:value-type="string">
                  <text:p text:style-name="P24">W tym tłuszcze nasycone [g]</text:p>
                </table:table-cell>
                <table:table-cell table:style-name="Tabela57.B2" office:value-type="string">
                  <text:p text:style-name="P24">30 g</text:p>
                </table:table-cell>
              </table:table-row>
              <table:table-row>
                <table:table-cell table:style-name="Tabela57.A2" office:value-type="string">
                  <text:p text:style-name="P24">Węglowodany [g]</text:p>
                </table:table-cell>
                <table:table-cell table:style-name="Tabela57.B2" office:value-type="string">
                  <text:p text:style-name="P24">255 g</text:p>
                </table:table-cell>
              </table:table-row>
              <table:table-row>
                <table:table-cell table:style-name="Tabela57.A2" office:value-type="string">
                  <text:p text:style-name="P24">W tym cukry [g]</text:p>
                </table:table-cell>
                <table:table-cell table:style-name="Tabela57.B2" office:value-type="string">
                  <text:p text:style-name="P24">63 g</text:p>
                </table:table-cell>
              </table:table-row>
              <table:table-row>
                <table:table-cell table:style-name="Tabela57.A2" office:value-type="string">
                  <text:p text:style-name="P24">Błonnik pokarmowy [g]</text:p>
                </table:table-cell>
                <table:table-cell table:style-name="Tabela57.B2" office:value-type="string">
                  <text:p text:style-name="P24">32,4 g</text:p>
                </table:table-cell>
              </table:table-row>
              <table:table-row>
                <table:table-cell table:style-name="Tabela57.A2" office:value-type="string">
                  <text:p text:style-name="P24">Sód [mg]</text:p>
                </table:table-cell>
                <table:table-cell table:style-name="Tabela57.B2" office:value-type="string">
                  <text:p text:style-name="P24">2695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 </text:span><text:span text:style-name="T4">JADŁOSPIS MOŻE ULEC ZMIANIE. PRZEPRASZAMY.</text:span></text:p>
      <text:p text:style-name="P1"><text:soft-page-break/>JADŁOSPIS TYDZIEŃ 3 – SOBOTA (18.07, 15.08, 12.09, 10.10, 07.11, 05.12)</text:p>
      <table:table table:name="Tabela58" table:style-name="Tabela58">
        <table:table-column table:style-name="Tabela58.A"/>
        <table:table-column table:style-name="Tabela58.B"/>
        <table:table-row>
          <table:table-cell table:style-name="Tabela58.A1" office:value-type="string">
            <text:p text:style-name="P17"><text:span text:style-name="T32">DIETA ŁATWOSTRAWNA -MODYFIKACJA (D02/M)</text:span><text:span text:style-name="T21"> </text:span></text:p>
            <text:p text:style-name="P13"/>
            <text:p text:style-name="P13"><text:span text:style-name="T25">Śniadanie:</text:span> zupa mleczna z makaronem 300g (1,7), pieczywo pszenno-żytnie 90g (1), masło tł.82% 10g (7), wędlina drobiowa 40g (1, 9), serek wiejski o obniżonej zawartości tłuszczu 200g (7), roszponka 40g, <text:s/>herbata czarna b/c 220 ml</text:p>
            <text:p text:style-name="P13"/>
            <text:p text:style-name="P13"><text:span text:style-name="T25">Obiad: </text:span>zupa marchewkowa z majerankiem<text:span text:style-name="T25"> </text:span>350ml (9), <text:s/>ryż biały 150g, potrawka z kurczaka z warzywami (brokuł, kalafior, cukinia, seler) 250g (9), <text:s/>kompot owocowy b/c 220 ml</text:p>
            <text:p text:style-name="P20"/>
            <text:p text:style-name="P20"><text:span text:style-name="T1">Kolacja: </text:span><text:span text:style-name="T11">pieczywo pszenno-żytnie 90g (1), masło <text:s/>tł.82% 10g , jajko na twardo 70 g (3), polędwica sopocka 30g (9,10), kiełki 10g, <text:s/></text:span><text:span text:style-name="T12">herbata b/c 220ml</text:span></text:p>
            <text:p text:style-name="P21"/>
            <text:p text:style-name="P11">Posiłek dodatkowy: <text:span text:style-name="T23">budyń waniliowy 250g (1,3,7), płatki migdałowe 5g (8)</text:span></text:p>
            <text:p text:style-name="P26"/>
          </table:table-cell>
          <table:table-cell table:style-name="Tabela58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59" table:style-name="Tabela59">
              <table:table-column table:style-name="Tabela59.A"/>
              <table:table-column table:style-name="Tabela59.B"/>
              <table:table-row>
                <table:table-cell table:style-name="Tabela59.A1" office:value-type="string">
                  <text:p text:style-name="P24">Wartość energetyczna [kcal]</text:p>
                </table:table-cell>
                <table:table-cell table:style-name="Tabela59.B1" office:value-type="string">
                  <text:p text:style-name="P24">2204 kcal</text:p>
                </table:table-cell>
              </table:table-row>
              <table:table-row>
                <table:table-cell table:style-name="Tabela59.A2" office:value-type="string">
                  <text:p text:style-name="P24">Białko [g]</text:p>
                </table:table-cell>
                <table:table-cell table:style-name="Tabela59.B2" office:value-type="string">
                  <text:p text:style-name="P24">119 g</text:p>
                </table:table-cell>
              </table:table-row>
              <table:table-row>
                <table:table-cell table:style-name="Tabela59.A2" office:value-type="string">
                  <text:p text:style-name="P24">Tłuszcz [g]</text:p>
                </table:table-cell>
                <table:table-cell table:style-name="Tabela59.B2" office:value-type="string">
                  <text:p text:style-name="P24">63 g</text:p>
                </table:table-cell>
              </table:table-row>
              <table:table-row>
                <table:table-cell table:style-name="Tabela59.A2" office:value-type="string">
                  <text:p text:style-name="P24">W tym tłuszcze nasycone [g]</text:p>
                </table:table-cell>
                <table:table-cell table:style-name="Tabela59.B2" office:value-type="string">
                  <text:p text:style-name="P24">22 g</text:p>
                </table:table-cell>
              </table:table-row>
              <table:table-row>
                <table:table-cell table:style-name="Tabela59.A2" office:value-type="string">
                  <text:p text:style-name="P24">Węglowodany [g]</text:p>
                </table:table-cell>
                <table:table-cell table:style-name="Tabela59.B2" office:value-type="string">
                  <text:p text:style-name="P24">304 g</text:p>
                </table:table-cell>
              </table:table-row>
              <table:table-row>
                <table:table-cell table:style-name="Tabela59.A2" office:value-type="string">
                  <text:p text:style-name="P24">W tym cukry [g]</text:p>
                </table:table-cell>
                <table:table-cell table:style-name="Tabela59.B2" office:value-type="string">
                  <text:p text:style-name="P24">70,4 g</text:p>
                </table:table-cell>
              </table:table-row>
              <table:table-row>
                <table:table-cell table:style-name="Tabela59.A2" office:value-type="string">
                  <text:p text:style-name="P24">Błonnik pokarmowy [g]</text:p>
                </table:table-cell>
                <table:table-cell table:style-name="Tabela59.B2" office:value-type="string">
                  <text:p text:style-name="P24">36,2 g</text:p>
                </table:table-cell>
              </table:table-row>
              <table:table-row>
                <table:table-cell table:style-name="Tabela59.A2" office:value-type="string">
                  <text:p text:style-name="P24">Sód [mg]</text:p>
                </table:table-cell>
                <table:table-cell table:style-name="Tabela59.B2" office:value-type="string">
                  <text:p text:style-name="P24">3811 mg</text:p>
                </table:table-cell>
              </table:table-row>
            </table:table>
            <text:p text:style-name="Table_20_Contents"/>
          </table:table-cell>
        </table:table-row>
        <table:table-row table:style-name="Tabela58.2">
          <table:table-cell table:style-name="Tabela58.A2" office:value-type="string">
            <text:p text:style-name="P17"><text:span text:style-name="T28"><text:s/></text:span><text:span text:style-name="T29">DIETA Z OGRANICZENIEM ŁATWO PRZYSWAJALNYCH</text:span></text:p>
            <text:p text:style-name="P10">WĘGLOWODANÓW[D03]</text:p>
            <text:p text:style-name="P10"/>
            <text:p text:style-name="P11">Śniadanie: <text:span text:style-name="T23">pieczywo pszenno-żytnie 35g (1), chleb graham 30g (1), <text:s/>chleb razowy 35g (1), masło tł.82% 10g (7), wędlina drobiowa 40g (1, 9), serek wiejski o obniżonej zawartości tłuszczu 200g (7), roszponka 40g, rzodkiewka 60g, <text:s/>herbata czarna b/c 220 ml</text:span></text:p>
            <text:p text:style-name="P13"/>
            <text:p text:style-name="P11">II śniadanie:<text:span text:style-name="T23"> gruszka</text:span></text:p>
            <text:p text:style-name="P13"/>
            <text:p text:style-name="P13"><text:span text:style-name="T25">Obiad: </text:span>zupa marchewkowa z majerankiem<text:span text:style-name="T25"> </text:span>350ml (9), <text:s/>ryż biały 150g, potrawka z kurczaka z warzywami (brokuł, kalafior, cukinia, seler) 250g (9), <text:s/>kompot owocowy b/c 220 ml</text:p>
            <text:p text:style-name="P22"/>
            <text:p text:style-name="P11">Kolacja: <text:span text:style-name="T23">pieczywo pszenno-żytnie 35g(1), chleb graham 30g (1), masło <text:s/>tł.82% 10g , jajko na twardo 70 g (3), polędwica sopocka 30g (9,10), papryka 40g, <text:s/>kiełki 10g, <text:s/></text:span><text:span text:style-name="T24">herbata b/c 220ml</text:span></text:p>
            <text:p text:style-name="P12"/>
            <text:p text:style-name="P11">Posiłek dodatkowy: <text:span text:style-name="T23">budyń waniliowy 250g (1,3,7), płatki migdałowe 5g (8)</text:span></text:p>
            <text:p text:style-name="P13"/>
          </table:table-cell>
          <table:table-cell table:style-name="Tabela58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60" table:style-name="Tabela60">
              <table:table-column table:style-name="Tabela60.A"/>
              <table:table-column table:style-name="Tabela60.B"/>
              <table:table-row>
                <table:table-cell table:style-name="Tabela60.A1" office:value-type="string">
                  <text:p text:style-name="P24">Wartość energetyczna [kcal]</text:p>
                </table:table-cell>
                <table:table-cell table:style-name="Tabela60.B1" office:value-type="string">
                  <text:p text:style-name="P24">2178 kcal</text:p>
                </table:table-cell>
              </table:table-row>
              <table:table-row>
                <table:table-cell table:style-name="Tabela60.A2" office:value-type="string">
                  <text:p text:style-name="P24">Białko [g]</text:p>
                </table:table-cell>
                <table:table-cell table:style-name="Tabela60.B2" office:value-type="string">
                  <text:p text:style-name="P24">118 g</text:p>
                </table:table-cell>
              </table:table-row>
              <table:table-row>
                <table:table-cell table:style-name="Tabela60.A2" office:value-type="string">
                  <text:p text:style-name="P24">Tłuszcz [g]</text:p>
                </table:table-cell>
                <table:table-cell table:style-name="Tabela60.B2" office:value-type="string">
                  <text:p text:style-name="P24">64 g</text:p>
                </table:table-cell>
              </table:table-row>
              <table:table-row>
                <table:table-cell table:style-name="Tabela60.A2" office:value-type="string">
                  <text:p text:style-name="P24">W tym tłuszcze nasycone [g]</text:p>
                </table:table-cell>
                <table:table-cell table:style-name="Tabela60.B2" office:value-type="string">
                  <text:p text:style-name="P24">22 g</text:p>
                </table:table-cell>
              </table:table-row>
              <table:table-row>
                <table:table-cell table:style-name="Tabela60.A2" office:value-type="string">
                  <text:p text:style-name="P24">Węglowodany [g]</text:p>
                </table:table-cell>
                <table:table-cell table:style-name="Tabela60.B2" office:value-type="string">
                  <text:p text:style-name="P24">303 g</text:p>
                </table:table-cell>
              </table:table-row>
              <table:table-row>
                <table:table-cell table:style-name="Tabela60.A2" office:value-type="string">
                  <text:p text:style-name="P24">W tym cukry [g]</text:p>
                </table:table-cell>
                <table:table-cell table:style-name="Tabela60.B6" office:value-type="float" office:value="79.4">
                  <text:p text:style-name="P24">79,4</text:p>
                </table:table-cell>
              </table:table-row>
              <table:table-row>
                <table:table-cell table:style-name="Tabela60.A2" office:value-type="string">
                  <text:p text:style-name="P24">Błonnik pokarmowy [g]</text:p>
                </table:table-cell>
                <table:table-cell table:style-name="Tabela60.B6" office:value-type="float" office:value="47.2">
                  <text:p text:style-name="P24">47,2</text:p>
                </table:table-cell>
              </table:table-row>
              <table:table-row>
                <table:table-cell table:style-name="Tabela60.A2" office:value-type="string">
                  <text:p text:style-name="P24">Sód [mg]</text:p>
                </table:table-cell>
                <table:table-cell table:style-name="Tabela60.B2" office:value-type="string">
                  <text:p text:style-name="P24">3448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</text:span></text:p>
      <text:p text:style-name="P14">JADŁOSPIS MOŻE ULEC ZMIANIE. PRZEPRASZAMY.</text:p>
      <text:p text:style-name="P14"/>
      <text:p text:style-name="P1"><text:soft-page-break/>JADŁOSPIS TYDZIEŃ 3 – NIEDZIELA (19.07, 16.08, 13.09, 11.10, 08.11, 06.12)</text:p>
      <table:table table:name="Tabela61" table:style-name="Tabela61">
        <table:table-column table:style-name="Tabela61.A"/>
        <table:table-column table:style-name="Tabela61.B"/>
        <table:table-row>
          <table:table-cell table:style-name="Tabela61.A1" office:value-type="string">
            <text:p text:style-name="P17"><text:span text:style-name="T32">DIETA ŁATWOSTRAWNA -MODYFIKACJA (D02/M)</text:span><text:span text:style-name="T21"> </text:span></text:p>
            <text:p text:style-name="P13"/>
            <text:p text:style-name="P13"><text:span text:style-name="T25">Śniadanie:</text:span> owsianka na mleku (1, 7), pieczywo pszenno-żytnie 90g (1), masło tł.82% 10g (7), wędlina wieprzowa 50g (1, 9), ser żółty 40g (7), mix sałat z dresingiem ziołowym 150g (1, 10), <text:s/>herbata czarna b/c 220 ml</text:p>
            <text:p text:style-name="P13"/>
            <text:p text:style-name="P13"><text:span text:style-name="T25">Obiad: </text:span>zupa zacierkowa z włoszczyzną<text:span text:style-name="T25"> </text:span>350ml (1, 3, 9), <text:s/>gotowane ziemniaki 200g, pieczona panierowana pierś z kurczaka 200g (1, 3, 9), <text:s/>surówka z marchewki i jabłka 150g (7), kompot owocowy b/c 220 ml</text:p>
            <text:p text:style-name="P20"/>
            <text:p text:style-name="P20"><text:span text:style-name="T1">Kolacja: </text:span><text:span text:style-name="T11">pieczywo pszenno-żytnie 60g (1), twarożek z natką 200g (7) , wędlina wieprzowa 50g (9,10), pomidorki koktajlowe 100g, <text:s/></text:span><text:span text:style-name="T12">herbata b/c 220ml</text:span></text:p>
            <text:p text:style-name="P21"/>
            <text:p text:style-name="P11">Posiłek dodatkowy: <text:span text:style-name="T23">wafel ryżowy 30g, 3 szt.</text:span></text:p>
            <text:p text:style-name="P26"/>
          </table:table-cell>
          <table:table-cell table:style-name="Tabela61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62" table:style-name="Tabela62">
              <table:table-column table:style-name="Tabela62.A"/>
              <table:table-column table:style-name="Tabela62.B"/>
              <table:table-row>
                <table:table-cell table:style-name="Tabela62.A1" office:value-type="string">
                  <text:p text:style-name="P24">Wartość energetyczna [kcal]</text:p>
                </table:table-cell>
                <table:table-cell table:style-name="Tabela62.B1" office:value-type="string">
                  <text:p text:style-name="P24">2186 kcal</text:p>
                </table:table-cell>
              </table:table-row>
              <table:table-row>
                <table:table-cell table:style-name="Tabela62.A2" office:value-type="string">
                  <text:p text:style-name="P24">Białko [g]</text:p>
                </table:table-cell>
                <table:table-cell table:style-name="Tabela62.B2" office:value-type="string">
                  <text:p text:style-name="P24">159 g</text:p>
                </table:table-cell>
              </table:table-row>
              <table:table-row>
                <table:table-cell table:style-name="Tabela62.A2" office:value-type="string">
                  <text:p text:style-name="P24">Tłuszcz [g]</text:p>
                </table:table-cell>
                <table:table-cell table:style-name="Tabela62.B2" office:value-type="string">
                  <text:p text:style-name="P24">58 g</text:p>
                </table:table-cell>
              </table:table-row>
              <table:table-row>
                <table:table-cell table:style-name="Tabela62.A2" office:value-type="string">
                  <text:p text:style-name="P24">W tym tłuszcze nasycone [g]</text:p>
                </table:table-cell>
                <table:table-cell table:style-name="Tabela62.B2" office:value-type="string">
                  <text:p text:style-name="P24">23,5 g</text:p>
                </table:table-cell>
              </table:table-row>
              <table:table-row>
                <table:table-cell table:style-name="Tabela62.A2" office:value-type="string">
                  <text:p text:style-name="P24">Węglowodany [g]</text:p>
                </table:table-cell>
                <table:table-cell table:style-name="Tabela62.B2" office:value-type="string">
                  <text:p text:style-name="P24">266 g</text:p>
                </table:table-cell>
              </table:table-row>
              <table:table-row>
                <table:table-cell table:style-name="Tabela62.A2" office:value-type="string">
                  <text:p text:style-name="P24">W tym cukry [g]</text:p>
                </table:table-cell>
                <table:table-cell table:style-name="Tabela62.B2" office:value-type="string">
                  <text:p text:style-name="P24">53,9 g</text:p>
                </table:table-cell>
              </table:table-row>
              <table:table-row>
                <table:table-cell table:style-name="Tabela62.A2" office:value-type="string">
                  <text:p text:style-name="P24">Błonnik pokarmowy [g]</text:p>
                </table:table-cell>
                <table:table-cell table:style-name="Tabela62.B2" office:value-type="string">
                  <text:p text:style-name="P24">37 g</text:p>
                </table:table-cell>
              </table:table-row>
              <table:table-row>
                <table:table-cell table:style-name="Tabela62.A2" office:value-type="string">
                  <text:p text:style-name="P24">Sód [mg]</text:p>
                </table:table-cell>
                <table:table-cell table:style-name="Tabela62.B2" office:value-type="string">
                  <text:p text:style-name="P24">3844 mg</text:p>
                </table:table-cell>
              </table:table-row>
            </table:table>
            <text:p text:style-name="Table_20_Contents"/>
          </table:table-cell>
        </table:table-row>
        <table:table-row table:style-name="Tabela61.2">
          <table:table-cell table:style-name="Tabela61.A2" office:value-type="string">
            <text:p text:style-name="P17"><text:span text:style-name="T28"><text:s/></text:span><text:span text:style-name="T29">DIETA Z OGRANICZENIEM ŁATWO PRZYSWAJALNYCH</text:span></text:p>
            <text:p text:style-name="P10">WĘGLOWODANÓW[D03]</text:p>
            <text:p text:style-name="P10"/>
            <text:p text:style-name="P11">Śniadanie: <text:span text:style-name="T23">pieczywo pszenno-żytnie 35g (1), chleb graham 30g (1), <text:s/>chleb razowy 35g (1), masło tł.82% 10g (7), wędlina wieprzowa 50g (1, 9), ser żółty 40g (7), mix sałat z dresingiem ziołowym 150g (1, 10), <text:s/>herbata czarna b/c 220 ml</text:span></text:p>
            <text:p text:style-name="P13"/>
            <text:p text:style-name="P11">II śniadanie:<text:span text:style-name="T23"> pieczone jabłko z cynamonem </text:span></text:p>
            <text:p text:style-name="P13"/>
            <text:p text:style-name="P13"><text:span text:style-name="T25">Obiad: </text:span>zupa zacierkowa z włoszczyzną<text:span text:style-name="T25"> </text:span>350ml (1, 3, 9), <text:s/>gotowane ziemniaki 200g, pieczona panierowana pierś z kurczaka 200g (1, 3, 9), <text:s/>surówka z marchewki i jabłka 150g (7), kompot owocowy b/c 220 ml</text:p>
            <text:p text:style-name="P22"/>
            <text:p text:style-name="P11">Kolacja: <text:span text:style-name="T23">pieczywo pszenno-żytnie 35g(1), chleb graham 30g (1), <text:s/>twarożek z natką 200g (7) , wędlina wieprzowa 50g (9,10), pomidorki koktajlowe 100g, <text:s/></text:span><text:span text:style-name="T24">herbata b/c 220ml</text:span></text:p>
            <text:p text:style-name="P12"/>
            <text:p text:style-name="P11">Posiłek dodatkowy: <text:span text:style-name="T23">wafel ryżowy 30g, 3 szt.</text:span></text:p>
          </table:table-cell>
          <table:table-cell table:style-name="Tabela61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63" table:style-name="Tabela63">
              <table:table-column table:style-name="Tabela63.A"/>
              <table:table-column table:style-name="Tabela63.B"/>
              <table:table-row>
                <table:table-cell table:style-name="Tabela63.A1" office:value-type="string">
                  <text:p text:style-name="P24">Wartość energetyczna [kcal]</text:p>
                </table:table-cell>
                <table:table-cell table:style-name="Tabela63.B1" office:value-type="string">
                  <text:p text:style-name="P24">2231 kcal</text:p>
                </table:table-cell>
              </table:table-row>
              <table:table-row>
                <table:table-cell table:style-name="Tabela63.A2" office:value-type="string">
                  <text:p text:style-name="P24">Białko [g]</text:p>
                </table:table-cell>
                <table:table-cell table:style-name="Tabela63.B2" office:value-type="string">
                  <text:p text:style-name="P24">143 g</text:p>
                </table:table-cell>
              </table:table-row>
              <table:table-row>
                <table:table-cell table:style-name="Tabela63.A2" office:value-type="string">
                  <text:p text:style-name="P24">Tłuszcz [g]</text:p>
                </table:table-cell>
                <table:table-cell table:style-name="Tabela63.B2" office:value-type="string">
                  <text:p text:style-name="P24">56 g</text:p>
                </table:table-cell>
              </table:table-row>
              <table:table-row>
                <table:table-cell table:style-name="Tabela63.A2" office:value-type="string">
                  <text:p text:style-name="P24">W tym tłuszcze nasycone [g]</text:p>
                </table:table-cell>
                <table:table-cell table:style-name="Tabela63.B2" office:value-type="string">
                  <text:p text:style-name="P24">23 g</text:p>
                </table:table-cell>
              </table:table-row>
              <table:table-row>
                <table:table-cell table:style-name="Tabela63.A2" office:value-type="string">
                  <text:p text:style-name="P24">Węglowodany [g]</text:p>
                </table:table-cell>
                <table:table-cell table:style-name="Tabela63.B2" office:value-type="string">
                  <text:p text:style-name="P24">302 g</text:p>
                </table:table-cell>
              </table:table-row>
              <table:table-row>
                <table:table-cell table:style-name="Tabela63.A2" office:value-type="string">
                  <text:p text:style-name="P24">W tym cukry [g]</text:p>
                </table:table-cell>
                <table:table-cell table:style-name="Tabela63.B2" office:value-type="string">
                  <text:p text:style-name="P24">82 g</text:p>
                </table:table-cell>
              </table:table-row>
              <table:table-row>
                <table:table-cell table:style-name="Tabela63.A2" office:value-type="string">
                  <text:p text:style-name="P24">Błonnik pokarmowy [g]</text:p>
                </table:table-cell>
                <table:table-cell table:style-name="Tabela63.B2" office:value-type="string">
                  <text:p text:style-name="P24">47,3 g</text:p>
                </table:table-cell>
              </table:table-row>
              <table:table-row>
                <table:table-cell table:style-name="Tabela63.A2" office:value-type="string">
                  <text:p text:style-name="P24">Sód [mg]</text:p>
                </table:table-cell>
                <table:table-cell table:style-name="Tabela63.B2" office:value-type="string">
                  <text:p text:style-name="P24">3633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</text:span></text:p>
      <text:p text:style-name="P14">JADŁOSPIS MOŻE ULEC ZMIANIE. PRZEPRASZAMY.</text:p>
      <text:p text:style-name="P14"/>
      <text:p text:style-name="P1"><text:soft-page-break/>JADŁOSPIS TYDZIEŃ 4 – PONIEDZIAŁEK (20.07, 17.08, 14.09, 12.10, 09.11, 07.12)</text:p>
      <table:table table:name="Tabela64" table:style-name="Tabela64">
        <table:table-column table:style-name="Tabela64.A"/>
        <table:table-column table:style-name="Tabela64.B"/>
        <table:table-row>
          <table:table-cell table:style-name="Tabela64.A1" office:value-type="string">
            <text:p text:style-name="P18"><text:span text:style-name="T14"><text:s/></text:span><text:span text:style-name="T31">DIETA ŁATWOSTRAWNA -MODYFIKACJA (D02/M)</text:span><text:span text:style-name="T21"> </text:span></text:p>
            <text:p text:style-name="P3"/>
            <text:p text:style-name="P11">Śniadanie: <text:span text:style-name="T23">zupa mleczna z lanymi kluskami 300g (1,3,7), masło tł.82% 10g (7), pieczywo pszenno-żytnie 30g (1), bułka wrocławska 80g (1), szynka gotowana wieprzowa 60g (6, 10), serek biały kanapkowy 60g (7), sałata 30g, dżem truskawkowy 25g 1 szt., <text:s/>herbata czarna b/c 220 ml</text:span></text:p>
            <text:p text:style-name="P13"/>
            <text:p text:style-name="P11">Obiad: <text:span text:style-name="T23">zupa jarzynowa z fasolką szparagową 350ml ( 9), gotowane ziemniaki 200g, gulasz drobiowy z warzywami (cukinia, groszek, marchew) 250g (9), <text:s/>surówka z marchewki i jabłka 200g, kompot owocowy b/c 220ml</text:span></text:p>
            <text:p text:style-name="P11"/>
            <text:p text:style-name="P11">Kolacja: <text:span text:style-name="T19">masło tł.82% 10g (7), pieczy wo pszenno-żytnie 90g (1), jajko na twardo 70g (3), polędwica sopocka 30g (1, 9), roszponka 30g, pomidor 70g, </text:span><text:span text:style-name="T24">herbata b/c 220ml</text:span></text:p>
            <text:p text:style-name="P12"/>
            <text:p text:style-name="P11">Posiłek dodatkowy: <text:span text:style-name="T19">kefir 400 g (7)</text:span></text:p>
            <text:p text:style-name="P25"/>
          </table:table-cell>
          <table:table-cell table:style-name="Tabela64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65" table:style-name="Tabela65">
              <table:table-column table:style-name="Tabela65.A"/>
              <table:table-column table:style-name="Tabela65.B"/>
              <table:table-row>
                <table:table-cell table:style-name="Tabela65.A1" office:value-type="string">
                  <text:p text:style-name="P24">Wartość energetyczna [kcal]</text:p>
                </table:table-cell>
                <table:table-cell table:style-name="Tabela65.B1" office:value-type="string">
                  <text:p text:style-name="P24">2084 kcal</text:p>
                </table:table-cell>
              </table:table-row>
              <table:table-row>
                <table:table-cell table:style-name="Tabela65.A2" office:value-type="string">
                  <text:p text:style-name="P24">Białko [g]</text:p>
                </table:table-cell>
                <table:table-cell table:style-name="Tabela65.B2" office:value-type="string">
                  <text:p text:style-name="P24">115 g</text:p>
                </table:table-cell>
              </table:table-row>
              <table:table-row>
                <table:table-cell table:style-name="Tabela65.A2" office:value-type="string">
                  <text:p text:style-name="P24">Tłuszcz [g]</text:p>
                </table:table-cell>
                <table:table-cell table:style-name="Tabela65.B2" office:value-type="string">
                  <text:p text:style-name="P24">73 g</text:p>
                </table:table-cell>
              </table:table-row>
              <table:table-row>
                <table:table-cell table:style-name="Tabela65.A2" office:value-type="string">
                  <text:p text:style-name="P24">W tym tłuszcze nasycone [g]</text:p>
                </table:table-cell>
                <table:table-cell table:style-name="Tabela65.B2" office:value-type="string">
                  <text:p text:style-name="P24">31,6 g</text:p>
                </table:table-cell>
              </table:table-row>
              <table:table-row>
                <table:table-cell table:style-name="Tabela65.A2" office:value-type="string">
                  <text:p text:style-name="P24">Węglowodany [g]</text:p>
                </table:table-cell>
                <table:table-cell table:style-name="Tabela65.B2" office:value-type="string">
                  <text:p text:style-name="P24">256 g</text:p>
                </table:table-cell>
              </table:table-row>
              <table:table-row>
                <table:table-cell table:style-name="Tabela65.A2" office:value-type="string">
                  <text:p text:style-name="P24">W tym cukry [g]</text:p>
                </table:table-cell>
                <table:table-cell table:style-name="Tabela65.B2" office:value-type="string">
                  <text:p text:style-name="P24">66 g</text:p>
                </table:table-cell>
              </table:table-row>
              <table:table-row>
                <table:table-cell table:style-name="Tabela65.A2" office:value-type="string">
                  <text:p text:style-name="P24">Błonnik pokarmowy [g]</text:p>
                </table:table-cell>
                <table:table-cell table:style-name="Tabela65.B2" office:value-type="string">
                  <text:p text:style-name="P24">34,3 g</text:p>
                </table:table-cell>
              </table:table-row>
              <table:table-row>
                <table:table-cell table:style-name="Tabela65.A2" office:value-type="string">
                  <text:p text:style-name="P24">Sód [mg]</text:p>
                </table:table-cell>
                <table:table-cell table:style-name="Tabela65.B2" office:value-type="string">
                  <text:p text:style-name="P24">3027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64.A2" office:value-type="string">
            <text:p text:style-name="P18"><text:span text:style-name="T13"><text:s/></text:span><text:span text:style-name="T21">DIETA Z OGRANICZENIEM ŁATWO PRZYSWAJALNYCH</text:span></text:p>
            <text:p text:style-name="P5">WĘGLOWODANÓW[D03]</text:p>
            <text:p text:style-name="P5"/>
            <text:p text:style-name="P6">Śniadanie: <text:span text:style-name="T23">masło tł.82% 10g (7), pieczywo pszenno-żytnie 35g (1), chleb graham 30g (1), <text:s/>chleb razowy 35g (1), szynka gotowana wieprzowa 60g (6, 10), twarożek ze szczypiorkiem 150g (7),, sałata 30g, papryka czerwona 50g, <text:s/>herbata czarna b/c 220 ml</text:span></text:p>
            <text:p text:style-name="P3"/>
            <text:p text:style-name="P11">II śniadanie: <text:span text:style-name="T23">jabłko 1 szt. ok. 100g </text:span></text:p>
            <text:p text:style-name="P13"/>
            <text:p text:style-name="P11">Obiad: <text:span text:style-name="T23">zupa jarzynowa z fasolką szparagową 350ml ( 9), gotowane ziemniaki 200g, gulasz drobiowy z warzywami (cukinia, groszek, marchew) 250g (9), <text:s/>surówka z marchewki i jabłka 200g, kompot owocowy b/c 220ml</text:span></text:p>
            <text:p text:style-name="P13"/>
            <text:p text:style-name="P11">Kolacja: <text:span text:style-name="T19">masło tł.82% 10g (7), pieczywo pszenno-żytnie 35g(1), chleb graham 30g (1), <text:s/>chleb razowy 35g (1), jajko na twardo 70g (3), polędwica sopocka 30g (1, 9), roszponka 30g, pomidor 70g</text:span></text:p>
            <text:p text:style-name="P12">herbata b/c 220ml</text:p>
            <text:p text:style-name="P12"/>
            <text:p text:style-name="P19"><text:span text:style-name="T16">Posiłek dodatkowy: </text:span><text:span text:style-name="T17">kefir 400 g (7)</text:span></text:p>
          </table:table-cell>
          <table:table-cell table:style-name="Tabela64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66" table:style-name="Tabela66">
              <table:table-column table:style-name="Tabela66.A"/>
              <table:table-column table:style-name="Tabela66.B"/>
              <table:table-row>
                <table:table-cell table:style-name="Tabela66.A1" office:value-type="string">
                  <text:p text:style-name="P24">Wartość energetyczna [kcal]</text:p>
                </table:table-cell>
                <table:table-cell table:style-name="Tabela66.B1" office:value-type="string">
                  <text:p text:style-name="P24">2102 kcal</text:p>
                </table:table-cell>
              </table:table-row>
              <table:table-row>
                <table:table-cell table:style-name="Tabela66.A2" office:value-type="string">
                  <text:p text:style-name="P24">Białko [g]</text:p>
                </table:table-cell>
                <table:table-cell table:style-name="Tabela66.B2" office:value-type="string">
                  <text:p text:style-name="P24">137 g</text:p>
                </table:table-cell>
              </table:table-row>
              <table:table-row>
                <table:table-cell table:style-name="Tabela66.A2" office:value-type="string">
                  <text:p text:style-name="P24">Tłuszcz [g]</text:p>
                </table:table-cell>
                <table:table-cell table:style-name="Tabela66.B2" office:value-type="string">
                  <text:p text:style-name="P24">60 g</text:p>
                </table:table-cell>
              </table:table-row>
              <table:table-row>
                <table:table-cell table:style-name="Tabela66.A2" office:value-type="string">
                  <text:p text:style-name="P24">W tym tłuszcze nasycone [g]</text:p>
                </table:table-cell>
                <table:table-cell table:style-name="Tabela66.B2" office:value-type="string">
                  <text:p text:style-name="P24">23,8 g</text:p>
                </table:table-cell>
              </table:table-row>
              <table:table-row>
                <table:table-cell table:style-name="Tabela66.A2" office:value-type="string">
                  <text:p text:style-name="P24">Węglowodany [g]</text:p>
                </table:table-cell>
                <table:table-cell table:style-name="Tabela66.B2" office:value-type="string">
                  <text:p text:style-name="P24">270 g</text:p>
                </table:table-cell>
              </table:table-row>
              <table:table-row>
                <table:table-cell table:style-name="Tabela66.A2" office:value-type="string">
                  <text:p text:style-name="P24">W tym cukry [g]</text:p>
                </table:table-cell>
                <table:table-cell table:style-name="Tabela66.B2" office:value-type="string">
                  <text:p text:style-name="P24">77,4 g</text:p>
                </table:table-cell>
              </table:table-row>
              <table:table-row>
                <table:table-cell table:style-name="Tabela66.A2" office:value-type="string">
                  <text:p text:style-name="P24">Błonnik pokarmowy [g]</text:p>
                </table:table-cell>
                <table:table-cell table:style-name="Tabela66.B2" office:value-type="string">
                  <text:p text:style-name="P24">43,2 g</text:p>
                </table:table-cell>
              </table:table-row>
              <table:table-row>
                <table:table-cell table:style-name="Tabela66.A2" office:value-type="string">
                  <text:p text:style-name="P24">Sód [mg]</text:p>
                </table:table-cell>
                <table:table-cell table:style-name="Tabela66.B2" office:value-type="string">
                  <text:p text:style-name="P24">3165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10">LEGENDA: NAZWA NUMERACJI ALERGENÓW <text:s text:c="4"/><text:tab/></text:span><text:span text:style-name="T9"><text:tab/><text:tab/><text:tab/><text:tab/><text:tab/><text:tab/></text:span><text:span text:style-name="T30">Jadłospis opracowany przez dietetyka: Katarzyna Popielawska</text:span><text:span text:style-name="T2"> </text:span></text:p>
      <text:p text:style-name="P14">JADŁOSPIS MOŻE ULEC ZMIANIE. PRZEPRASZAMY.</text:p>
      <text:p text:style-name="P1"><text:soft-page-break/>JADŁOSPIS TYDZIEŃ 4 – WTOREK (21.07, 18.08, 15.09, 13.10, 10.11, 08.12)</text:p>
      <table:table table:name="Tabela67" table:style-name="Tabela67">
        <table:table-column table:style-name="Tabela67.A"/>
        <table:table-column table:style-name="Tabela67.B"/>
        <table:table-row>
          <table:table-cell table:style-name="Tabela67.A1" office:value-type="string">
            <text:p text:style-name="P18"><text:span text:style-name="T14"><text:s/></text:span><text:span text:style-name="T31">DIETA ŁATWOSTRAWNA -MODYFIKACJA (D02/M)</text:span><text:span text:style-name="T22"> </text:span></text:p>
            <text:p text:style-name="P7"/>
            <text:p text:style-name="P11">Śniadanie: <text:span text:style-name="T23">zupa mleczna z makaronem</text:span> <text:span text:style-name="T23">(1,7), masło tł.82% 10g (7), pieczywo pszenno-żytnie 90g (1), </text:span><text:span text:style-name="T19">pasztet mięsno-warzywny 60g (1, 3, 9), serek wiejski light 200g (7), sałata 30g, pomidor 80g, <text:s/>herbata czarna b/c 220 ml</text:span></text:p>
            <text:p text:style-name="P13"/>
            <text:p text:style-name="P11">Obiad: <text:span text:style-name="T23">zupa marchewkowa z majerankiem 350ml ( 9), <text:s/>warzywne leczo z kurczakiem 150g (9), <text:s/>ryż biały 150g, kompot owocowy b/c 220 ml</text:span></text:p>
            <text:p text:style-name="P13"/>
            <text:p text:style-name="P11">Kolacja:<text:span text:style-name="T19">pieczywo pszenno-żytnie 35g(1), chleb graham 30g (1), <text:s/>chleb razowy 35g (1), pasta z tuńczyka 70g (4, 7), wędlina wieprzowa 60g (1, 9), sałata 50g, </text:span><text:span text:style-name="T20">herbata b/c 220ml</text:span></text:p>
            <text:p text:style-name="P12"/>
            <text:p text:style-name="P11">Posiłek dodatkowy: <text:span text:style-name="T19">pieczone jabłko z cynamonem 180g </text:span></text:p>
            <text:p text:style-name="P25"/>
          </table:table-cell>
          <table:table-cell table:style-name="Tabela67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68" table:style-name="Tabela68">
              <table:table-column table:style-name="Tabela68.A"/>
              <table:table-column table:style-name="Tabela68.B"/>
              <table:table-row>
                <table:table-cell table:style-name="Tabela68.A1" office:value-type="string">
                  <text:p text:style-name="P24">Wartość energetyczna [kcal]</text:p>
                </table:table-cell>
                <table:table-cell table:style-name="Tabela68.B1" office:value-type="string">
                  <text:p text:style-name="P24">1934 kcal</text:p>
                </table:table-cell>
              </table:table-row>
              <table:table-row>
                <table:table-cell table:style-name="Tabela68.A2" office:value-type="string">
                  <text:p text:style-name="P24">Białko [g]</text:p>
                </table:table-cell>
                <table:table-cell table:style-name="Tabela68.B2" office:value-type="string">
                  <text:p text:style-name="P24">118 g</text:p>
                </table:table-cell>
              </table:table-row>
              <table:table-row>
                <table:table-cell table:style-name="Tabela68.A2" office:value-type="string">
                  <text:p text:style-name="P24">Tłuszcz [g]</text:p>
                </table:table-cell>
                <table:table-cell table:style-name="Tabela68.B2" office:value-type="string">
                  <text:p text:style-name="P24">56 g</text:p>
                </table:table-cell>
              </table:table-row>
              <table:table-row>
                <table:table-cell table:style-name="Tabela68.A2" office:value-type="string">
                  <text:p text:style-name="P24">W tym tłuszcze nasycone [g]</text:p>
                </table:table-cell>
                <table:table-cell table:style-name="Tabela68.B2" office:value-type="string">
                  <text:p text:style-name="P24">18,8 g</text:p>
                </table:table-cell>
              </table:table-row>
              <table:table-row>
                <table:table-cell table:style-name="Tabela68.A2" office:value-type="string">
                  <text:p text:style-name="P24">Węglowodany [g]</text:p>
                </table:table-cell>
                <table:table-cell table:style-name="Tabela68.B2" office:value-type="string">
                  <text:p text:style-name="P24">253 g</text:p>
                </table:table-cell>
              </table:table-row>
              <table:table-row>
                <table:table-cell table:style-name="Tabela68.A2" office:value-type="string">
                  <text:p text:style-name="P24">W tym cukry [g]</text:p>
                </table:table-cell>
                <table:table-cell table:style-name="Tabela68.B2" office:value-type="string">
                  <text:p text:style-name="P24">87 g</text:p>
                </table:table-cell>
              </table:table-row>
              <table:table-row>
                <table:table-cell table:style-name="Tabela68.A2" office:value-type="string">
                  <text:p text:style-name="P24">Błonnik pokarmowy [g]</text:p>
                </table:table-cell>
                <table:table-cell table:style-name="Tabela68.B7" office:value-type="float" office:value="56.3">
                  <text:p text:style-name="P24">56,3</text:p>
                </table:table-cell>
              </table:table-row>
              <table:table-row>
                <table:table-cell table:style-name="Tabela68.A2" office:value-type="string">
                  <text:p text:style-name="P24">Sód [mg]</text:p>
                </table:table-cell>
                <table:table-cell table:style-name="Tabela68.B2" office:value-type="string">
                  <text:p text:style-name="P24">3189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67.A2" office:value-type="string">
            <text:p text:style-name="P8">DIETA Z OGRANICZENIEM ŁATWO PRZYSWAJALNYCH</text:p>
            <text:p text:style-name="P5">WĘGLOWODANÓW[D03]</text:p>
            <text:p text:style-name="P5"/>
            <text:p text:style-name="P6">Śniadanie: <text:span text:style-name="T23">pieczywo pszenno-żytnie 35g (1), chleb graham 30g (1), <text:s/>chleb razowy 35g (1), pasztet mięsno-warzywny 60g (1, 3, 9), serek wiejski light 200g (7), sałata 30g, pomidor 80g, <text:s/>herbata czarna b/c 220 ml</text:span></text:p>
            <text:p text:style-name="P3"/>
            <text:p text:style-name="P11">II śniadanie:<text:span text:style-name="T23"> hummus 50 g (11) słupki z warzyw (marchewka, papryka) 80g</text:span></text:p>
            <text:p text:style-name="P13"/>
            <text:p text:style-name="P11">Obiad: <text:span text:style-name="T23">zupa marchewkowa z majerankiem 350ml ( 9), <text:s/>warzywne leczo z kurczakiem 150g (9), <text:s/>ryż biały 150g, kompot owocowy b/c 220 ml</text:span></text:p>
            <text:p text:style-name="P13"/>
            <text:p text:style-name="P11">Kolacja: <text:span text:style-name="T19">pieczywo pszenno-żytnie 35g(1), chleb graham 30g (1), <text:s/>chleb razowy 35g (1), pasta z tuńczyka i kukurydzy 70g (4, 7), wędlina wieprzowa 60g (1, 9), ogórek 50g, rzodkiewka 50g</text:span></text:p>
            <text:p text:style-name="P12">herbata b/c 220ml</text:p>
            <text:p text:style-name="P12"/>
            <text:p text:style-name="P19"><text:span text:style-name="T16">Posiłek dodatkowy: </text:span><text:span text:style-name="T17">pieczone jabłko z cynamonem 180g </text:span></text:p>
          </table:table-cell>
          <table:table-cell table:style-name="Tabela67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69" table:style-name="Tabela69">
              <table:table-column table:style-name="Tabela69.A"/>
              <table:table-column table:style-name="Tabela69.B"/>
              <table:table-row>
                <table:table-cell table:style-name="Tabela69.A1" office:value-type="string">
                  <text:p text:style-name="P24">Wartość energetyczna [kcal]</text:p>
                </table:table-cell>
                <table:table-cell table:style-name="Tabela69.B1" office:value-type="string">
                  <text:p text:style-name="P24">2359 kcal</text:p>
                </table:table-cell>
              </table:table-row>
              <table:table-row>
                <table:table-cell table:style-name="Tabela69.A2" office:value-type="string">
                  <text:p text:style-name="P24">Białko [g]</text:p>
                </table:table-cell>
                <table:table-cell table:style-name="Tabela69.B2" office:value-type="string">
                  <text:p text:style-name="P24">141 g</text:p>
                </table:table-cell>
              </table:table-row>
              <table:table-row>
                <table:table-cell table:style-name="Tabela69.A2" office:value-type="string">
                  <text:p text:style-name="P24">Tłuszcz [g]</text:p>
                </table:table-cell>
                <table:table-cell table:style-name="Tabela69.B2" office:value-type="string">
                  <text:p text:style-name="P24">76 g</text:p>
                </table:table-cell>
              </table:table-row>
              <table:table-row>
                <table:table-cell table:style-name="Tabela69.A2" office:value-type="string">
                  <text:p text:style-name="P24">W tym tłuszcze nasycone [g]</text:p>
                </table:table-cell>
                <table:table-cell table:style-name="Tabela69.B2" office:value-type="string">
                  <text:p text:style-name="P24">25,5 g</text:p>
                </table:table-cell>
              </table:table-row>
              <table:table-row>
                <table:table-cell table:style-name="Tabela69.A2" office:value-type="string">
                  <text:p text:style-name="P24">Węglowodany [g]</text:p>
                </table:table-cell>
                <table:table-cell table:style-name="Tabela69.B2" office:value-type="string">
                  <text:p text:style-name="P24">299 g</text:p>
                </table:table-cell>
              </table:table-row>
              <table:table-row>
                <table:table-cell table:style-name="Tabela69.A2" office:value-type="string">
                  <text:p text:style-name="P24">W tym cukry [g]</text:p>
                </table:table-cell>
                <table:table-cell table:style-name="Tabela69.B2" office:value-type="string">
                  <text:p text:style-name="P24">97,4 g</text:p>
                </table:table-cell>
              </table:table-row>
              <table:table-row>
                <table:table-cell table:style-name="Tabela69.A2" office:value-type="string">
                  <text:p text:style-name="P24">Błonnik pokarmowy [g]</text:p>
                </table:table-cell>
                <table:table-cell table:style-name="Tabela69.B2" office:value-type="string">
                  <text:p text:style-name="P24">56,3 g</text:p>
                </table:table-cell>
              </table:table-row>
              <table:table-row>
                <table:table-cell table:style-name="Tabela69.A2" office:value-type="string">
                  <text:p text:style-name="P24">Sód [mg]</text:p>
                </table:table-cell>
                <table:table-cell table:style-name="Tabela69.B2" office:value-type="string">
                  <text:p text:style-name="P24">3652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</text:span><text:span text:style-name="T2"> </text:span></text:p>
      <text:p text:style-name="P14">JADŁOSPIS MOŻE ULEC ZMIANIE. PRZEPRASZAMY.</text:p>
      <text:p text:style-name="P14"/>
      <text:p text:style-name="P1"><text:soft-page-break/>JADŁOSPIS TYDZIEŃ 4 – ŚRODA (22.07, 19.08, 16.09, 14.10, 11.11, 09.12)</text:p>
      <table:table table:name="Tabela70" table:style-name="Tabela70">
        <table:table-column table:style-name="Tabela70.A"/>
        <table:table-column table:style-name="Tabela70.B"/>
        <table:table-row>
          <table:table-cell table:style-name="Tabela70.A1" office:value-type="string">
            <text:p text:style-name="P17"><text:span text:style-name="T28"><text:s/></text:span><text:span text:style-name="T29"><text:s/></text:span><text:span text:style-name="T32">DIETA ŁATWOSTRAWNA -MODYFIKACJA (D02/M)</text:span><text:span text:style-name="T21"> </text:span></text:p>
            <text:p text:style-name="P13"/>
            <text:p text:style-name="P11">Śniadanie: <text:span text:style-name="T23">jaglanka na mleku 300g (7),</text:span> <text:span text:style-name="T23">masło tł.82% 10g (7), pieczywo pszenno-żytnie 90g (1), polędwica sopocka 30g (1, 9), serek biały kanapkowy 60g (7), roszponka 30g, <text:s/>dżem truskawkowy 25g, herbata czarna b/c 220 ml</text:span></text:p>
            <text:p text:style-name="P22"/>
            <text:p text:style-name="P11">Obiad: <text:span text:style-name="T23">krupnik na wywarze warzywnym 350ml (1,9), <text:s/>gotowane ziemniaki 200g, <text:s/>kotlety mielone zapiekane w piekarniku 150g (1, 3, 9), buraczki na ciepło z chrzanem 150 g (7), <text:s/>kompot owocowy b/c 220 ml</text:span></text:p>
            <text:p text:style-name="P20"/>
            <text:p text:style-name="P11">Kolacja: <text:span text:style-name="T23">bułka pszenna 80g (1), pasta z jajka i groszku 90g (3, 7), mix sałat 20g, pomidorki koktajlowe 100g, </text:span><text:span text:style-name="T24">herbata b/c 220ml</text:span></text:p>
            <text:p text:style-name="P12"/>
            <text:p text:style-name="P11">Posiłek dodatkowy: <text:span text:style-name="T23">serek wiejski 200g (7)</text:span></text:p>
            <text:p text:style-name="P26"/>
          </table:table-cell>
          <table:table-cell table:style-name="Tabela70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71" table:style-name="Tabela71">
              <table:table-column table:style-name="Tabela71.A"/>
              <table:table-column table:style-name="Tabela71.B"/>
              <table:table-row>
                <table:table-cell table:style-name="Tabela71.A1" office:value-type="string">
                  <text:p text:style-name="P24">Wartość energetyczna [kcal]</text:p>
                </table:table-cell>
                <table:table-cell table:style-name="Tabela71.B1" office:value-type="string">
                  <text:p text:style-name="P24">2279 kcal</text:p>
                </table:table-cell>
              </table:table-row>
              <table:table-row>
                <table:table-cell table:style-name="Tabela71.A2" office:value-type="string">
                  <text:p text:style-name="P24">Białko [g]</text:p>
                </table:table-cell>
                <table:table-cell table:style-name="Tabela71.B2" office:value-type="string">
                  <text:p text:style-name="P24">109 g </text:p>
                </table:table-cell>
              </table:table-row>
              <table:table-row>
                <table:table-cell table:style-name="Tabela71.A2" office:value-type="string">
                  <text:p text:style-name="P24">Tłuszcz [g]</text:p>
                </table:table-cell>
                <table:table-cell table:style-name="Tabela71.B2" office:value-type="string">
                  <text:p text:style-name="P24">94 g</text:p>
                </table:table-cell>
              </table:table-row>
              <table:table-row>
                <table:table-cell table:style-name="Tabela71.A2" office:value-type="string">
                  <text:p text:style-name="P24">W tym tłuszcze nasycone [g]</text:p>
                </table:table-cell>
                <table:table-cell table:style-name="Tabela71.B2" office:value-type="string">
                  <text:p text:style-name="P24">38,7 g</text:p>
                </table:table-cell>
              </table:table-row>
              <table:table-row>
                <table:table-cell table:style-name="Tabela71.A2" office:value-type="string">
                  <text:p text:style-name="P24">Węglowodany [g]</text:p>
                </table:table-cell>
                <table:table-cell table:style-name="Tabela71.B2" office:value-type="string">
                  <text:p text:style-name="P24">253 g</text:p>
                </table:table-cell>
              </table:table-row>
              <table:table-row>
                <table:table-cell table:style-name="Tabela71.A2" office:value-type="string">
                  <text:p text:style-name="P24">W tym cukry [g]</text:p>
                </table:table-cell>
                <table:table-cell table:style-name="Tabela71.B2" office:value-type="string">
                  <text:p text:style-name="P24">59 g</text:p>
                </table:table-cell>
              </table:table-row>
              <table:table-row>
                <table:table-cell table:style-name="Tabela71.A2" office:value-type="string">
                  <text:p text:style-name="P24">Błonnik pokarmowy [g]</text:p>
                </table:table-cell>
                <table:table-cell table:style-name="Tabela71.B2" office:value-type="string">
                  <text:p text:style-name="P24">34,4 g</text:p>
                </table:table-cell>
              </table:table-row>
              <table:table-row>
                <table:table-cell table:style-name="Tabela71.A2" office:value-type="string">
                  <text:p text:style-name="P24">Sód [mg]</text:p>
                </table:table-cell>
                <table:table-cell table:style-name="Tabela71.B2" office:value-type="string">
                  <text:p text:style-name="P24">3856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70.A2" office:value-type="string">
            <text:p text:style-name="P17"><text:span text:style-name="T28"><text:s/></text:span><text:span text:style-name="T29">DIETA Z OGRANICZENIEM ŁATWO PRZYSWAJALNYCH</text:span></text:p>
            <text:p text:style-name="P10">WĘGLOWODANÓW[D03]</text:p>
            <text:p text:style-name="P10"/>
            <text:p text:style-name="P11">Śniadanie: <text:span text:style-name="T23">pieczywo pszenno-żytnie 35g (1), chleb graham 30g (1), <text:s/>chleb razowy 35g (1), masło tł.82% 10g (7), polędwica sopocka 30g (1, 9), serek biały kanapkowy 60g (7), papryka 40g, ogórek 40g, <text:s/>herbata czarna b/c 220 ml</text:span></text:p>
            <text:p text:style-name="P13"/>
            <text:p text:style-name="P11">II śniadanie:<text:span text:style-name="T23"> banan 1 szt. 120g</text:span></text:p>
            <text:p text:style-name="P13"/>
            <text:p text:style-name="P11">Obiad: <text:span text:style-name="T23">krupnik na wywarze warzywnym 350ml (1,9), <text:s/>gotowane ziemniaki 200g, <text:s/>kotlety mielone zapiekane w piekarniku 150g (1, 3, 9), buraczki na ciepło z chrzanem 150 g (7), <text:s/>kompot owocowy b/c 220 ml</text:span></text:p>
            <text:p text:style-name="P13"/>
            <text:p text:style-name="P11">Kolacja: <text:span text:style-name="T23">pieczywo pszenno-żytnie 35g(1), chleb graham 30g (1), <text:s/>chleb razowy 35g (1), pasta z jajka i groszku 90g (3, 7), mix sałat 20g, pomidorki koktajlowe 100g, </text:span><text:span text:style-name="T24">herbata b/c 220ml</text:span></text:p>
            <text:p text:style-name="P12"/>
            <text:p text:style-name="P15"><text:span text:style-name="T26">Posiłek dodatkowy: </text:span><text:span text:style-name="T27">serek wiejski o obniżonej zawartości tłuszczu 200 g (7)</text:span></text:p>
          </table:table-cell>
          <table:table-cell table:style-name="Tabela70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72" table:style-name="Tabela72">
              <table:table-column table:style-name="Tabela72.A"/>
              <table:table-column table:style-name="Tabela72.B"/>
              <table:table-row>
                <table:table-cell table:style-name="Tabela72.A1" office:value-type="string">
                  <text:p text:style-name="P24">Wartość energetyczna [kcal]</text:p>
                </table:table-cell>
                <table:table-cell table:style-name="Tabela72.B1" office:value-type="string">
                  <text:p text:style-name="P24">2361 g</text:p>
                </table:table-cell>
              </table:table-row>
              <table:table-row>
                <table:table-cell table:style-name="Tabela72.A2" office:value-type="string">
                  <text:p text:style-name="P24">Białko [g]</text:p>
                </table:table-cell>
                <table:table-cell table:style-name="Tabela72.B2" office:value-type="string">
                  <text:p text:style-name="P24">113 g</text:p>
                </table:table-cell>
              </table:table-row>
              <table:table-row>
                <table:table-cell table:style-name="Tabela72.A2" office:value-type="string">
                  <text:p text:style-name="P24">Tłuszcz [g]</text:p>
                </table:table-cell>
                <table:table-cell table:style-name="Tabela72.B2" office:value-type="string">
                  <text:p text:style-name="P24">91 g</text:p>
                </table:table-cell>
              </table:table-row>
              <table:table-row>
                <table:table-cell table:style-name="Tabela72.A2" office:value-type="string">
                  <text:p text:style-name="P24">W tym tłuszcze nasycone [g]</text:p>
                </table:table-cell>
                <table:table-cell table:style-name="Tabela72.B2" office:value-type="string">
                  <text:p text:style-name="P24">37,8 g</text:p>
                </table:table-cell>
              </table:table-row>
              <table:table-row>
                <table:table-cell table:style-name="Tabela72.A2" office:value-type="string">
                  <text:p text:style-name="P24">Węglowodany [g]</text:p>
                </table:table-cell>
                <table:table-cell table:style-name="Tabela72.B2" office:value-type="string">
                  <text:p text:style-name="P24">284 g</text:p>
                </table:table-cell>
              </table:table-row>
              <table:table-row>
                <table:table-cell table:style-name="Tabela72.A2" office:value-type="string">
                  <text:p text:style-name="P24">W tym cukry [g]</text:p>
                </table:table-cell>
                <table:table-cell table:style-name="Tabela72.B2" office:value-type="string">
                  <text:p text:style-name="P24">69,1 g</text:p>
                </table:table-cell>
              </table:table-row>
              <table:table-row>
                <table:table-cell table:style-name="Tabela72.A2" office:value-type="string">
                  <text:p text:style-name="P24">Błonnik pokarmowy [g]</text:p>
                </table:table-cell>
                <table:table-cell table:style-name="Tabela72.B2" office:value-type="string">
                  <text:p text:style-name="P24">43 g</text:p>
                </table:table-cell>
              </table:table-row>
              <table:table-row>
                <table:table-cell table:style-name="Tabela72.A2" office:value-type="string">
                  <text:p text:style-name="P24">Sód [mg]</text:p>
                </table:table-cell>
                <table:table-cell table:style-name="Tabela72.B2" office:value-type="string">
                  <text:p text:style-name="P24">3794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</text:span><text:span text:style-name="T2"> </text:span></text:p>
      <text:p text:style-name="P14">JADŁOSPIS MOŻE ULEC ZMIANIE. PRZEPRASZAMY.</text:p>
      <text:p text:style-name="P14"/>
      <text:p text:style-name="P1"><text:soft-page-break/>JADŁOSPIS TYDZIEŃ 4 – CZWARTEK (23.07, 20.08, 17.09, 15.10, 12.11, 10.12)</text:p>
      <table:table table:name="Tabela73" table:style-name="Tabela73">
        <table:table-column table:style-name="Tabela73.A"/>
        <table:table-column table:style-name="Tabela73.B"/>
        <table:table-row>
          <table:table-cell table:style-name="Tabela73.A1" office:value-type="string">
            <text:p text:style-name="P17"><text:span text:style-name="T28"><text:s/></text:span><text:span text:style-name="T29"><text:s/></text:span><text:span text:style-name="T32">DIETA ŁATWOSTRAWNA -MODYFIKACJA (D02/M)</text:span><text:span text:style-name="T21"> </text:span></text:p>
            <text:p text:style-name="P13"/>
            <text:p text:style-name="P13"><text:span text:style-name="T25">Śniadanie:</text:span> zupa mleczna z lanymi kluskami 300g (1,3,7), pieczywo pszenno-żytnie 90g (1), masło tł.82% 10g (7), wędlina wieprzowa 40g (1, 9), hummus 60g (11), pomidor 100g, <text:s/>herbata czarna b/c 220 ml</text:p>
            <text:p text:style-name="P22"/>
            <text:p text:style-name="P13"><text:span text:style-name="T25">Obiad: </text:span>krem dyniowy z curry 350ml (7, 9, 10), kasza jęczmienna 150g (1), filety drobiowe w sosie koperkowym 250 g (1, 7, 9), surówka z sałatą lodową 100g (7, 10), <text:s/>kompot owocowy b/c 220 ml</text:p>
            <text:p text:style-name="P20"/>
            <text:p text:style-name="P20"><text:span text:style-name="T1">Kolacja: </text:span><text:span text:style-name="T11">bułka pszenna 80g (1), masło <text:s/>tł.82% 10g (7), wędlina drobiowa 60g (6, 9), ser żółty 40 g (7), sałata 30g, </text:span><text:span text:style-name="T12">herbata b/c 220m</text:span></text:p>
            <text:p text:style-name="P21"/>
            <text:p text:style-name="P11">Posiłek dodatkowy: <text:span text:style-name="T23">jogurt naturalny 200g (7)</text:span></text:p>
            <text:p text:style-name="P26"/>
          </table:table-cell>
          <table:table-cell table:style-name="Tabela73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74" table:style-name="Tabela74">
              <table:table-column table:style-name="Tabela74.A"/>
              <table:table-column table:style-name="Tabela74.B"/>
              <table:table-row>
                <table:table-cell table:style-name="Tabela74.A1" office:value-type="string">
                  <text:p text:style-name="P24">Wartość energetyczna [kcal]</text:p>
                </table:table-cell>
                <table:table-cell table:style-name="Tabela74.B1" office:value-type="string">
                  <text:p text:style-name="P24">1890 kcal</text:p>
                </table:table-cell>
              </table:table-row>
              <table:table-row>
                <table:table-cell table:style-name="Tabela74.A2" office:value-type="string">
                  <text:p text:style-name="P24">Białko [g]</text:p>
                </table:table-cell>
                <table:table-cell table:style-name="Tabela74.B2" office:value-type="string">
                  <text:p text:style-name="P24">91 g</text:p>
                </table:table-cell>
              </table:table-row>
              <table:table-row>
                <table:table-cell table:style-name="Tabela74.A2" office:value-type="string">
                  <text:p text:style-name="P24">Tłuszcz [g]</text:p>
                </table:table-cell>
                <table:table-cell table:style-name="Tabela74.B2" office:value-type="string">
                  <text:p text:style-name="P24">73 g</text:p>
                </table:table-cell>
              </table:table-row>
              <table:table-row>
                <table:table-cell table:style-name="Tabela74.A2" office:value-type="string">
                  <text:p text:style-name="P24">W tym tłuszcze nasycone [g]</text:p>
                </table:table-cell>
                <table:table-cell table:style-name="Tabela74.B2" office:value-type="string">
                  <text:p text:style-name="P24">26,8 g</text:p>
                </table:table-cell>
              </table:table-row>
              <table:table-row>
                <table:table-cell table:style-name="Tabela74.A2" office:value-type="string">
                  <text:p text:style-name="P24">Węglowodany [g]</text:p>
                </table:table-cell>
                <table:table-cell table:style-name="Tabela74.B2" office:value-type="string">
                  <text:p text:style-name="P24">199 g</text:p>
                </table:table-cell>
              </table:table-row>
              <table:table-row>
                <table:table-cell table:style-name="Tabela74.A2" office:value-type="string">
                  <text:p text:style-name="P24">W tym cukry [g]</text:p>
                </table:table-cell>
                <table:table-cell table:style-name="Tabela74.B2" office:value-type="string">
                  <text:p text:style-name="P24">38 g</text:p>
                </table:table-cell>
              </table:table-row>
              <table:table-row>
                <table:table-cell table:style-name="Tabela74.A2" office:value-type="string">
                  <text:p text:style-name="P24">Błonnik pokarmowy [g]</text:p>
                </table:table-cell>
                <table:table-cell table:style-name="Tabela74.B2" office:value-type="string">
                  <text:p text:style-name="P24">30 g</text:p>
                </table:table-cell>
              </table:table-row>
              <table:table-row>
                <table:table-cell table:style-name="Tabela74.A2" office:value-type="string">
                  <text:p text:style-name="P24">Sód [mg]</text:p>
                </table:table-cell>
                <table:table-cell table:style-name="Tabela74.B2" office:value-type="string">
                  <text:p text:style-name="P24">2721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73.A2" office:value-type="string">
            <text:p text:style-name="P17"><text:span text:style-name="T28"><text:s/></text:span><text:span text:style-name="T29">DIETA Z OGRANICZENIEM ŁATWO PRZYSWAJALNYCH</text:span></text:p>
            <text:p text:style-name="P10">WĘGLOWODANÓW[D03]</text:p>
            <text:p text:style-name="P10"/>
            <text:p text:style-name="P11">Śniadanie: <text:span text:style-name="T23">pieczywo pszenno-żytnie 35g (1), chleb graham 30g (1), <text:s/>chleb razowy 35g (1), masło tł.82% 10g (7), wędlina wieprzowa 40g (1, 9), hummus 60g (11), ogórek 40g, pomidor 100g, <text:s/>herbata czarna b/c 220 ml</text:span></text:p>
            <text:p text:style-name="P13"/>
            <text:p text:style-name="P11">II śniadanie:<text:span text:style-name="T23"> nektarynka 1 szt ok. 80g <text:s/></text:span></text:p>
            <text:p text:style-name="P13"/>
            <text:p text:style-name="P13"><text:span text:style-name="T25">Obiad: </text:span>krem dyniowy z curry 350ml (7, 9, 10), kasza gryczana niepalona 150g (1), filety drobiowe w sosie koperkowym 250 g (1, 7, 9), surówka z sałatą lodową 100g (7, 10), <text:s/>kompot owocowy b/c 220 ml</text:p>
            <text:p text:style-name="P20"/>
            <text:p text:style-name="P11">Kolacja:<text:span text:style-name="T23"> chleb graham 80g (1), <text:s/>masło <text:s/>tł.82% 10g (7), wędlina drobiowa 60g (6, 9), ser żółty 40 g (7), sałatka z pomidora i ogórka z oliwą z oliwek <text:s/>150g, <text:s/></text:span><text:span text:style-name="T24">herbata b/c 220ml</text:span></text:p>
            <text:p text:style-name="P12"/>
            <text:p text:style-name="P11">Posiłek dodatkowy: <text:span text:style-name="T23">jogurt naturalny 200g (7)</text:span></text:p>
            <text:p text:style-name="P13"/>
          </table:table-cell>
          <table:table-cell table:style-name="Tabela73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75" table:style-name="Tabela75">
              <table:table-column table:style-name="Tabela75.A"/>
              <table:table-column table:style-name="Tabela75.B"/>
              <table:table-row>
                <table:table-cell table:style-name="Tabela75.A1" office:value-type="string">
                  <text:p text:style-name="P24">Wartość energetyczna [kcal]</text:p>
                </table:table-cell>
                <table:table-cell table:style-name="Tabela75.B1" office:value-type="string">
                  <text:p text:style-name="P24">1937 kcal</text:p>
                </table:table-cell>
              </table:table-row>
              <table:table-row>
                <table:table-cell table:style-name="Tabela75.A2" office:value-type="string">
                  <text:p text:style-name="P24">Białko [g]</text:p>
                </table:table-cell>
                <table:table-cell table:style-name="Tabela75.B2" office:value-type="string">
                  <text:p text:style-name="P24">96 g</text:p>
                </table:table-cell>
              </table:table-row>
              <table:table-row>
                <table:table-cell table:style-name="Tabela75.A2" office:value-type="string">
                  <text:p text:style-name="P24">Tłuszcz [g]</text:p>
                </table:table-cell>
                <table:table-cell table:style-name="Tabela75.B2" office:value-type="string">
                  <text:p text:style-name="P24">84 g</text:p>
                </table:table-cell>
              </table:table-row>
              <table:table-row>
                <table:table-cell table:style-name="Tabela75.A2" office:value-type="string">
                  <text:p text:style-name="P24">W tym tłuszcze nasycone [g]</text:p>
                </table:table-cell>
                <table:table-cell table:style-name="Tabela75.B2" office:value-type="string">
                  <text:p text:style-name="P24">28,4 g</text:p>
                </table:table-cell>
              </table:table-row>
              <table:table-row>
                <table:table-cell table:style-name="Tabela75.A2" office:value-type="string">
                  <text:p text:style-name="P24">Węglowodany [g]</text:p>
                </table:table-cell>
                <table:table-cell table:style-name="Tabela75.B2" office:value-type="string">
                  <text:p text:style-name="P24">214 g</text:p>
                </table:table-cell>
              </table:table-row>
              <table:table-row>
                <table:table-cell table:style-name="Tabela75.A2" office:value-type="string">
                  <text:p text:style-name="P24">W tym cukry [g]</text:p>
                </table:table-cell>
                <table:table-cell table:style-name="Tabela75.B2" office:value-type="string">
                  <text:p text:style-name="P24">52,5 g</text:p>
                </table:table-cell>
              </table:table-row>
              <table:table-row>
                <table:table-cell table:style-name="Tabela75.A2" office:value-type="string">
                  <text:p text:style-name="P24">Błonnik pokarmowy [g]</text:p>
                </table:table-cell>
                <table:table-cell table:style-name="Tabela75.B2" office:value-type="string">
                  <text:p text:style-name="P24">32 g</text:p>
                </table:table-cell>
              </table:table-row>
              <table:table-row>
                <table:table-cell table:style-name="Tabela75.A2" office:value-type="string">
                  <text:p text:style-name="P24">Sód [mg]</text:p>
                </table:table-cell>
                <table:table-cell table:style-name="Tabela75.B2" office:value-type="string">
                  <text:p text:style-name="P24">3087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 </text:span><text:span text:style-name="T30">Jadłospis opracowany przez dietetyka: Katarzyna Popielawska</text:span></text:p>
      <text:p text:style-name="P14">JADŁOSPIS MOŻE ULEC ZMIANIE. PRZEPRASZAMY.</text:p>
      <text:p text:style-name="P1"><text:soft-page-break/>JADŁOSPIS TYDZIEŃ 4 – PIĄTEK (24.07, 21.08, 18.09, 16.10, 13.11, 11.12)</text:p>
      <table:table table:name="Tabela76" table:style-name="Tabela76">
        <table:table-column table:style-name="Tabela76.A"/>
        <table:table-column table:style-name="Tabela76.B"/>
        <table:table-row>
          <table:table-cell table:style-name="Tabela76.A1" office:value-type="string">
            <text:p text:style-name="P17"><text:span text:style-name="T28"><text:s/></text:span><text:span text:style-name="T29"><text:s/></text:span><text:span text:style-name="T32">DIETA ŁATWOSTRAWNA -MODYFIKACJA (D02/M)</text:span><text:span text:style-name="T21"> </text:span></text:p>
            <text:p text:style-name="P8"/>
            <text:p text:style-name="P13"><text:span text:style-name="T25">Śniadanie:</text:span> owsianka na mleku 300 g (1, 7), pieczywo pszenno-żytnie 90g (1), masło tł.82% 10g (7), wędlina drobiowa 40g (1, 9), pasta jajeczna ze szczypiorkiem 100g (3, 7), pomidor 80g, <text:s/>herbata czarna b/c 220 ml</text:p>
            <text:p text:style-name="P13"/>
            <text:p text:style-name="P13"><text:span text:style-name="T25">Obiad: </text:span>zupa kalafiorowa z ryżem i koperkiem 350ml (7, 9), <text:s/>ziemniaki gotowane 200g, ryba panierowana 200g (1, 3, 4), <text:s/>surówka z kapusty pekińskiej 200 g, kompot owocowy b/c 220 ml</text:p>
            <text:p text:style-name="P20"/>
            <text:p text:style-name="P20"><text:span text:style-name="T1">Kolacja: </text:span><text:span text:style-name="T11">pieczywo pszenno-żytnie 90g (1), masło <text:s/>tł.82% 10g (7), ser twarogowy półtłusty 100 g (7), sałata masłowa 20g, dżem morelowy 25 g, </text:span><text:span text:style-name="T12">herbata b/c 220ml</text:span></text:p>
            <text:p text:style-name="P21"/>
            <text:p text:style-name="P11">Posiłek dodatkowy: <text:span text:style-name="T23">jogurt owocowy 200g (7)</text:span></text:p>
            <text:p text:style-name="P26"/>
          </table:table-cell>
          <table:table-cell table:style-name="Tabela76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77" table:style-name="Tabela77">
              <table:table-column table:style-name="Tabela77.A"/>
              <table:table-column table:style-name="Tabela77.B"/>
              <table:table-row>
                <table:table-cell table:style-name="Tabela77.A1" office:value-type="string">
                  <text:p text:style-name="P24">Wartość energetyczna [kcal]</text:p>
                </table:table-cell>
                <table:table-cell table:style-name="Tabela77.B1" office:value-type="string">
                  <text:p text:style-name="P24">1875 kcal</text:p>
                </table:table-cell>
              </table:table-row>
              <table:table-row>
                <table:table-cell table:style-name="Tabela77.A2" office:value-type="string">
                  <text:p text:style-name="P24">Białko [g]</text:p>
                </table:table-cell>
                <table:table-cell table:style-name="Tabela77.B2" office:value-type="string">
                  <text:p text:style-name="P24">124 g</text:p>
                </table:table-cell>
              </table:table-row>
              <table:table-row>
                <table:table-cell table:style-name="Tabela77.A2" office:value-type="string">
                  <text:p text:style-name="P24">Tłuszcz [g]</text:p>
                </table:table-cell>
                <table:table-cell table:style-name="Tabela77.B2" office:value-type="string">
                  <text:p text:style-name="P24">55 g</text:p>
                </table:table-cell>
              </table:table-row>
              <table:table-row>
                <table:table-cell table:style-name="Tabela77.A2" office:value-type="string">
                  <text:p text:style-name="P24">W tym tłuszcze nasycone [g]</text:p>
                </table:table-cell>
                <table:table-cell table:style-name="Tabela77.B2" office:value-type="string">
                  <text:p text:style-name="P24">21,8 g</text:p>
                </table:table-cell>
              </table:table-row>
              <table:table-row>
                <table:table-cell table:style-name="Tabela77.A2" office:value-type="string">
                  <text:p text:style-name="P24">Węglowodany [g]</text:p>
                </table:table-cell>
                <table:table-cell table:style-name="Tabela77.B2" office:value-type="string">
                  <text:p text:style-name="P24">225 g</text:p>
                </table:table-cell>
              </table:table-row>
              <table:table-row>
                <table:table-cell table:style-name="Tabela77.A2" office:value-type="string">
                  <text:p text:style-name="P24">W tym cukry [g]</text:p>
                </table:table-cell>
                <table:table-cell table:style-name="Tabela77.B2" office:value-type="string">
                  <text:p text:style-name="P24">51,4 g</text:p>
                </table:table-cell>
              </table:table-row>
              <table:table-row>
                <table:table-cell table:style-name="Tabela77.A2" office:value-type="string">
                  <text:p text:style-name="P24">Błonnik pokarmowy [g]</text:p>
                </table:table-cell>
                <table:table-cell table:style-name="Tabela77.B2" office:value-type="string">
                  <text:p text:style-name="P24">26,7 g</text:p>
                </table:table-cell>
              </table:table-row>
              <table:table-row>
                <table:table-cell table:style-name="Tabela77.A2" office:value-type="string">
                  <text:p text:style-name="P24">Sód [mg]</text:p>
                </table:table-cell>
                <table:table-cell table:style-name="Tabela77.B2" office:value-type="string">
                  <text:p text:style-name="P24">2798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76.A2" office:value-type="string">
            <text:p text:style-name="P17"><text:span text:style-name="T28"><text:s/></text:span><text:span text:style-name="T29">DIETA Z OGRANICZENIEM ŁATWO PRZYSWAJALNYCH</text:span></text:p>
            <text:p text:style-name="P10">WĘGLOWODANÓW[D03]</text:p>
            <text:p text:style-name="P10"/>
            <text:p text:style-name="P11">Śniadanie: <text:span text:style-name="T23">pieczywo pszenno-żytnie 35g (1), chleb graham 30g (1), <text:s/>chleb razowy 35g (1), masło tł.82% 10g (7), wędlina drobiowa 40g (1, 9), pasta jajeczna ze szczypiorkiem 100g (3, 7), pomidor 80g, <text:s/>herbata czarna b/c 220 ml</text:span></text:p>
            <text:p text:style-name="P13"/>
            <text:p text:style-name="P11">II śniadanie:<text:span text:style-name="T23"> sałatka owocowa z jogurtem naturalnym 250g (7)</text:span></text:p>
            <text:p text:style-name="P13"/>
            <text:p text:style-name="P13"><text:span text:style-name="T25">Obiad: </text:span>zupa kalafiorowa z ryżem i koperkiem 350ml (7, 9), <text:s/>ziemniaki gotowane 200g, ryba panierowana 200g (1, 3, 4), <text:s/>surówka z kapusty pekińskiej 200 g, kompot owocowy b/c 220 ml</text:p>
            <text:p text:style-name="P22"/>
            <text:p text:style-name="P11">Kolacja: <text:span text:style-name="T23">pieczywo pszenno-żytnie 35g(1), chleb graham 30g (1), <text:s/>chleb razowy 35g (1), masło <text:s/>tł.82% 10g ), ser twarogowy półtłusty 100 g (7), sałata masłowa 20g, rzodkiewka 60 g, </text:span><text:span text:style-name="T24">herbata b/c 220ml</text:span></text:p>
            <text:p text:style-name="P12"/>
            <text:p text:style-name="P11">Posiłek dodatkowy: <text:span text:style-name="T23">jogurt owocowy 200g (7)</text:span></text:p>
          </table:table-cell>
          <table:table-cell table:style-name="Tabela76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78" table:style-name="Tabela78">
              <table:table-column table:style-name="Tabela78.A"/>
              <table:table-column table:style-name="Tabela78.B"/>
              <table:table-row>
                <table:table-cell table:style-name="Tabela78.A1" office:value-type="string">
                  <text:p text:style-name="P24">Wartość energetyczna [kcal]</text:p>
                </table:table-cell>
                <table:table-cell table:style-name="Tabela78.B1" office:value-type="string">
                  <text:p text:style-name="P24">2346 kcal</text:p>
                </table:table-cell>
              </table:table-row>
              <table:table-row>
                <table:table-cell table:style-name="Tabela78.A2" office:value-type="string">
                  <text:p text:style-name="P24">Białko [g]</text:p>
                </table:table-cell>
                <table:table-cell table:style-name="Tabela78.B2" office:value-type="string">
                  <text:p text:style-name="P24">146 g</text:p>
                </table:table-cell>
              </table:table-row>
              <table:table-row>
                <table:table-cell table:style-name="Tabela78.A2" office:value-type="string">
                  <text:p text:style-name="P24">Tłuszcz [g]</text:p>
                </table:table-cell>
                <table:table-cell table:style-name="Tabela78.B2" office:value-type="string">
                  <text:p text:style-name="P24">60 g</text:p>
                </table:table-cell>
              </table:table-row>
              <table:table-row>
                <table:table-cell table:style-name="Tabela78.A2" office:value-type="string">
                  <text:p text:style-name="P24">W tym tłuszcze nasycone [g]</text:p>
                </table:table-cell>
                <table:table-cell table:style-name="Tabela78.B2" office:value-type="string">
                  <text:p text:style-name="P24">23,8 g</text:p>
                </table:table-cell>
              </table:table-row>
              <table:table-row>
                <table:table-cell table:style-name="Tabela78.A2" office:value-type="string">
                  <text:p text:style-name="P24">Węglowodany [g]</text:p>
                </table:table-cell>
                <table:table-cell table:style-name="Tabela78.B2" office:value-type="string">
                  <text:p text:style-name="P24">317 g</text:p>
                </table:table-cell>
              </table:table-row>
              <table:table-row>
                <table:table-cell table:style-name="Tabela78.A2" office:value-type="string">
                  <text:p text:style-name="P24">W tym cukry [g]</text:p>
                </table:table-cell>
                <table:table-cell table:style-name="Tabela78.B2" office:value-type="string">
                  <text:p text:style-name="P24">82,6 g</text:p>
                </table:table-cell>
              </table:table-row>
              <table:table-row>
                <table:table-cell table:style-name="Tabela78.A2" office:value-type="string">
                  <text:p text:style-name="P24">Błonnik pokarmowy [g]</text:p>
                </table:table-cell>
                <table:table-cell table:style-name="Tabela78.B2" office:value-type="string">
                  <text:p text:style-name="P24">43,2 g</text:p>
                </table:table-cell>
              </table:table-row>
              <table:table-row>
                <table:table-cell table:style-name="Tabela78.A2" office:value-type="string">
                  <text:p text:style-name="P24">Sód [mg]</text:p>
                </table:table-cell>
                <table:table-cell table:style-name="Tabela78.B2" office:value-type="string">
                  <text:p text:style-name="P24">3096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</text:span></text:p>
      <text:p text:style-name="P14">JADŁOSPIS MOŻE ULEC ZMIANIE. PRZEPRASZAMY.</text:p>
      <text:p text:style-name="P14"/>
      <text:p text:style-name="P1"><text:soft-page-break/>JADŁOSPIS TYDZIEŃ 4 – SOBOTA (25.07, 22.08, 19.09, 17.10, 14.11, 12.12)</text:p>
      <table:table table:name="Tabela79" table:style-name="Tabela79">
        <table:table-column table:style-name="Tabela79.A"/>
        <table:table-column table:style-name="Tabela79.B"/>
        <table:table-row>
          <table:table-cell table:style-name="Tabela79.A1" office:value-type="string">
            <text:p text:style-name="P17"><text:span text:style-name="T29"><text:s/></text:span><text:span text:style-name="T32">DIETA ŁATWOSTRAWNA -MODYFIKACJA (D02/M)</text:span><text:span text:style-name="T21"> </text:span></text:p>
            <text:p text:style-name="P13"/>
            <text:p text:style-name="P13"><text:span text:style-name="T25">Śniadanie:</text:span> jaglanka na mleku 300g (7), pieczywo pszenno-żytnie 90g (1), masło tł.82% 10g (7), wędlina drobiowa 40g (1, 9), serek wiejski o obniżonej zawartości tłuszczu 200g (7), roszponka 40g, <text:s/>herbata czarna b/c 220 ml</text:p>
            <text:p text:style-name="P13"/>
            <text:p text:style-name="P13"><text:span text:style-name="T25">Obiad: </text:span>barszcz ukraiński 350ml (9, 10), makaron 150g, kurczak w sosie szpinakowym 250g (1,7), <text:s/>kompot owocowy b/c 220 ml</text:p>
            <text:p text:style-name="P20"/>
            <text:p text:style-name="P20"><text:span text:style-name="T1">Kolacja: </text:span><text:span text:style-name="T11">pieczywo pszenno-żytnie 90g (1), masło <text:s/>tł.82% 10g (7) , pasztet pieczony 60g (1, 3, 9),, mix sałat 30 g, <text:s/></text:span><text:span text:style-name="T12">herbata b/c 220ml</text:span></text:p>
            <text:p text:style-name="P21"/>
            <text:p text:style-name="P11">Posiłek dodatkowy: <text:span text:style-name="T23">serek homogenizowany 150 g (1,7)</text:span></text:p>
            <text:p text:style-name="P26"/>
          </table:table-cell>
          <table:table-cell table:style-name="Tabela79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80" table:style-name="Tabela80">
              <table:table-column table:style-name="Tabela80.A"/>
              <table:table-column table:style-name="Tabela80.B"/>
              <table:table-row>
                <table:table-cell table:style-name="Tabela80.A1" office:value-type="string">
                  <text:p text:style-name="P24">Wartość energetyczna [kcal]</text:p>
                </table:table-cell>
                <table:table-cell table:style-name="Tabela80.B1" office:value-type="string">
                  <text:p text:style-name="P24">2173 kcal</text:p>
                </table:table-cell>
              </table:table-row>
              <table:table-row>
                <table:table-cell table:style-name="Tabela80.A2" office:value-type="string">
                  <text:p text:style-name="P24">Białko [g]</text:p>
                </table:table-cell>
                <table:table-cell table:style-name="Tabela80.B2" office:value-type="string">
                  <text:p text:style-name="P24">124 g</text:p>
                </table:table-cell>
              </table:table-row>
              <table:table-row>
                <table:table-cell table:style-name="Tabela80.A2" office:value-type="string">
                  <text:p text:style-name="P24">Tłuszcz [g]</text:p>
                </table:table-cell>
                <table:table-cell table:style-name="Tabela80.B2" office:value-type="string">
                  <text:p text:style-name="P24">83 g</text:p>
                </table:table-cell>
              </table:table-row>
              <table:table-row>
                <table:table-cell table:style-name="Tabela80.A2" office:value-type="string">
                  <text:p text:style-name="P24">W tym tłuszcze nasycone [g]</text:p>
                </table:table-cell>
                <table:table-cell table:style-name="Tabela80.B2" office:value-type="string">
                  <text:p text:style-name="P24">25,4 g</text:p>
                </table:table-cell>
              </table:table-row>
              <table:table-row>
                <table:table-cell table:style-name="Tabela80.A2" office:value-type="string">
                  <text:p text:style-name="P24">Węglowodany [g]</text:p>
                </table:table-cell>
                <table:table-cell table:style-name="Tabela80.B2" office:value-type="string">
                  <text:p text:style-name="P24">240 g</text:p>
                </table:table-cell>
              </table:table-row>
              <table:table-row>
                <table:table-cell table:style-name="Tabela80.A2" office:value-type="string">
                  <text:p text:style-name="P24">W tym cukry [g]</text:p>
                </table:table-cell>
                <table:table-cell table:style-name="Tabela80.B2" office:value-type="string">
                  <text:p text:style-name="P24">68,7 g</text:p>
                </table:table-cell>
              </table:table-row>
              <table:table-row>
                <table:table-cell table:style-name="Tabela80.A2" office:value-type="string">
                  <text:p text:style-name="P24">Błonnik pokarmowy [g]</text:p>
                </table:table-cell>
                <table:table-cell table:style-name="Tabela80.B2" office:value-type="string">
                  <text:p text:style-name="P24">24,2 g</text:p>
                </table:table-cell>
              </table:table-row>
              <table:table-row>
                <table:table-cell table:style-name="Tabela80.A2" office:value-type="string">
                  <text:p text:style-name="P24">Sód [mg]</text:p>
                </table:table-cell>
                <table:table-cell table:style-name="Tabela80.B2" office:value-type="string">
                  <text:p text:style-name="P24">3265 mg</text:p>
                </table:table-cell>
              </table:table-row>
            </table:table>
            <text:p text:style-name="Table_20_Contents"/>
          </table:table-cell>
        </table:table-row>
        <table:table-row table:style-name="Tabela79.2">
          <table:table-cell table:style-name="Tabela79.A2" office:value-type="string">
            <text:p text:style-name="P17"><text:span text:style-name="T28"><text:s/></text:span><text:span text:style-name="T29">DIETA Z OGRANICZENIEM ŁATWO PRZYSWAJALNYCH</text:span></text:p>
            <text:p text:style-name="P10">WĘGLOWODANÓW[D03]</text:p>
            <text:p text:style-name="P10"/>
            <text:p text:style-name="P11">Śniadanie: <text:span text:style-name="T23">pieczywo pszenno-żytnie 35g (1), chleb graham 30g (1), <text:s/>chleb razowy 35g (1), masło tł.82% 10g (7), wędlina drobiowa 40g (1, 9), serek wiejski o obniżonej zawartości tłuszczu 200g (7), roszponka 40g, rzodkiewka 60g, <text:s/>herbata czarna b/c 220 ml</text:span></text:p>
            <text:p text:style-name="P13"/>
            <text:p text:style-name="P11">II śniadanie:<text:span text:style-name="T23"> </text:span><text:s/><text:span text:style-name="T23">jabłko 1 szt. ok. 100g </text:span></text:p>
            <text:p text:style-name="P13"/>
            <text:p text:style-name="P13"><text:span text:style-name="T25">Obiad: </text:span>barszcz ukraiński 350ml (9, 10), makaron pełnoziarnisty 150g, kurczak w sosie szpinakowym 250g (1,7), <text:s/>kompot owocowy b/c 220 ml</text:p>
            <text:p text:style-name="P22"/>
            <text:p text:style-name="P11">Kolacja: <text:span text:style-name="T23">pieczywo pszenno-żytnie 35g(1), chleb graham 30g (1), <text:s/>pasztet pieczony 60g (1, 3, 9), papryka czerwona 60 g, mix sałat 30 g, <text:s/></text:span><text:span text:style-name="T24">herbata b/c 220ml</text:span></text:p>
            <text:p text:style-name="P12"/>
            <text:p text:style-name="P11">Posiłek dodatkowy: <text:span text:style-name="T23">serek homogenizowany 150 g (1,7)</text:span></text:p>
            <text:p text:style-name="P13"/>
          </table:table-cell>
          <table:table-cell table:style-name="Tabela79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81" table:style-name="Tabela81">
              <table:table-column table:style-name="Tabela81.A"/>
              <table:table-column table:style-name="Tabela81.B"/>
              <table:table-row>
                <table:table-cell table:style-name="Tabela81.A1" office:value-type="string">
                  <text:p text:style-name="P24">Wartość energetyczna [kcal]</text:p>
                </table:table-cell>
                <table:table-cell table:style-name="Tabela81.B1" office:value-type="string">
                  <text:p text:style-name="P24">2079 kcal</text:p>
                </table:table-cell>
              </table:table-row>
              <table:table-row>
                <table:table-cell table:style-name="Tabela81.A2" office:value-type="string">
                  <text:p text:style-name="P24">Białko [g]</text:p>
                </table:table-cell>
                <table:table-cell table:style-name="Tabela81.B2" office:value-type="string">
                  <text:p text:style-name="P24">123 g</text:p>
                </table:table-cell>
              </table:table-row>
              <table:table-row>
                <table:table-cell table:style-name="Tabela81.A2" office:value-type="string">
                  <text:p text:style-name="P24">Tłuszcz [g]</text:p>
                </table:table-cell>
                <table:table-cell table:style-name="Tabela81.B2" office:value-type="string">
                  <text:p text:style-name="P24">74 g</text:p>
                </table:table-cell>
              </table:table-row>
              <table:table-row>
                <table:table-cell table:style-name="Tabela81.A2" office:value-type="string">
                  <text:p text:style-name="P24">W tym tłuszcze nasycone [g]</text:p>
                </table:table-cell>
                <table:table-cell table:style-name="Tabela81.B2" office:value-type="string">
                  <text:p text:style-name="P24">19,9 g</text:p>
                </table:table-cell>
              </table:table-row>
              <table:table-row>
                <table:table-cell table:style-name="Tabela81.A2" office:value-type="string">
                  <text:p text:style-name="P24">Węglowodany [g]</text:p>
                </table:table-cell>
                <table:table-cell table:style-name="Tabela81.B2" office:value-type="string">
                  <text:p text:style-name="P24">249 g</text:p>
                </table:table-cell>
              </table:table-row>
              <table:table-row>
                <table:table-cell table:style-name="Tabela81.A2" office:value-type="string">
                  <text:p text:style-name="P24">W tym cukry [g]</text:p>
                </table:table-cell>
                <table:table-cell table:style-name="Tabela81.B2" office:value-type="string">
                  <text:p text:style-name="P24">82,2 g</text:p>
                </table:table-cell>
              </table:table-row>
              <table:table-row>
                <table:table-cell table:style-name="Tabela81.A2" office:value-type="string">
                  <text:p text:style-name="P24">Błonnik pokarmowy [g]</text:p>
                </table:table-cell>
                <table:table-cell table:style-name="Tabela81.B2" office:value-type="string">
                  <text:p text:style-name="P24">35,8 g</text:p>
                </table:table-cell>
              </table:table-row>
              <table:table-row>
                <table:table-cell table:style-name="Tabela81.A2" office:value-type="string">
                  <text:p text:style-name="P24">Sód [mg]</text:p>
                </table:table-cell>
                <table:table-cell table:style-name="Tabela81.B2" office:value-type="string">
                  <text:p text:style-name="P24">3082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</text:span></text:p>
      <text:p text:style-name="P14">JADŁOSPIS MOŻE ULEC ZMIANIE. PRZEPRASZAMY.</text:p>
      <text:p text:style-name="P14"/>
      <text:p text:style-name="P1"><text:soft-page-break/>JADŁOSPIS TYDZIEŃ 4 – NIEDZIELA (26.07, 23.08, 20.09, 18.10, 15.11, 13.12)</text:p>
      <table:table table:name="Tabela82" table:style-name="Tabela82">
        <table:table-column table:style-name="Tabela82.A"/>
        <table:table-column table:style-name="Tabela82.B"/>
        <table:table-row>
          <table:table-cell table:style-name="Tabela82.A1" office:value-type="string">
            <text:p text:style-name="P17"><text:span text:style-name="T28"><text:s/></text:span><text:span text:style-name="T29"><text:s/></text:span><text:span text:style-name="T32">DIETA ŁATWOSTRAWNA -MODYFIKACJA (D02/M)</text:span><text:span text:style-name="T21"> </text:span></text:p>
            <text:p text:style-name="P13"/>
            <text:p text:style-name="P13"><text:span text:style-name="T25">Śniadanie:</text:span> pieczywo pszenno-żytnie 90g (1), masło tł.82% 10g (7), wędlina wieprzowa 50g (1, 9), ser żółty 40g (7), mix sałat z dresingiem ziołowym 150g (1, 10), <text:s/>herbata czarna b/c 220 ml</text:p>
            <text:p text:style-name="P13"/>
            <text:p text:style-name="P13"><text:span text:style-name="T25">Obiad: </text:span>zupa pomidorowa z makaronem<text:span text:style-name="T25"> </text:span>350ml (1, 7, 9), <text:s/>gotowana kasza bulgur 200g (1), pieczone schab w sosie własnym 150g (9), <text:s/>gotowany brokuł <text:s/>200g, kompot owocowy b/c 220 ml</text:p>
            <text:p text:style-name="P20"/>
            <text:p text:style-name="P20"><text:span text:style-name="T1">Kolacja: </text:span><text:span text:style-name="T11">pieczywo pszenno-żytnie 60g (1), pieczona frittata z cukinią 350g (3) <text:s/></text:span><text:span text:style-name="T12">herbata b/c 220ml</text:span></text:p>
            <text:p text:style-name="P21"/>
            <text:p text:style-name="P11">Posiłek dodatkowy: <text:span text:style-name="T23">Kefir 400 g (7)</text:span></text:p>
            <text:p text:style-name="P26"/>
          </table:table-cell>
          <table:table-cell table:style-name="Tabela82.B1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83" table:style-name="Tabela83">
              <table:table-column table:style-name="Tabela83.A"/>
              <table:table-column table:style-name="Tabela83.B"/>
              <table:table-row>
                <table:table-cell table:style-name="Tabela83.A1" office:value-type="string">
                  <text:p text:style-name="P24">Wartość energetyczna [kcal]</text:p>
                </table:table-cell>
                <table:table-cell table:style-name="Tabela83.B1" office:value-type="string">
                  <text:p text:style-name="P24">2241 kcal</text:p>
                </table:table-cell>
              </table:table-row>
              <table:table-row>
                <table:table-cell table:style-name="Tabela83.A2" office:value-type="string">
                  <text:p text:style-name="P24">Białko [g]</text:p>
                </table:table-cell>
                <table:table-cell table:style-name="Tabela83.B2" office:value-type="string">
                  <text:p text:style-name="P24">135 g</text:p>
                </table:table-cell>
              </table:table-row>
              <table:table-row>
                <table:table-cell table:style-name="Tabela83.A2" office:value-type="string">
                  <text:p text:style-name="P24">Tłuszcz [g]</text:p>
                </table:table-cell>
                <table:table-cell table:style-name="Tabela83.B2" office:value-type="string">
                  <text:p text:style-name="P24">77 g</text:p>
                </table:table-cell>
              </table:table-row>
              <table:table-row>
                <table:table-cell table:style-name="Tabela83.A2" office:value-type="string">
                  <text:p text:style-name="P24">W tym tłuszcze nasycone [g]</text:p>
                </table:table-cell>
                <table:table-cell table:style-name="Tabela83.B2" office:value-type="string">
                  <text:p text:style-name="P24">29,8 g</text:p>
                </table:table-cell>
              </table:table-row>
              <table:table-row>
                <table:table-cell table:style-name="Tabela83.A2" office:value-type="string">
                  <text:p text:style-name="P24">Węglowodany [g]</text:p>
                </table:table-cell>
                <table:table-cell table:style-name="Tabela83.B2" office:value-type="string">
                  <text:p text:style-name="P24">267 g</text:p>
                </table:table-cell>
              </table:table-row>
              <table:table-row>
                <table:table-cell table:style-name="Tabela83.A2" office:value-type="string">
                  <text:p text:style-name="P24">W tym cukry [g]</text:p>
                </table:table-cell>
                <table:table-cell table:style-name="Tabela83.B2" office:value-type="string">
                  <text:p text:style-name="P24">65 g</text:p>
                </table:table-cell>
              </table:table-row>
              <table:table-row>
                <table:table-cell table:style-name="Tabela83.A2" office:value-type="string">
                  <text:p text:style-name="P24">Błonnik pokarmowy [g]</text:p>
                </table:table-cell>
                <table:table-cell table:style-name="Tabela83.B2" office:value-type="string">
                  <text:p text:style-name="P24">41,9 g</text:p>
                </table:table-cell>
              </table:table-row>
              <table:table-row>
                <table:table-cell table:style-name="Tabela83.A2" office:value-type="string">
                  <text:p text:style-name="P24">Sód [mg]</text:p>
                </table:table-cell>
                <table:table-cell table:style-name="Tabela83.B2" office:value-type="string">
                  <text:p text:style-name="P24">3466 mg</text:p>
                </table:table-cell>
              </table:table-row>
            </table:table>
            <text:p text:style-name="Table_20_Contents"/>
          </table:table-cell>
        </table:table-row>
        <table:table-row table:style-name="Tabela82.2">
          <table:table-cell table:style-name="Tabela82.A2" office:value-type="string">
            <text:p text:style-name="P17"><text:span text:style-name="T28"><text:s/></text:span><text:span text:style-name="T29">DIETA Z OGRANICZENIEM ŁATWO PRZYSWAJALNYCH</text:span></text:p>
            <text:p text:style-name="P10">WĘGLOWODANÓW[D03]</text:p>
            <text:p text:style-name="P10"/>
            <text:p text:style-name="P11">Śniadanie: <text:span text:style-name="T23">zupa mleczna z makaronem 300g (1, 7),</text:span> <text:span text:style-name="T23">pieczywo pszenno-żytnie 35g (1), chleb graham 30g (1), <text:s/>chleb razowy 35g (1), masło tł.82% 10g (7), wędlina wieprzowa 50g (1, 9), ser żółty 40g (7), mix sałat z dresingiem ziołowym 150g (1, 10), <text:s/>herbata czarna b/c 220 ml</text:span></text:p>
            <text:p text:style-name="P13"/>
            <text:p text:style-name="P11">II śniadanie :<text:span text:style-name="T23"> melon 300g</text:span></text:p>
            <text:p text:style-name="P13"/>
            <text:p text:style-name="P13"><text:span text:style-name="T25">Obiad: </text:span>zupa pomidorowa z makaronem<text:span text:style-name="T25"> </text:span>350ml (1, 7, 9), <text:s/>gotowana kasza bulgur 200g (1), pieczone schab w sosie własnym 150g (9), <text:s/>gotowany brokuł <text:s/>200g, kompot owocowy b/c 220 ml</text:p>
            <text:p text:style-name="P22"/>
            <text:p text:style-name="P11">Kolacja: <text:span text:style-name="T23">pieczywo pszenno-żytnie 35g(1), chleb graham 30g (1), <text:s/>pieczona frittata z warzywami (cukinia, kukurydza, papryka) 350g (3) <text:s/></text:span><text:span text:style-name="T24">herbata b/c 220ml</text:span></text:p>
            <text:p text:style-name="P12"/>
            <text:p text:style-name="P11">Posiłek dodatkowy: <text:span text:style-name="T23">Kefir 400 g (7)</text:span></text:p>
          </table:table-cell>
          <table:table-cell table:style-name="Tabela82.B2" office:value-type="string">
            <text:p text:style-name="Default"/>
            <text:p text:style-name="P18"><text:span text:style-name="T7"><text:s/></text:span><text:span text:style-name="T8">Wartość odżywcza</text:span></text:p>
            <text:p text:style-name="P16"/>
            <table:table table:name="Tabela84" table:style-name="Tabela84">
              <table:table-column table:style-name="Tabela84.A"/>
              <table:table-column table:style-name="Tabela84.B"/>
              <table:table-row>
                <table:table-cell table:style-name="Tabela84.A1" office:value-type="string">
                  <text:p text:style-name="P24">Wartość energetyczna [kcal]</text:p>
                </table:table-cell>
                <table:table-cell table:style-name="Tabela84.B1" office:value-type="string">
                  <text:p text:style-name="P24">2349 kcal</text:p>
                </table:table-cell>
              </table:table-row>
              <table:table-row>
                <table:table-cell table:style-name="Tabela84.A2" office:value-type="string">
                  <text:p text:style-name="P24">Białko [g]</text:p>
                </table:table-cell>
                <table:table-cell table:style-name="Tabela84.B2" office:value-type="string">
                  <text:p text:style-name="P24">139 g</text:p>
                </table:table-cell>
              </table:table-row>
              <table:table-row>
                <table:table-cell table:style-name="Tabela84.A2" office:value-type="string">
                  <text:p text:style-name="P24">Tłuszcz [g]</text:p>
                </table:table-cell>
                <table:table-cell table:style-name="Tabela84.B2" office:value-type="string">
                  <text:p text:style-name="P24">78 g</text:p>
                </table:table-cell>
              </table:table-row>
              <table:table-row>
                <table:table-cell table:style-name="Tabela84.A2" office:value-type="string">
                  <text:p text:style-name="P24">W tym tłuszcze nasycone [g]</text:p>
                </table:table-cell>
                <table:table-cell table:style-name="Tabela84.B2" office:value-type="string">
                  <text:p text:style-name="P24">29,9 g</text:p>
                </table:table-cell>
              </table:table-row>
              <table:table-row>
                <table:table-cell table:style-name="Tabela84.A2" office:value-type="string">
                  <text:p text:style-name="P24">Węglowodany [g]</text:p>
                </table:table-cell>
                <table:table-cell table:style-name="Tabela84.B2" office:value-type="string">
                  <text:p text:style-name="P24">291 g</text:p>
                </table:table-cell>
              </table:table-row>
              <table:table-row>
                <table:table-cell table:style-name="Tabela84.A2" office:value-type="string">
                  <text:p text:style-name="P24">W tym cukry [g]</text:p>
                </table:table-cell>
                <table:table-cell table:style-name="Tabela84.B2" office:value-type="string">
                  <text:p text:style-name="P24">87,8 g</text:p>
                </table:table-cell>
              </table:table-row>
              <table:table-row>
                <table:table-cell table:style-name="Tabela84.A2" office:value-type="string">
                  <text:p text:style-name="P24">Błonnik pokarmowy [g]</text:p>
                </table:table-cell>
                <table:table-cell table:style-name="Tabela84.B2" office:value-type="string">
                  <text:p text:style-name="P24">47,1 g</text:p>
                </table:table-cell>
              </table:table-row>
              <table:table-row>
                <table:table-cell table:style-name="Tabela84.A2" office:value-type="string">
                  <text:p text:style-name="P24">Sód [mg]</text:p>
                </table:table-cell>
                <table:table-cell table:style-name="Tabela84.B2" office:value-type="string">
                  <text:p text:style-name="P24">3571 mg</text:p>
                </table:table-cell>
              </table:table-row>
            </table:table>
            <text:p text:style-name="Table_20_Contents"/>
          </table:table-cell>
        </table:table-row>
      </table:table>
      <text:p text:style-name="P9"><text:span text:style-name="T3">LEGENDA: NAZWA NUMERACJI ALERGENÓW <text:s text:c="4"/><text:tab/></text:span><text:span text:style-name="T2"><text:tab/><text:tab/><text:tab/><text:tab/><text:tab/><text:tab/></text:span><text:span text:style-name="T30">Jadłospis opracowany przez dietetyka: Katarzyna Popielawska</text:span></text:p>
      <text:p text:style-name="P14">JADŁOSPIS MOŻE ULEC ZMIANIE. PRZEPRASZAMY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ptos" svg:font-family="Aptos, 'Aptos EmbeddedFont', 'Aptos MSFontService', Calibri, Helvetica, sans-serif"/>
    <style:font-face style:name="Liberation Serif" svg:font-family="'Liberation Serif', 'Liberation Serif'" style:font-family-generic="roman"/>
    <style:font-face style:name="Times New Roman1" svg:font-family="'Times New Roman', 'Times New Roman PS'" style:font-family-generic="roman"/>
    <style:font-face style:name="Times New Roman2" svg:font-family="'Times New Roman', 'Times New Roman PSMT'" style:font-family-generic="roma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" style:family="paragraph" style:parent-style-name="Standard">
      <style:paragraph-properties fo:text-align="start" style:justify-single-word="false" style:text-autospace="none"/>
      <style:text-properties fo:color="#000000" style:font-name="Times New Roman1" fo:font-size="12pt" style:font-name-asian="Times New Roman1" style:font-size-asian="12pt" style:font-name-complex="Times New Roman1" style:font-size-complex="12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Kasia Popielawska</meta:initial-creator>
    <meta:creation-date>2026-07-13T20:09:22.82</meta:creation-date>
    <dc:date>2026-08-22T08:51:28.46</dc:date>
    <dc:creator>Kasia Popielawska</dc:creator>
    <meta:editing-duration>P1DT49M41S</meta:editing-duration>
    <meta:editing-cycles>72</meta:editing-cycles>
    <meta:generator>OpenOffice/4.1.15$Win32 OpenOffice.org_project/4115m2$Build-9813</meta:generator>
    <meta:document-statistic meta:table-count="84" meta:image-count="0" meta:object-count="0" meta:page-count="28" meta:paragraph-count="1388" meta:word-count="8991" meta:character-count="55385"/>
  </office:meta>
</office:document-meta>
</file>