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ptos" svg:font-family="Aptos, 'Aptos EmbeddedFont', 'Aptos MSFontService', Calibri, Helvetica, sans-serif"/>
    <style:font-face style:name="Liberation Serif" svg:font-family="'Liberation Serif', 'Liberation Serif'" style:font-family-generic="roman"/>
    <style:font-face style:name="Times New Roman1" svg:font-family="'Times New Roman', 'Times New Roman PS'" style:font-family-generic="roman"/>
    <style:font-face style:name="Times New Roman2" svg:font-family="'Times New Roman', 'Times New Roman PSMT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25.7cm" table:align="margins"/>
    </style:style>
    <style:style style:name="Tabela1.A" style:family="table-column">
      <style:table-column-properties style:column-width="15.875cm" style:rel-column-width="40481*"/>
    </style:style>
    <style:style style:name="Tabela1.B" style:family="table-column">
      <style:table-column-properties style:column-width="9.825cm" style:rel-column-width="25054*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B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" style:family="table">
      <style:table-properties style:width="9.633cm" table:align="margins"/>
    </style:style>
    <style:style style:name="Tabela2.A" style:family="table-column">
      <style:table-column-properties style:column-width="5.77cm" style:rel-column-width="39248*"/>
    </style:style>
    <style:style style:name="Tabela2.B" style:family="table-column">
      <style:table-column-properties style:column-width="3.863cm" style:rel-column-width="26287*"/>
    </style:style>
    <style:style style:name="Tabe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.B1" style:family="table-cell">
      <style:table-cell-properties fo:padding="0.097cm" fo:border="0.002cm solid #000000"/>
    </style:style>
    <style:style style:name="Tabela2.A2" style:family="table-cell">
      <style:table-cell-properties fo:padding="0.097cm" fo:border-left="0.002cm solid #000000" fo:border-right="none" fo:border-top="none" fo:border-bottom="0.002cm solid #000000"/>
    </style:style>
    <style:style style:name="Tabela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" style:family="table">
      <style:table-properties style:width="9.633cm" table:align="margins"/>
    </style:style>
    <style:style style:name="Tabela3.A" style:family="table-column">
      <style:table-column-properties style:column-width="5.77cm" style:rel-column-width="39248*"/>
    </style:style>
    <style:style style:name="Tabela3.B" style:family="table-column">
      <style:table-column-properties style:column-width="3.863cm" style:rel-column-width="26287*"/>
    </style:style>
    <style:style style:name="Tabela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.B1" style:family="table-cell">
      <style:table-cell-properties fo:padding="0.097cm" fo:border="0.002cm solid #000000"/>
    </style:style>
    <style:style style:name="Tabela3.A2" style:family="table-cell">
      <style:table-cell-properties fo:padding="0.097cm" fo:border-left="0.002cm solid #000000" fo:border-right="none" fo:border-top="none" fo:border-bottom="0.002cm solid #000000"/>
    </style:style>
    <style:style style:name="Tabela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" style:family="table">
      <style:table-properties style:width="25.7cm" table:align="margins"/>
    </style:style>
    <style:style style:name="Tabela4.A" style:family="table-column">
      <style:table-column-properties style:column-width="15.875cm" style:rel-column-width="40481*"/>
    </style:style>
    <style:style style:name="Tabela4.B" style:family="table-column">
      <style:table-column-properties style:column-width="9.825cm" style:rel-column-width="25054*"/>
    </style:style>
    <style:style style:name="Tabela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.B1" style:family="table-cell">
      <style:table-cell-properties fo:padding="0.097cm" fo:border="0.002cm solid #000000"/>
    </style:style>
    <style:style style:name="Tabela4.A2" style:family="table-cell">
      <style:table-cell-properties fo:padding="0.097cm" fo:border-left="0.002cm solid #000000" fo:border-right="none" fo:border-top="none" fo:border-bottom="0.002cm solid #000000"/>
    </style:style>
    <style:style style:name="Tabela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" style:family="table">
      <style:table-properties style:width="9.633cm" table:align="margins"/>
    </style:style>
    <style:style style:name="Tabela5.A" style:family="table-column">
      <style:table-column-properties style:column-width="5.77cm" style:rel-column-width="39248*"/>
    </style:style>
    <style:style style:name="Tabela5.B" style:family="table-column">
      <style:table-column-properties style:column-width="3.863cm" style:rel-column-width="26287*"/>
    </style:style>
    <style:style style:name="Tabela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.B1" style:family="table-cell">
      <style:table-cell-properties fo:padding="0.097cm" fo:border="0.002cm solid #000000"/>
    </style:style>
    <style:style style:name="Tabela5.A2" style:family="table-cell">
      <style:table-cell-properties fo:padding="0.097cm" fo:border-left="0.002cm solid #000000" fo:border-right="none" fo:border-top="none" fo:border-bottom="0.002cm solid #000000"/>
    </style:style>
    <style:style style:name="Tabela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" style:family="table">
      <style:table-properties style:width="9.633cm" table:align="margins"/>
    </style:style>
    <style:style style:name="Tabela6.A" style:family="table-column">
      <style:table-column-properties style:column-width="5.77cm" style:rel-column-width="39248*"/>
    </style:style>
    <style:style style:name="Tabela6.B" style:family="table-column">
      <style:table-column-properties style:column-width="3.863cm" style:rel-column-width="26287*"/>
    </style:style>
    <style:style style:name="Tabela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.B1" style:family="table-cell">
      <style:table-cell-properties fo:padding="0.097cm" fo:border="0.002cm solid #000000"/>
    </style:style>
    <style:style style:name="Tabela6.A2" style:family="table-cell">
      <style:table-cell-properties fo:padding="0.097cm" fo:border-left="0.002cm solid #000000" fo:border-right="none" fo:border-top="none" fo:border-bottom="0.002cm solid #000000"/>
    </style:style>
    <style:style style:name="Tabela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" style:family="table">
      <style:table-properties style:width="25.7cm" table:align="margins"/>
    </style:style>
    <style:style style:name="Tabela7.A" style:family="table-column">
      <style:table-column-properties style:column-width="15.875cm" style:rel-column-width="40481*"/>
    </style:style>
    <style:style style:name="Tabela7.B" style:family="table-column">
      <style:table-column-properties style:column-width="9.825cm" style:rel-column-width="25054*"/>
    </style:style>
    <style:style style:name="Tabela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.B1" style:family="table-cell">
      <style:table-cell-properties fo:padding="0.097cm" fo:border="0.002cm solid #000000"/>
    </style:style>
    <style:style style:name="Tabela7.A2" style:family="table-cell">
      <style:table-cell-properties fo:padding="0.097cm" fo:border-left="0.002cm solid #000000" fo:border-right="none" fo:border-top="none" fo:border-bottom="0.002cm solid #000000"/>
    </style:style>
    <style:style style:name="Tabela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" style:family="table">
      <style:table-properties style:width="9.633cm" table:align="margins"/>
    </style:style>
    <style:style style:name="Tabela8.A" style:family="table-column">
      <style:table-column-properties style:column-width="5.77cm" style:rel-column-width="39248*"/>
    </style:style>
    <style:style style:name="Tabela8.B" style:family="table-column">
      <style:table-column-properties style:column-width="3.863cm" style:rel-column-width="26287*"/>
    </style:style>
    <style:style style:name="Tabela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.B1" style:family="table-cell">
      <style:table-cell-properties fo:padding="0.097cm" fo:border="0.002cm solid #000000"/>
    </style:style>
    <style:style style:name="Tabela8.A2" style:family="table-cell">
      <style:table-cell-properties fo:padding="0.097cm" fo:border-left="0.002cm solid #000000" fo:border-right="none" fo:border-top="none" fo:border-bottom="0.002cm solid #000000"/>
    </style:style>
    <style:style style:name="Tabela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9" style:family="table">
      <style:table-properties style:width="9.633cm" table:align="margins"/>
    </style:style>
    <style:style style:name="Tabela9.A" style:family="table-column">
      <style:table-column-properties style:column-width="5.77cm" style:rel-column-width="39248*"/>
    </style:style>
    <style:style style:name="Tabela9.B" style:family="table-column">
      <style:table-column-properties style:column-width="3.863cm" style:rel-column-width="26287*"/>
    </style:style>
    <style:style style:name="Tabela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9.B1" style:family="table-cell">
      <style:table-cell-properties fo:padding="0.097cm" fo:border="0.002cm solid #000000"/>
    </style:style>
    <style:style style:name="Tabela9.A2" style:family="table-cell">
      <style:table-cell-properties fo:padding="0.097cm" fo:border-left="0.002cm solid #000000" fo:border-right="none" fo:border-top="none" fo:border-bottom="0.002cm solid #000000"/>
    </style:style>
    <style:style style:name="Tabela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0" style:family="table">
      <style:table-properties style:width="25.7cm" table:align="margins"/>
    </style:style>
    <style:style style:name="Tabela10.A" style:family="table-column">
      <style:table-column-properties style:column-width="15.875cm" style:rel-column-width="40481*"/>
    </style:style>
    <style:style style:name="Tabela10.B" style:family="table-column">
      <style:table-column-properties style:column-width="9.825cm" style:rel-column-width="25054*"/>
    </style:style>
    <style:style style:name="Tabela1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0.B1" style:family="table-cell">
      <style:table-cell-properties fo:padding="0.097cm" fo:border="0.002cm solid #000000"/>
    </style:style>
    <style:style style:name="Tabela10.A2" style:family="table-cell">
      <style:table-cell-properties fo:padding="0.097cm" fo:border-left="0.002cm solid #000000" fo:border-right="none" fo:border-top="none" fo:border-bottom="0.002cm solid #000000"/>
    </style:style>
    <style:style style:name="Tabela1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1" style:family="table">
      <style:table-properties style:width="9.633cm" table:align="margins"/>
    </style:style>
    <style:style style:name="Tabela11.A" style:family="table-column">
      <style:table-column-properties style:column-width="5.77cm" style:rel-column-width="39248*"/>
    </style:style>
    <style:style style:name="Tabela11.B" style:family="table-column">
      <style:table-column-properties style:column-width="3.863cm" style:rel-column-width="26287*"/>
    </style:style>
    <style:style style:name="Tabela1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1.B1" style:family="table-cell">
      <style:table-cell-properties fo:padding="0.097cm" fo:border="0.002cm solid #000000"/>
    </style:style>
    <style:style style:name="Tabela11.A2" style:family="table-cell">
      <style:table-cell-properties fo:padding="0.097cm" fo:border-left="0.002cm solid #000000" fo:border-right="none" fo:border-top="none" fo:border-bottom="0.002cm solid #000000"/>
    </style:style>
    <style:style style:name="Tabela1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2" style:family="table">
      <style:table-properties style:width="9.633cm" table:align="margins"/>
    </style:style>
    <style:style style:name="Tabela12.A" style:family="table-column">
      <style:table-column-properties style:column-width="5.77cm" style:rel-column-width="39248*"/>
    </style:style>
    <style:style style:name="Tabela12.B" style:family="table-column">
      <style:table-column-properties style:column-width="3.863cm" style:rel-column-width="26287*"/>
    </style:style>
    <style:style style:name="Tabela1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2.B1" style:family="table-cell">
      <style:table-cell-properties fo:padding="0.097cm" fo:border="0.002cm solid #000000"/>
    </style:style>
    <style:style style:name="Tabela12.A2" style:family="table-cell">
      <style:table-cell-properties fo:padding="0.097cm" fo:border-left="0.002cm solid #000000" fo:border-right="none" fo:border-top="none" fo:border-bottom="0.002cm solid #000000"/>
    </style:style>
    <style:style style:name="Tabela1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3" style:family="table">
      <style:table-properties style:width="25.7cm" table:align="margins"/>
    </style:style>
    <style:style style:name="Tabela13.A" style:family="table-column">
      <style:table-column-properties style:column-width="15.875cm" style:rel-column-width="40481*"/>
    </style:style>
    <style:style style:name="Tabela13.B" style:family="table-column">
      <style:table-column-properties style:column-width="9.825cm" style:rel-column-width="25054*"/>
    </style:style>
    <style:style style:name="Tabela1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3.B1" style:family="table-cell">
      <style:table-cell-properties fo:padding="0.097cm" fo:border="0.002cm solid #000000"/>
    </style:style>
    <style:style style:name="Tabela13.A2" style:family="table-cell">
      <style:table-cell-properties fo:padding="0.097cm" fo:border-left="0.002cm solid #000000" fo:border-right="none" fo:border-top="none" fo:border-bottom="0.002cm solid #000000"/>
    </style:style>
    <style:style style:name="Tabela1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4" style:family="table">
      <style:table-properties style:width="9.633cm" table:align="margins"/>
    </style:style>
    <style:style style:name="Tabela14.A" style:family="table-column">
      <style:table-column-properties style:column-width="5.77cm" style:rel-column-width="39248*"/>
    </style:style>
    <style:style style:name="Tabela14.B" style:family="table-column">
      <style:table-column-properties style:column-width="3.863cm" style:rel-column-width="26287*"/>
    </style:style>
    <style:style style:name="Tabela1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4.B1" style:family="table-cell">
      <style:table-cell-properties fo:padding="0.097cm" fo:border="0.002cm solid #000000"/>
    </style:style>
    <style:style style:name="Tabela14.A2" style:family="table-cell">
      <style:table-cell-properties fo:padding="0.097cm" fo:border-left="0.002cm solid #000000" fo:border-right="none" fo:border-top="none" fo:border-bottom="0.002cm solid #000000"/>
    </style:style>
    <style:style style:name="Tabela1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5" style:family="table">
      <style:table-properties style:width="9.633cm" table:align="margins"/>
    </style:style>
    <style:style style:name="Tabela15.A" style:family="table-column">
      <style:table-column-properties style:column-width="5.77cm" style:rel-column-width="39248*"/>
    </style:style>
    <style:style style:name="Tabela15.B" style:family="table-column">
      <style:table-column-properties style:column-width="3.863cm" style:rel-column-width="26287*"/>
    </style:style>
    <style:style style:name="Tabela1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5.B1" style:family="table-cell">
      <style:table-cell-properties fo:padding="0.097cm" fo:border="0.002cm solid #000000"/>
    </style:style>
    <style:style style:name="Tabela15.A2" style:family="table-cell">
      <style:table-cell-properties fo:padding="0.097cm" fo:border-left="0.002cm solid #000000" fo:border-right="none" fo:border-top="none" fo:border-bottom="0.002cm solid #000000"/>
    </style:style>
    <style:style style:name="Tabela1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6" style:family="table">
      <style:table-properties style:width="25.7cm" table:align="margins"/>
    </style:style>
    <style:style style:name="Tabela16.A" style:family="table-column">
      <style:table-column-properties style:column-width="15.875cm" style:rel-column-width="40481*"/>
    </style:style>
    <style:style style:name="Tabela16.B" style:family="table-column">
      <style:table-column-properties style:column-width="9.825cm" style:rel-column-width="25054*"/>
    </style:style>
    <style:style style:name="Tabela1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6.B1" style:family="table-cell">
      <style:table-cell-properties fo:padding="0.097cm" fo:border="0.002cm solid #000000"/>
    </style:style>
    <style:style style:name="Tabela16.2" style:family="table-row">
      <style:table-row-properties style:min-row-height="7.738cm"/>
    </style:style>
    <style:style style:name="Tabela16.A2" style:family="table-cell">
      <style:table-cell-properties fo:padding="0.097cm" fo:border-left="0.002cm solid #000000" fo:border-right="none" fo:border-top="none" fo:border-bottom="0.002cm solid #000000"/>
    </style:style>
    <style:style style:name="Tabela1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7" style:family="table">
      <style:table-properties style:width="9.633cm" table:align="margins"/>
    </style:style>
    <style:style style:name="Tabela17.A" style:family="table-column">
      <style:table-column-properties style:column-width="5.77cm" style:rel-column-width="39248*"/>
    </style:style>
    <style:style style:name="Tabela17.B" style:family="table-column">
      <style:table-column-properties style:column-width="3.863cm" style:rel-column-width="26287*"/>
    </style:style>
    <style:style style:name="Tabela1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7.B1" style:family="table-cell">
      <style:table-cell-properties fo:padding="0.097cm" fo:border="0.002cm solid #000000"/>
    </style:style>
    <style:style style:name="Tabela17.A2" style:family="table-cell">
      <style:table-cell-properties fo:padding="0.097cm" fo:border-left="0.002cm solid #000000" fo:border-right="none" fo:border-top="none" fo:border-bottom="0.002cm solid #000000"/>
    </style:style>
    <style:style style:name="Tabela1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8" style:family="table">
      <style:table-properties style:width="9.633cm" table:align="margins"/>
    </style:style>
    <style:style style:name="Tabela18.A" style:family="table-column">
      <style:table-column-properties style:column-width="5.77cm" style:rel-column-width="39248*"/>
    </style:style>
    <style:style style:name="Tabela18.B" style:family="table-column">
      <style:table-column-properties style:column-width="3.863cm" style:rel-column-width="26287*"/>
    </style:style>
    <style:style style:name="Tabela1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8.B1" style:family="table-cell">
      <style:table-cell-properties fo:padding="0.097cm" fo:border="0.002cm solid #000000"/>
    </style:style>
    <style:style style:name="Tabela18.A2" style:family="table-cell">
      <style:table-cell-properties fo:padding="0.097cm" fo:border-left="0.002cm solid #000000" fo:border-right="none" fo:border-top="none" fo:border-bottom="0.002cm solid #000000"/>
    </style:style>
    <style:style style:name="Tabela1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9" style:family="table">
      <style:table-properties style:width="25.7cm" table:align="margins"/>
    </style:style>
    <style:style style:name="Tabela19.A" style:family="table-column">
      <style:table-column-properties style:column-width="15.875cm" style:rel-column-width="40481*"/>
    </style:style>
    <style:style style:name="Tabela19.B" style:family="table-column">
      <style:table-column-properties style:column-width="9.825cm" style:rel-column-width="25054*"/>
    </style:style>
    <style:style style:name="Tabela1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9.B1" style:family="table-cell">
      <style:table-cell-properties fo:padding="0.097cm" fo:border="0.002cm solid #000000"/>
    </style:style>
    <style:style style:name="Tabela19.2" style:family="table-row">
      <style:table-row-properties style:min-row-height="7.738cm"/>
    </style:style>
    <style:style style:name="Tabela19.A2" style:family="table-cell">
      <style:table-cell-properties fo:padding="0.097cm" fo:border-left="0.002cm solid #000000" fo:border-right="none" fo:border-top="none" fo:border-bottom="0.002cm solid #000000"/>
    </style:style>
    <style:style style:name="Tabela1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0" style:family="table">
      <style:table-properties style:width="9.633cm" table:align="margins"/>
    </style:style>
    <style:style style:name="Tabela20.A" style:family="table-column">
      <style:table-column-properties style:column-width="5.77cm" style:rel-column-width="39248*"/>
    </style:style>
    <style:style style:name="Tabela20.B" style:family="table-column">
      <style:table-column-properties style:column-width="3.863cm" style:rel-column-width="26287*"/>
    </style:style>
    <style:style style:name="Tabela2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0.B1" style:family="table-cell">
      <style:table-cell-properties fo:padding="0.097cm" fo:border="0.002cm solid #000000"/>
    </style:style>
    <style:style style:name="Tabela20.A2" style:family="table-cell">
      <style:table-cell-properties fo:padding="0.097cm" fo:border-left="0.002cm solid #000000" fo:border-right="none" fo:border-top="none" fo:border-bottom="0.002cm solid #000000"/>
    </style:style>
    <style:style style:name="Tabela2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1" style:family="table">
      <style:table-properties style:width="9.633cm" table:align="margins"/>
    </style:style>
    <style:style style:name="Tabela21.A" style:family="table-column">
      <style:table-column-properties style:column-width="5.77cm" style:rel-column-width="39248*"/>
    </style:style>
    <style:style style:name="Tabela21.B" style:family="table-column">
      <style:table-column-properties style:column-width="3.863cm" style:rel-column-width="26287*"/>
    </style:style>
    <style:style style:name="Tabela2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1.B1" style:family="table-cell">
      <style:table-cell-properties fo:padding="0.097cm" fo:border="0.002cm solid #000000"/>
    </style:style>
    <style:style style:name="Tabela21.A2" style:family="table-cell">
      <style:table-cell-properties fo:padding="0.097cm" fo:border-left="0.002cm solid #000000" fo:border-right="none" fo:border-top="none" fo:border-bottom="0.002cm solid #000000"/>
    </style:style>
    <style:style style:name="Tabela2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3" style:family="paragraph" style:parent-style-name="Default">
      <style:paragraph-properties fo:text-align="center" style:justify-single-word="false" style:text-autospace="none"/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4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5" style:family="paragraph" style:parent-style-name="Default">
      <style:paragraph-properties fo:text-align="center" style:justify-single-word="false" style:text-autospace="none"/>
      <style:text-properties fo:color="#101010" fo:font-weight="bold" style:font-name-asian="Times New Roman1" style:font-weight-asian="bold" style:font-name-complex="Times New Roman1" style:font-weight-complex="bold"/>
    </style:style>
    <style:style style:name="P6" style:family="paragraph" style:parent-style-name="Default">
      <style:paragraph-properties fo:text-align="center" style:justify-single-word="false" style:text-autospace="none"/>
      <style:text-properties fo:color="#101010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7" style:family="paragraph" style:parent-style-name="Default">
      <style:paragraph-properties style:text-autospace="none"/>
    </style:style>
    <style:style style:name="P8" style:family="paragraph" style:parent-style-name="Default">
      <style:paragraph-properties fo:text-align="center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9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10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11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12" style:family="paragraph" style:parent-style-name="Default">
      <style:paragraph-properties style:text-autospace="none"/>
      <style:text-properties fo:color="#000000" style:text-line-through-style="none" style:font-name="Liberation Serif" fo:font-size="9pt" style:text-underline-style="none" fo:font-weight="bold" style:font-name-asian="Liberation Serif" style:font-size-asian="9pt" style:font-weight-asian="bold" style:font-name-complex="Liberation Serif" style:font-size-complex="9pt" style:font-weight-complex="bold"/>
    </style:style>
    <style:style style:name="P13" style:family="paragraph" style:parent-style-name="Default">
      <style:paragraph-properties fo:text-align="start" style:justify-single-word="false" style:text-autospace="none"/>
      <style:text-properties fo:color="#000000"/>
    </style:style>
    <style:style style:name="P14" style:family="paragraph" style:parent-style-name="Default">
      <style:paragraph-properties fo:text-align="center" style:justify-single-word="false" style:text-autospace="none"/>
      <style:text-properties fo:color="#000000" style:font-name="Liberation Serif" fo:font-size="10pt" fo:font-weight="bold" style:font-name-asian="Liberation Serif" style:font-size-asian="10pt" style:font-weight-asian="bold" style:font-name-complex="Liberation Serif" style:font-size-complex="10pt" style:font-weight-complex="bold"/>
    </style:style>
    <style:style style:name="P15" style:family="paragraph" style:parent-style-name="Default">
      <style:paragraph-properties fo:text-align="center" style:justify-single-word="false" style:text-autospace="none"/>
      <style:text-properties fo:color="#000000"/>
    </style:style>
    <style:style style:name="P16" style:family="paragraph" style:parent-style-name="Default">
      <style:paragraph-properties fo:text-align="center" style:justify-single-word="false" style:text-autospace="none"/>
    </style:style>
    <style:style style:name="P17" style:family="paragraph" style:parent-style-name="Default">
      <style:paragraph-properties fo:text-align="start" style:justify-single-word="false" style:text-autospace="none"/>
    </style:style>
    <style:style style:name="P18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19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20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21" style:family="paragraph" style:parent-style-name="Default">
      <style:paragraph-properties fo:text-align="center" style:justify-single-word="false" style:text-autospace="none"/>
      <style:text-properties fo:font-variant="normal" fo:text-transform="none" fo:color="#101010" style:font-name="Times New Roman" fo:font-size="11pt" fo:letter-spacing="normal" fo:font-style="normal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2" style:family="paragraph" style:parent-style-name="Default">
      <style:paragraph-properties fo:text-align="center" style:justify-single-word="false" style:text-autospace="none"/>
      <style:text-properties fo:font-variant="normal" fo:text-transform="none" fo:color="#101010" style:text-line-through-style="none" style:font-name="Times New Roman" fo:font-size="11pt" fo:letter-spacing="normal" fo:font-style="normal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3" style:family="paragraph" style:parent-style-name="Table_20_Contents">
      <style:text-properties fo:font-size="11pt" style:font-size-asian="11pt" style:font-size-complex="11pt"/>
    </style:style>
    <style:style style:name="P24" style:family="paragraph" style:parent-style-name="Table_20_Contents">
      <style:text-properties style:font-name="Times New Roman" fo:font-size="11pt" style:font-size-asian="11pt" style:font-size-complex="11pt"/>
    </style:style>
    <style:style style:name="P25" style:family="paragraph" style:parent-style-name="Table_20_Contents">
      <style:text-properties fo:color="#ff6600" style:font-name="Times New Roman" fo:font-size="11pt" style:font-size-asian="11pt" style:font-size-complex="11pt"/>
    </style:style>
    <style:style style:name="P26" style:family="paragraph" style:parent-style-name="Standard">
      <style:paragraph-properties fo:text-align="center" style:justify-single-word="false" style:text-autospace="none"/>
      <style:text-properties fo:color="#000000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7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T1" style:family="text">
      <style:text-properties fo:color="#000000"/>
    </style:style>
    <style:style style:name="T2" style:family="text">
      <style:text-properties fo:color="#000000" style:text-line-through-style="none" style:font-name="Times New Roman2" fo:font-size="8pt" style:text-underline-style="none" fo:font-weight="bold" style:font-name-asian="Times New Roman2" style:font-size-asian="8pt" style:font-weight-asian="bold" style:font-name-complex="Times New Roman2" style:font-size-complex="8pt" style:font-weight-complex="bold"/>
    </style:style>
    <style:style style:name="T3" style:family="text">
      <style:text-properties fo:color="#000000"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4" style:family="text">
      <style:text-properties fo:color="#000000" style:font-name="Liberation Serif" fo:font-size="12pt" style:font-name-asian="Liberation Serif" style:font-size-asian="12pt" style:font-name-complex="Liberation Serif" style:font-size-complex="12pt"/>
    </style:style>
    <style:style style:name="T5" style:family="text">
      <style:text-properties fo:color="#000000" style:font-name="Liberation Serif" fo:font-size="10pt" fo:font-weight="bold" style:font-name-asian="Liberation Serif" style:font-size-asian="10pt" style:font-weight-asian="bold" style:font-name-complex="Liberation Serif" style:font-size-complex="10pt" style:font-weight-complex="bold"/>
    </style:style>
    <style:style style:name="T6" style:family="text">
      <style:text-properties fo:color="#000000" style:font-name="Times New Roman2" fo:font-size="8pt" style:font-name-asian="Times New Roman2" style:font-size-asian="8pt" style:font-name-complex="Times New Roman2" style:font-size-complex="8pt"/>
    </style:style>
    <style:style style:name="T7" style:family="text">
      <style:text-properties fo:color="#000000" style:font-name="Times New Roman2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8" style:family="text">
      <style:text-properties fo:color="#000000" fo:font-weight="normal" style:font-weight-asian="normal" style:font-weight-complex="normal"/>
    </style:style>
    <style:style style:name="T9" style:family="text">
      <style:text-properties fo:color="#000000" fo:font-weight="normal" style:font-name-asian="Times New Roman2" style:font-weight-asian="normal" style:font-name-complex="Times New Roman2" style:font-weight-complex="normal"/>
    </style:style>
    <style:style style:name="T10" style:family="text">
      <style:text-properties fo:color="#101010"/>
    </style:style>
    <style:style style:name="T11" style:family="text"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2" style:family="text">
      <style:text-properties fo:color="#10101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13" style:family="text">
      <style:text-properties fo:color="#101010" fo:font-weight="normal" style:font-weight-asian="normal" style:font-weight-complex="normal"/>
    </style:style>
    <style:style style:name="T14" style:family="text">
      <style:text-properties fo:color="#101010" fo:font-weight="normal" style:font-name-asian="Times New Roman2" style:font-weight-asian="normal" style:font-name-complex="Times New Roman2" style:font-weight-complex="normal"/>
    </style:style>
    <style:style style:name="T15" style:family="text">
      <style:text-properties fo:color="#101010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fo:font-weight="normal" style:font-name-asian="Times New Roman2" style:font-weight-asian="normal" style:font-name-complex="Times New Roman2" style:font-weight-complex="normal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20" style:family="text">
      <style:text-properties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21" style:family="text">
      <style:text-properties style:font-name="Times New Roman" fo:font-size="11pt" style:font-name-asian="Times New Roman1" style:font-size-asian="11pt" style:font-name-complex="Times New Roman1" style:font-size-complex="11pt"/>
    </style:style>
    <style:style style:name="T22" style:family="text"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23" style:family="text">
      <style:text-properties fo:font-variant="normal" fo:text-transform="none" fo:color="#000000" style:text-line-through-style="none" style:font-name="Aptos" fo:font-size="10.5pt" fo:letter-spacing="normal" fo:font-style="normal" style:text-underline-style="none" fo:font-weight="normal" style:font-name-asian="Times New Roman2" style:font-size-asian="8pt" style:font-weight-asian="bold" style:font-name-complex="Times New Roman2" style:font-size-complex="8pt" style:font-weight-complex="bold"/>
    </style:style>
    <style:style style:name="T24" style:family="text">
      <style:text-properties fo:font-variant="normal" fo:text-transform="none" fo:color="#101010" fo:letter-spacing="normal" fo:font-style="normal"/>
    </style:style>
    <style:style style:name="T25" style:family="text">
      <style:text-properties fo:font-variant="normal" fo:text-transform="none" fo:color="#101010" style:font-name="Times New Roman" fo:font-size="11pt" fo:letter-spacing="normal" fo:font-style="normal" fo:font-weight="bold" style:font-name-asian="Times New Roman1" style:font-size-asian="11pt" style:font-weight-asian="bold" style:font-name-complex="Times New Roman1" style:font-size-complex="11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JADŁOSPIS TYDZIEŃ 2 - PONIEDZIAŁEK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1">DIETA <text:s/>ŁATWOSTRAWNA BEZ LAKTOZY I SUROWEGO - MODYFIKACJA </text:p>
            <text:p text:style-name="P21">[D02/LA/M]</text:p>
            <text:p text:style-name="P2"/>
            <text:p text:style-name="P9">Śniadanie: <text:span text:style-name="T16">zupa mleczna z makaronem 300g (1, 7), pieczywo pszenno-żytnie 30g (1), bułka wrocławska 80g (1), margaryna roślinna 10g, szynka gotowana wieprzowa 60g (6, 10), serek biały kanapkowy bez latozy 60g (7), dżem truskawkowy 25g 1 szt., <text:s/>herbata czarna b/c 220 ml</text:span></text:p>
            <text:p text:style-name="P11"/>
            <text:p text:style-name="P9">Obiad: <text:span text:style-name="T16">Krupnik ryżowy 350ml ( 9), gotowane ziemniaki 200g, pieczony schab w sosie własnym 250g (1, 9), <text:s/>marchewka z groszkiem 200g (1), kompot owocowy b/c 220ml</text:span></text:p>
            <text:p text:style-name="P9"/>
            <text:p text:style-name="P9">Kolacja: <text:span text:style-name="T13">pieczywo pszenno-żytnie 60g (1), chleb graham 30g (1), </text:span><text:span text:style-name="T16">margaryna roślinna 10g , </text:span><text:span text:style-name="T13">jajko na twardo 70g (3), polędwica sopocka 30g (1, 9), </text:span><text:span text:style-name="T17">herbata b/c 220ml</text:span></text:p>
            <text:p text:style-name="P10"/>
            <text:p text:style-name="P9">Posiłek dodatkowy: <text:span text:style-name="T13">kefir 400 g (7)</text:span></text:p>
            <text:p text:style-name="P24"/>
          </table:table-cell>
          <table:table-cell table:style-name="Tabela1.B1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2" table:style-name="Tabela2">
              <table:table-column table:style-name="Tabela2.A"/>
              <table:table-column table:style-name="Tabela2.B"/>
              <table:table-row>
                <table:table-cell table:style-name="Tabela2.A1" office:value-type="string">
                  <text:p text:style-name="P23">Wartość energetyczna [kcal]</text:p>
                </table:table-cell>
                <table:table-cell table:style-name="Tabela2.B1" office:value-type="string">
                  <text:p text:style-name="P23">2264 kcal</text:p>
                </table:table-cell>
              </table:table-row>
              <table:table-row>
                <table:table-cell table:style-name="Tabela2.A2" office:value-type="string">
                  <text:p text:style-name="P23">Białko [g]</text:p>
                </table:table-cell>
                <table:table-cell table:style-name="Tabela2.B2" office:value-type="string">
                  <text:p text:style-name="P23">122 g</text:p>
                </table:table-cell>
              </table:table-row>
              <table:table-row>
                <table:table-cell table:style-name="Tabela2.A2" office:value-type="string">
                  <text:p text:style-name="P23">Tłuszcz [g]</text:p>
                </table:table-cell>
                <table:table-cell table:style-name="Tabela2.B2" office:value-type="string">
                  <text:p text:style-name="P23">78 g</text:p>
                </table:table-cell>
              </table:table-row>
              <table:table-row>
                <table:table-cell table:style-name="Tabela2.A2" office:value-type="string">
                  <text:p text:style-name="P23">W tym tłuszcze nasycone [g]</text:p>
                </table:table-cell>
                <table:table-cell table:style-name="Tabela2.B2" office:value-type="string">
                  <text:p text:style-name="P23">30 g</text:p>
                </table:table-cell>
              </table:table-row>
              <table:table-row>
                <table:table-cell table:style-name="Tabela2.A2" office:value-type="string">
                  <text:p text:style-name="P23">Węglowodany [g]</text:p>
                </table:table-cell>
                <table:table-cell table:style-name="Tabela2.B2" office:value-type="string">
                  <text:p text:style-name="P23">271 g</text:p>
                </table:table-cell>
              </table:table-row>
              <table:table-row>
                <table:table-cell table:style-name="Tabela2.A2" office:value-type="string">
                  <text:p text:style-name="P23">W tym cukry [g]</text:p>
                </table:table-cell>
                <table:table-cell table:style-name="Tabela2.B2" office:value-type="string">
                  <text:p text:style-name="P23">57,5 g</text:p>
                </table:table-cell>
              </table:table-row>
              <table:table-row>
                <table:table-cell table:style-name="Tabela2.A2" office:value-type="string">
                  <text:p text:style-name="P23">Błonnik pokarmowy [g]</text:p>
                </table:table-cell>
                <table:table-cell table:style-name="Tabela2.B2" office:value-type="string">
                  <text:p text:style-name="P23">28 g</text:p>
                </table:table-cell>
              </table:table-row>
              <table:table-row>
                <table:table-cell table:style-name="Tabela2.A2" office:value-type="string">
                  <text:p text:style-name="P23">Sód [mg]</text:p>
                </table:table-cell>
                <table:table-cell table:style-name="Tabela2.B2" office:value-type="string">
                  <text:p text:style-name="P23">3158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.A2" office:value-type="string">
            <text:p text:style-name="P26">DIETA Z OGRANICZENIEM ŁATWO PRZYSWAJALNYCH</text:p>
            <text:p text:style-name="P8">WĘGLOWODANÓW <text:span text:style-name="T24">BEZ LAKTOZY I SUROWEGO</text:span>[D03/LA/M]</text:p>
            <text:p text:style-name="P3"/>
            <text:p text:style-name="P4">Śniadanie:<text:span text:style-name="T16"> pieczywo pszenno-żytnie 35g (1), chleb graham 30g (1), <text:s/>chleb razowy 35g (1), </text:span><text:span text:style-name="T8">margaryna roślinna 10g,</text:span><text:span text:style-name="T16"> szynka gotowana wieprzowa 60g (6, 10), twarożek ze szczypiorkiem 150g (7), <text:s/>herbata czarna b/c 220 ml</text:span></text:p>
            <text:p text:style-name="P2"/>
            <text:p text:style-name="P9">II śniadanie: <text:span text:style-name="T16">mus owocowy 1 tubka (200g)</text:span></text:p>
            <text:p text:style-name="P11"/>
            <text:p text:style-name="P9">Obiad: <text:span text:style-name="T16">Krupnik ryżowy 350ml ( 9), gotowane ziemniaki 200g, pieczony schab w sosie własnym 250g (1, 9), <text:s/>marchewka z groszkiem 200g (1), kompot owocowy b/c 220ml</text:span></text:p>
            <text:p text:style-name="P11"/>
            <text:p text:style-name="P9">Kolacja: <text:span text:style-name="T13">pieczywo pszenno-żytnie 35g(1), chleb graham 30g (1), <text:s/>chleb razowy 35g (1), </text:span><text:span text:style-name="T16">margaryna roślinna 10g,</text:span><text:span text:style-name="T13"> jajko na twardo 70g (3), polędwica sopocka 30g (1, 9), </text:span><text:span text:style-name="T17">herbata b/c 220ml</text:span></text:p>
            <text:p text:style-name="P10"/>
            <text:p text:style-name="P17"><text:span text:style-name="T11">Posiłek dodatkowy: </text:span><text:span text:style-name="T12">kefir 400 g (7)</text:span></text:p>
          </table:table-cell>
          <table:table-cell table:style-name="Tabela1.B2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3" table:style-name="Tabela3">
              <table:table-column table:style-name="Tabela3.A"/>
              <table:table-column table:style-name="Tabela3.B"/>
              <table:table-row>
                <table:table-cell table:style-name="Tabela3.A1" office:value-type="string">
                  <text:p text:style-name="P23">Wartość energetyczna [kcal]</text:p>
                </table:table-cell>
                <table:table-cell table:style-name="Tabela3.B1" office:value-type="string">
                  <text:p text:style-name="P23">2214 kcal</text:p>
                </table:table-cell>
              </table:table-row>
              <table:table-row>
                <table:table-cell table:style-name="Tabela3.A2" office:value-type="string">
                  <text:p text:style-name="P23">Białko [g]</text:p>
                </table:table-cell>
                <table:table-cell table:style-name="Tabela3.B2" office:value-type="string">
                  <text:p text:style-name="P23">139 g</text:p>
                </table:table-cell>
              </table:table-row>
              <table:table-row>
                <table:table-cell table:style-name="Tabela3.A2" office:value-type="string">
                  <text:p text:style-name="P23">Tłuszcz [g]</text:p>
                </table:table-cell>
                <table:table-cell table:style-name="Tabela3.B2" office:value-type="string">
                  <text:p text:style-name="P23">65 g</text:p>
                </table:table-cell>
              </table:table-row>
              <table:table-row>
                <table:table-cell table:style-name="Tabela3.A2" office:value-type="string">
                  <text:p text:style-name="P23">W tym tłuszcze nasycone [g]</text:p>
                </table:table-cell>
                <table:table-cell table:style-name="Tabela3.B2" office:value-type="string">
                  <text:p text:style-name="P23">20,7 g</text:p>
                </table:table-cell>
              </table:table-row>
              <table:table-row>
                <table:table-cell table:style-name="Tabela3.A2" office:value-type="string">
                  <text:p text:style-name="P23">Węglowodany [g]</text:p>
                </table:table-cell>
                <table:table-cell table:style-name="Tabela3.B2" office:value-type="string">
                  <text:p text:style-name="P23">274 g</text:p>
                </table:table-cell>
              </table:table-row>
              <table:table-row>
                <table:table-cell table:style-name="Tabela3.A2" office:value-type="string">
                  <text:p text:style-name="P23">W tym cukry [g]</text:p>
                </table:table-cell>
                <table:table-cell table:style-name="Tabela3.B2" office:value-type="string">
                  <text:p text:style-name="P23">75 g</text:p>
                </table:table-cell>
              </table:table-row>
              <table:table-row>
                <table:table-cell table:style-name="Tabela3.A2" office:value-type="string">
                  <text:p text:style-name="P23">Błonnik pokarmowy [g]</text:p>
                </table:table-cell>
                <table:table-cell table:style-name="Tabela3.B2" office:value-type="string">
                  <text:p text:style-name="P23">32,7 g</text:p>
                </table:table-cell>
              </table:table-row>
              <table:table-row>
                <table:table-cell table:style-name="Tabela3.A2" office:value-type="string">
                  <text:p text:style-name="P23">Sód [mg]</text:p>
                </table:table-cell>
                <table:table-cell table:style-name="Tabela3.B2" office:value-type="string">
                  <text:p text:style-name="P23">3117 mg</text:p>
                </table:table-cell>
              </table:table-row>
            </table:table>
            <text:p text:style-name="Table_20_Contents"/>
          </table:table-cell>
        </table:table-row>
      </table:table>
      <text:p text:style-name="P7"><text:span text:style-name="T7">LEGENDA: NAZWA NUMERACJI ALERGENÓW <text:s text:c="4"/><text:tab/></text:span><text:span text:style-name="T6"><text:tab/><text:tab/><text:tab/><text:tab/><text:tab/><text:tab/></text:span><text:span text:style-name="T23">Jadłospis opracowany przez dietetyka: Katarzyna Popielawska</text:span><text:span text:style-name="T2"> </text:span></text:p>
      <text:p text:style-name="P12">JADŁOSPIS MOŻE ULEC ZMIANIE. PRZEPRASZAMY.</text:p>
      <text:p text:style-name="P1"/>
      <text:p text:style-name="P1"><text:soft-page-break/>JADŁOSPIS TYDZIEŃ 2 - WTOREK</text:p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21">DIETA <text:s/>ŁATWOSTRAWNA BEZ LAKTOZY I SUROWEGO - MODYFIKACJA </text:p>
            <text:p text:style-name="P21">[D02/LA/M]</text:p>
            <text:p text:style-name="P5"/>
            <text:p text:style-name="P9">Śniadanie: <text:span text:style-name="T13">jaglanka</text:span><text:span text:style-name="T16"> na mleku bez laktozy 300g (7),</text:span> <text:span text:style-name="T16">pieczywo pszenno-żytnie 90g (1), </text:span><text:span text:style-name="T13"><text:s/></text:span><text:span text:style-name="T16">margaryna roślinna 10g, </text:span><text:span text:style-name="T13">pasztet mięsno-warzywny 60g (1, 3, 9), serek wiejski bez laktozy 200g (7), herbata czarna b/c 220 ml</text:span></text:p>
            <text:p text:style-name="P11"/>
            <text:p text:style-name="P9">Obiad: <text:span text:style-name="T16">zupa zacierkowa z włoszczyzną 350ml (1, 3, 9), <text:s/>kasza jęczmienna perłowa 150g (1), duszony kurczak w sosie brokułowym 300g (1,7, 9), <text:s/>kompot owocowy b/c 220 ml</text:span></text:p>
            <text:p text:style-name="P11"/>
            <text:p text:style-name="P9">Kolacja: <text:span text:style-name="T13">pieczywo pszenno-żytnie 35g(1), chleb graham 30g (1), <text:s/>chleb razowy 35g (1), pasta z tuńczyka 70g (4, 7), wędlina wieprzowa 60g (1, 9), </text:span><text:span text:style-name="T14">herbata b/c 220ml</text:span></text:p>
            <text:p text:style-name="P10"/>
            <text:p text:style-name="P9">Posiłek dodatkowy: <text:span text:style-name="T16">budyń waniliowy 250g</text:span><text:span text:style-name="T13"> (1, 3, 7)</text:span></text:p>
            <text:p text:style-name="P24"/>
          </table:table-cell>
          <table:table-cell table:style-name="Tabela4.B1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5" table:style-name="Tabela5">
              <table:table-column table:style-name="Tabela5.A"/>
              <table:table-column table:style-name="Tabela5.B"/>
              <table:table-row>
                <table:table-cell table:style-name="Tabela5.A1" office:value-type="string">
                  <text:p text:style-name="P23">Wartość energetyczna [kcal]</text:p>
                </table:table-cell>
                <table:table-cell table:style-name="Tabela5.B1" office:value-type="string">
                  <text:p text:style-name="P23">2303 kcal</text:p>
                </table:table-cell>
              </table:table-row>
              <table:table-row>
                <table:table-cell table:style-name="Tabela5.A2" office:value-type="string">
                  <text:p text:style-name="P23">Białko [g]</text:p>
                </table:table-cell>
                <table:table-cell table:style-name="Tabela5.B2" office:value-type="string">
                  <text:p text:style-name="P23">163 g</text:p>
                </table:table-cell>
              </table:table-row>
              <table:table-row>
                <table:table-cell table:style-name="Tabela5.A2" office:value-type="string">
                  <text:p text:style-name="P23">Tłuszcz [g]</text:p>
                </table:table-cell>
                <table:table-cell table:style-name="Tabela5.B2" office:value-type="string">
                  <text:p text:style-name="P23">70 g</text:p>
                </table:table-cell>
              </table:table-row>
              <table:table-row>
                <table:table-cell table:style-name="Tabela5.A2" office:value-type="string">
                  <text:p text:style-name="P23">W tym tłuszcze nasycone [g]</text:p>
                </table:table-cell>
                <table:table-cell table:style-name="Tabela5.B2" office:value-type="string">
                  <text:p text:style-name="P23">33,5 g</text:p>
                </table:table-cell>
              </table:table-row>
              <table:table-row>
                <table:table-cell table:style-name="Tabela5.A2" office:value-type="string">
                  <text:p text:style-name="P23">Węglowodany [g]</text:p>
                </table:table-cell>
                <table:table-cell table:style-name="Tabela5.B2" office:value-type="string">
                  <text:p text:style-name="P23">263 g</text:p>
                </table:table-cell>
              </table:table-row>
              <table:table-row>
                <table:table-cell table:style-name="Tabela5.A2" office:value-type="string">
                  <text:p text:style-name="P23">W tym cukry [g]</text:p>
                </table:table-cell>
                <table:table-cell table:style-name="Tabela5.B2" office:value-type="string">
                  <text:p text:style-name="P23">39,8 g</text:p>
                </table:table-cell>
              </table:table-row>
              <table:table-row>
                <table:table-cell table:style-name="Tabela5.A2" office:value-type="string">
                  <text:p text:style-name="P23">Błonnik pokarmowy [g]</text:p>
                </table:table-cell>
                <table:table-cell table:style-name="Tabela5.B2" office:value-type="string">
                  <text:p text:style-name="P23">31,7 g</text:p>
                </table:table-cell>
              </table:table-row>
              <table:table-row>
                <table:table-cell table:style-name="Tabela5.A2" office:value-type="string">
                  <text:p text:style-name="P23">Sód [mg]</text:p>
                </table:table-cell>
                <table:table-cell table:style-name="Tabela5.B2" office:value-type="string">
                  <text:p text:style-name="P23">4034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4.A2" office:value-type="string">
            <text:p text:style-name="P26">DIETA Z OGRANICZENIEM ŁATWO PRZYSWAJALNYCH</text:p>
            <text:p text:style-name="P8">WĘGLOWODANÓW <text:span text:style-name="T24">BEZ LAKTOZY I SUROWEGO</text:span>[D03/LA/M]</text:p>
            <text:p text:style-name="P3"/>
            <text:p text:style-name="P4">Śniadanie: <text:span text:style-name="T16">pieczywo pszenno-żytnie 35g (1), chleb graham 30g (1), <text:s/>chleb razowy 35g (1), pasztet mięsno-warzywny 60g (1, 3, 9), serek wiejski bez laktozy 200g (7), herbata czarna b/c 220 ml</text:span></text:p>
            <text:p text:style-name="P2"/>
            <text:p text:style-name="P9">II śniadanie:<text:span text:style-name="T16"> hummus 50 g (11) wafle ryżowe 20g </text:span></text:p>
            <text:p text:style-name="P11"/>
            <text:p text:style-name="P9">Obiad: <text:span text:style-name="T16">zupa zacierkowa z włoszczyzną 350ml (1, 3, 9), <text:s/>kasza jęczmienna perłowa 150g (1), duszony kurczak w sosie brokułowym 300g (1, 7, 9), kompot owocowy b/c 220 ml</text:span></text:p>
            <text:p text:style-name="P11"/>
            <text:p text:style-name="P9">Kolacja: <text:span text:style-name="T13">pieczywo pszenno-żytnie 35g(1), chleb graham 30g (1), <text:s/>chleb razowy 35g (1), pasta z tuńczyka i kukurydzy 70g (4, 7), wędlina wieprzowa 60g (1, 9), </text:span><text:span text:style-name="T17">herbata b/c 220ml</text:span></text:p>
            <text:p text:style-name="P10"/>
            <text:p text:style-name="P17"><text:span text:style-name="T11">Posiłek dodatkowy: </text:span><text:span text:style-name="T12">Sok marchwiowy 330 g </text:span></text:p>
          </table:table-cell>
          <table:table-cell table:style-name="Tabela4.B2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6" table:style-name="Tabela6">
              <table:table-column table:style-name="Tabela6.A"/>
              <table:table-column table:style-name="Tabela6.B"/>
              <table:table-row>
                <table:table-cell table:style-name="Tabela6.A1" office:value-type="string">
                  <text:p text:style-name="P23">Wartość energetyczna [kcal]</text:p>
                </table:table-cell>
                <table:table-cell table:style-name="Tabela6.B1" office:value-type="string">
                  <text:p text:style-name="P23">2572 kcal</text:p>
                </table:table-cell>
              </table:table-row>
              <table:table-row>
                <table:table-cell table:style-name="Tabela6.A2" office:value-type="string">
                  <text:p text:style-name="P23">Białko [g]</text:p>
                </table:table-cell>
                <table:table-cell table:style-name="Tabela6.B2" office:value-type="string">
                  <text:p text:style-name="P23">176 g</text:p>
                </table:table-cell>
              </table:table-row>
              <table:table-row>
                <table:table-cell table:style-name="Tabela6.A2" office:value-type="string">
                  <text:p text:style-name="P23">Tłuszcz [g]</text:p>
                </table:table-cell>
                <table:table-cell table:style-name="Tabela6.B2" office:value-type="string">
                  <text:p text:style-name="P23">84 g</text:p>
                </table:table-cell>
              </table:table-row>
              <table:table-row>
                <table:table-cell table:style-name="Tabela6.A2" office:value-type="string">
                  <text:p text:style-name="P23">W tym tłuszcze nasycone [g]</text:p>
                </table:table-cell>
                <table:table-cell table:style-name="Tabela6.B2" office:value-type="string">
                  <text:p text:style-name="P23">34 g</text:p>
                </table:table-cell>
              </table:table-row>
              <table:table-row>
                <table:table-cell table:style-name="Tabela6.A2" office:value-type="string">
                  <text:p text:style-name="P23">Węglowodany [g]</text:p>
                </table:table-cell>
                <table:table-cell table:style-name="Tabela6.B2" office:value-type="string">
                  <text:p text:style-name="P23">289 g</text:p>
                </table:table-cell>
              </table:table-row>
              <table:table-row>
                <table:table-cell table:style-name="Tabela6.A2" office:value-type="string">
                  <text:p text:style-name="P23">W tym cukry [g]</text:p>
                </table:table-cell>
                <table:table-cell table:style-name="Tabela6.B2" office:value-type="string">
                  <text:p text:style-name="P23">56,2 g</text:p>
                </table:table-cell>
              </table:table-row>
              <table:table-row>
                <table:table-cell table:style-name="Tabela6.A2" office:value-type="string">
                  <text:p text:style-name="P23">Błonnik pokarmowy [g]</text:p>
                </table:table-cell>
                <table:table-cell table:style-name="Tabela6.B2" office:value-type="string">
                  <text:p text:style-name="P23">39,7 g</text:p>
                </table:table-cell>
              </table:table-row>
              <table:table-row>
                <table:table-cell table:style-name="Tabela6.A2" office:value-type="string">
                  <text:p text:style-name="P23">Sód [mg]</text:p>
                </table:table-cell>
                <table:table-cell table:style-name="Tabela6.B2" office:value-type="string">
                  <text:p text:style-name="P23">4055 mg</text:p>
                </table:table-cell>
              </table:table-row>
            </table:table>
            <text:p text:style-name="Table_20_Contents"/>
          </table:table-cell>
        </table:table-row>
      </table:table>
      <text:p text:style-name="P7"><text:span text:style-name="T3">LEGENDA: NAZWA NUMERACJI ALERGENÓW <text:s text:c="4"/><text:tab/></text:span><text:span text:style-name="T2"><text:tab/><text:tab/><text:tab/><text:tab/><text:tab/><text:tab/></text:span><text:span text:style-name="T23">Jadłospis opracowany przez dietetyka: Katarzyna Popielawska</text:span><text:span text:style-name="T2"> </text:span></text:p>
      <text:p text:style-name="P12">JADŁOSPIS MOŻE ULEC ZMIANIE. PRZEPRASZAMY.</text:p>
      <text:p text:style-name="P1"/>
      <text:p text:style-name="P1"><text:soft-page-break/><text:s/>JADŁOSPIS TYDZIEŃ 2 - ŚRODA</text:p>
      <table:table table:name="Tabela7" table:style-name="Tabela7">
        <table:table-column table:style-name="Tabela7.A"/>
        <table:table-column table:style-name="Tabela7.B"/>
        <table:table-row>
          <table:table-cell table:style-name="Tabela7.A1" office:value-type="string">
            <text:p text:style-name="P21">DIETA <text:s/>ŁATWOSTRAWNA BEZ LAKTOZY I SUROWEGO - MODYFIKACJA </text:p>
            <text:p text:style-name="P21">[D02/LA/M]</text:p>
            <text:p text:style-name="P11"/>
            <text:p text:style-name="P9">Śniadanie: <text:span text:style-name="T16">owsianka na mleku bez laktozy 300g (1,7), pieczywo pszenno-żytnie 90g (1), </text:span><text:span text:style-name="T13"><text:s/></text:span><text:span text:style-name="T16">margaryna roślinna 10g, polędwica sopocka 30g (1, 9), serek biały kanapkowy bez laktozy 60g (7), dżem truskawkowy 25g, herbata czarna b/c 220 ml</text:span></text:p>
            <text:p text:style-name="P20"/>
            <text:p text:style-name="P9">Obiad: <text:span text:style-name="T16">zupa krem z cukinii 350ml (9), <text:s/>makaron 150g (1), sos boloński 250g (7, 9) kompot owocowy b/c 220 ml</text:span></text:p>
            <text:p text:style-name="P18"/>
            <text:p text:style-name="P9">Kolacja: <text:span text:style-name="T16">bułka pszenna 80g (1), pasta z jajka i groszku 90g (3, 7), </text:span><text:span text:style-name="T13">wędlina wieprzowa 60g (1, 9),</text:span><text:span text:style-name="T16"> </text:span><text:span text:style-name="T17">herbata b/c 220ml</text:span></text:p>
            <text:p text:style-name="P10"/>
            <text:p text:style-name="P9">Posiłek dodatkowy: <text:span text:style-name="T16">serek wiejski bez laktozy 200g (7)</text:span></text:p>
            <text:p text:style-name="P25"/>
          </table:table-cell>
          <table:table-cell table:style-name="Tabela7.B1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8" table:style-name="Tabela8">
              <table:table-column table:style-name="Tabela8.A"/>
              <table:table-column table:style-name="Tabela8.B"/>
              <table:table-row>
                <table:table-cell table:style-name="Tabela8.A1" office:value-type="string">
                  <text:p text:style-name="P23">Wartość energetyczna [kcal]</text:p>
                </table:table-cell>
                <table:table-cell table:style-name="Tabela8.B1" office:value-type="string">
                  <text:p text:style-name="P23">2388 kcal</text:p>
                </table:table-cell>
              </table:table-row>
              <table:table-row>
                <table:table-cell table:style-name="Tabela8.A2" office:value-type="string">
                  <text:p text:style-name="P23">Białko [g]</text:p>
                </table:table-cell>
                <table:table-cell table:style-name="Tabela8.B2" office:value-type="string">
                  <text:p text:style-name="P23">131 g</text:p>
                </table:table-cell>
              </table:table-row>
              <table:table-row>
                <table:table-cell table:style-name="Tabela8.A2" office:value-type="string">
                  <text:p text:style-name="P23">Tłuszcz [g]</text:p>
                </table:table-cell>
                <table:table-cell table:style-name="Tabela8.B2" office:value-type="string">
                  <text:p text:style-name="P23">90 g</text:p>
                </table:table-cell>
              </table:table-row>
              <table:table-row>
                <table:table-cell table:style-name="Tabela8.A2" office:value-type="string">
                  <text:p text:style-name="P23">W tym tłuszcze nasycone [g]</text:p>
                </table:table-cell>
                <table:table-cell table:style-name="Tabela8.B2" office:value-type="string">
                  <text:p text:style-name="P23">38,4 g</text:p>
                </table:table-cell>
              </table:table-row>
              <table:table-row>
                <table:table-cell table:style-name="Tabela8.A2" office:value-type="string">
                  <text:p text:style-name="P23">Węglowodany [g]</text:p>
                </table:table-cell>
                <table:table-cell table:style-name="Tabela8.B2" office:value-type="string">
                  <text:p text:style-name="P23">268 g</text:p>
                </table:table-cell>
              </table:table-row>
              <table:table-row>
                <table:table-cell table:style-name="Tabela8.A2" office:value-type="string">
                  <text:p text:style-name="P23">W tym cukry [g]</text:p>
                </table:table-cell>
                <table:table-cell table:style-name="Tabela8.B2" office:value-type="string">
                  <text:p text:style-name="P23">59,3 g</text:p>
                </table:table-cell>
              </table:table-row>
              <table:table-row>
                <table:table-cell table:style-name="Tabela8.A2" office:value-type="string">
                  <text:p text:style-name="P23">Błonnik pokarmowy [g]</text:p>
                </table:table-cell>
                <table:table-cell table:style-name="Tabela8.B2" office:value-type="string">
                  <text:p text:style-name="P23">30,4 g</text:p>
                </table:table-cell>
              </table:table-row>
              <table:table-row>
                <table:table-cell table:style-name="Tabela8.A2" office:value-type="string">
                  <text:p text:style-name="P23">Sód [mg]</text:p>
                </table:table-cell>
                <table:table-cell table:style-name="Tabela8.B2" office:value-type="string">
                  <text:p text:style-name="P23">4020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7.A2" office:value-type="string">
            <text:p text:style-name="P26">DIETA Z OGRANICZENIEM ŁATWO PRZYSWAJALNYCH</text:p>
            <text:p text:style-name="P8">WĘGLOWODANÓW <text:span text:style-name="T24">BEZ LAKTOZY I SUROWEGO</text:span>[D03/LA/M]</text:p>
            <text:p text:style-name="P8"/>
            <text:p text:style-name="P9">Śniadanie:<text:span text:style-name="T16"> pieczywo pszenno-żytnie 35g (1), chleb graham 30g (1), <text:s/>chleb razowy 35g (1), </text:span><text:span text:style-name="T13"><text:s/></text:span><text:span text:style-name="T16">margaryna roślinna 10g, polędwica sopocka 30g (1, 9), serek biały kanapkowy bez laktozy 60g (7), <text:s/>herbata czarna b/c 220 ml</text:span></text:p>
            <text:p text:style-name="P11"/>
            <text:p text:style-name="P9">II śniadanie:<text:span text:style-name="T16"> kisiel 250g</text:span></text:p>
            <text:p text:style-name="P11"/>
            <text:p text:style-name="P9">Obiad: <text:span text:style-name="T16">zupa krem z cukinii 350ml (9), <text:s/>makaron pełnoziarnisty 150g (1), sos boloński 250g (7, 9) kompot owocowy b/c 220 ml</text:span></text:p>
            <text:p text:style-name="P11"/>
            <text:p text:style-name="P9">Kolacja: <text:span text:style-name="T16">pieczywo pszenno-żytnie 35g(1), chleb graham 30g (1), <text:s/>chleb razowy 35g (1), pasta z jajka i groszku 90g (3, 7), </text:span><text:span text:style-name="T13">wędlina wieprzowa 60g (1, 9), h</text:span><text:span text:style-name="T17">erbata b/c 220ml</text:span></text:p>
            <text:p text:style-name="P10"/>
            <text:p text:style-name="P13"><text:span text:style-name="T19">Posiłek dodatkowy: </text:span><text:span text:style-name="T20">serek wiejski bez laktozy 200 g (7)</text:span></text:p>
          </table:table-cell>
          <table:table-cell table:style-name="Tabela7.B2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9" table:style-name="Tabela9">
              <table:table-column table:style-name="Tabela9.A"/>
              <table:table-column table:style-name="Tabela9.B"/>
              <table:table-row>
                <table:table-cell table:style-name="Tabela9.A1" office:value-type="string">
                  <text:p text:style-name="P23">Wartość energetyczna [kcal]</text:p>
                </table:table-cell>
                <table:table-cell table:style-name="Tabela9.B1" office:value-type="string">
                  <text:p text:style-name="P23">2540 kcal</text:p>
                </table:table-cell>
              </table:table-row>
              <table:table-row>
                <table:table-cell table:style-name="Tabela9.A2" office:value-type="string">
                  <text:p text:style-name="P23">Białko [g]</text:p>
                </table:table-cell>
                <table:table-cell table:style-name="Tabela9.B2" office:value-type="string">
                  <text:p text:style-name="P23">132 g</text:p>
                </table:table-cell>
              </table:table-row>
              <table:table-row>
                <table:table-cell table:style-name="Tabela9.A2" office:value-type="string">
                  <text:p text:style-name="P23">Tłuszcz [g]</text:p>
                </table:table-cell>
                <table:table-cell table:style-name="Tabela9.B2" office:value-type="string">
                  <text:p text:style-name="P23">90 g</text:p>
                </table:table-cell>
              </table:table-row>
              <table:table-row>
                <table:table-cell table:style-name="Tabela9.A2" office:value-type="string">
                  <text:p text:style-name="P23">W tym tłuszcze nasycone [g]</text:p>
                </table:table-cell>
                <table:table-cell table:style-name="Tabela9.B2" office:value-type="string">
                  <text:p text:style-name="P23">38,3 g</text:p>
                </table:table-cell>
              </table:table-row>
              <table:table-row>
                <table:table-cell table:style-name="Tabela9.A2" office:value-type="string">
                  <text:p text:style-name="P23">Węglowodany [g]</text:p>
                </table:table-cell>
                <table:table-cell table:style-name="Tabela9.B2" office:value-type="string">
                  <text:p text:style-name="P23">312 g</text:p>
                </table:table-cell>
              </table:table-row>
              <table:table-row>
                <table:table-cell table:style-name="Tabela9.A2" office:value-type="string">
                  <text:p text:style-name="P23">W tym cukry [g]</text:p>
                </table:table-cell>
                <table:table-cell table:style-name="Tabela9.B2" office:value-type="string">
                  <text:p text:style-name="P23">55,8 g</text:p>
                </table:table-cell>
              </table:table-row>
              <table:table-row>
                <table:table-cell table:style-name="Tabela9.A2" office:value-type="string">
                  <text:p text:style-name="P23">Błonnik pokarmowy [g]</text:p>
                </table:table-cell>
                <table:table-cell table:style-name="Tabela9.B2" office:value-type="string">
                  <text:p text:style-name="P23">40,2 g</text:p>
                </table:table-cell>
              </table:table-row>
              <table:table-row>
                <table:table-cell table:style-name="Tabela9.A2" office:value-type="string">
                  <text:p text:style-name="P23">Sód [mg]</text:p>
                </table:table-cell>
                <table:table-cell table:style-name="Tabela9.B2" office:value-type="string">
                  <text:p text:style-name="P23">3972 mg</text:p>
                </table:table-cell>
              </table:table-row>
            </table:table>
            <text:p text:style-name="Table_20_Contents"/>
          </table:table-cell>
        </table:table-row>
      </table:table>
      <text:p text:style-name="P7"><text:span text:style-name="T3">LEGENDA: NAZWA NUMERACJI ALERGENÓW <text:s text:c="4"/><text:tab/></text:span><text:span text:style-name="T2"><text:tab/><text:tab/><text:tab/><text:tab/><text:tab/><text:tab/></text:span><text:span text:style-name="T23">Jadłospis opracowany przez dietetyka: Katarzyna Popielawska</text:span><text:span text:style-name="T2"> </text:span></text:p>
      <text:p text:style-name="P12">JADŁOSPIS MOŻE ULEC ZMIANIE. PRZEPRASZAMY.</text:p>
      <text:p text:style-name="P1"/>
      <text:p text:style-name="P1"><text:soft-page-break/>JADŁOSPIS TYDZIEŃ 2 - CZWARTEK</text:p>
      <table:table table:name="Tabela10" table:style-name="Tabela10">
        <table:table-column table:style-name="Tabela10.A"/>
        <table:table-column table:style-name="Tabela10.B"/>
        <table:table-row>
          <table:table-cell table:style-name="Tabela10.A1" office:value-type="string">
            <text:p text:style-name="P21">DIETA <text:s/>ŁATWOSTRAWNA BEZ LAKTOZY I SUROWEGO - MODYFIKACJA </text:p>
            <text:p text:style-name="P22">[D02/LA/M]</text:p>
            <text:p text:style-name="P11"><text:span text:style-name="T18">Śniadanie</text:span>: zupa mleczna z lanymi kluskami 300g (1,3,7), pieczywo pszenno-żytnie 90g (1), <text:span text:style-name="T10"><text:s/></text:span>margaryna roślinna 10g, wędlina wieprzowa 40g (1, 9), hummus 60g (11), herbata czarna b/c 220 ml</text:p>
            <text:p text:style-name="P20"/>
            <text:p text:style-name="P11"><text:span text:style-name="T18">Obiad: </text:span>zupa pomidorowa z ryżem 350ml (3, 9), gotowane ziemniaki 200g, pieczeń w sosie koperkowym 150g (1, 3, 7, 9), buraczki na ciepło z chrzanem 200g (1,7), <text:s/>kompot owocowy b/c 220 ml</text:p>
            <text:p text:style-name="P18"/>
            <text:p text:style-name="P18"><text:span text:style-name="T1">Kolacja: </text:span><text:span text:style-name="T8">bułka pszenna 80g (1), </text:span><text:span text:style-name="T13"><text:s/></text:span><text:span text:style-name="T8">wędlina drobiowa 60g (6, 9), ser żółty 40 g (7), sałatka jarzynowa 150g (3, 9, 10, 11), </text:span><text:span text:style-name="T9">herbata b/c 220m</text:span></text:p>
            <text:p text:style-name="P19"/>
            <text:p text:style-name="P9">Posiłek dodatkowy: <text:span text:style-name="T16">jogurt naturalny 200g (7)</text:span></text:p>
            <text:p text:style-name="P25"/>
          </table:table-cell>
          <table:table-cell table:style-name="Tabela10.B1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11" table:style-name="Tabela11">
              <table:table-column table:style-name="Tabela11.A"/>
              <table:table-column table:style-name="Tabela11.B"/>
              <table:table-row>
                <table:table-cell table:style-name="Tabela11.A1" office:value-type="string">
                  <text:p text:style-name="P23">Wartość energetyczna [kcal]</text:p>
                </table:table-cell>
                <table:table-cell table:style-name="Tabela11.B1" office:value-type="string">
                  <text:p text:style-name="P23">2305 kcal</text:p>
                </table:table-cell>
              </table:table-row>
              <table:table-row>
                <table:table-cell table:style-name="Tabela11.A2" office:value-type="string">
                  <text:p text:style-name="P23">Białko [g]</text:p>
                </table:table-cell>
                <table:table-cell table:style-name="Tabela11.B2" office:value-type="string">
                  <text:p text:style-name="P23">119 g</text:p>
                </table:table-cell>
              </table:table-row>
              <table:table-row>
                <table:table-cell table:style-name="Tabela11.A2" office:value-type="string">
                  <text:p text:style-name="P23">Tłuszcz [g]</text:p>
                </table:table-cell>
                <table:table-cell table:style-name="Tabela11.B2" office:value-type="string">
                  <text:p text:style-name="P23">88 g</text:p>
                </table:table-cell>
              </table:table-row>
              <table:table-row>
                <table:table-cell table:style-name="Tabela11.A2" office:value-type="string">
                  <text:p text:style-name="P23">W tym tłuszcze nasycone [g]</text:p>
                </table:table-cell>
                <table:table-cell table:style-name="Tabela11.B2" office:value-type="string">
                  <text:p text:style-name="P23">25,4 g</text:p>
                </table:table-cell>
              </table:table-row>
              <table:table-row>
                <table:table-cell table:style-name="Tabela11.A2" office:value-type="string">
                  <text:p text:style-name="P23">Węglowodany [g]</text:p>
                </table:table-cell>
                <table:table-cell table:style-name="Tabela11.B2" office:value-type="string">
                  <text:p text:style-name="P23">270 g</text:p>
                </table:table-cell>
              </table:table-row>
              <table:table-row>
                <table:table-cell table:style-name="Tabela11.A2" office:value-type="string">
                  <text:p text:style-name="P23">W tym cukry [g]</text:p>
                </table:table-cell>
                <table:table-cell table:style-name="Tabela11.B2" office:value-type="string">
                  <text:p text:style-name="P23">64 g</text:p>
                </table:table-cell>
              </table:table-row>
              <table:table-row>
                <table:table-cell table:style-name="Tabela11.A2" office:value-type="string">
                  <text:p text:style-name="P23">Błonnik pokarmowy [g]</text:p>
                </table:table-cell>
                <table:table-cell table:style-name="Tabela11.B2" office:value-type="string">
                  <text:p text:style-name="P23">34 g</text:p>
                </table:table-cell>
              </table:table-row>
              <table:table-row>
                <table:table-cell table:style-name="Tabela11.A2" office:value-type="string">
                  <text:p text:style-name="P23">Sód [mg]</text:p>
                </table:table-cell>
                <table:table-cell table:style-name="Tabela11.B2" office:value-type="string">
                  <text:p text:style-name="P23">4001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0.A2" office:value-type="string">
            <text:p text:style-name="P15"><text:span text:style-name="T21"><text:s/></text:span><text:span text:style-name="T22">DIETA Z OGRANICZENIEM ŁATWO PRZYSWAJALNYCH</text:span></text:p>
            <text:p text:style-name="P8"><text:span text:style-name="T22">WĘGLOWODANÓW </text:span><text:span text:style-name="T24">BEZ LAKTOZY I SUROWEGO</text:span><text:span text:style-name="T22">[D03/LA/M]</text:span></text:p>
            <text:p text:style-name="P8"/>
            <text:p text:style-name="P9">Śniadanie:<text:span text:style-name="T16"> pieczywo pszenno-żytnie 35g (1), chleb graham 30g (1), <text:s/>chleb razowy 35g (1), </text:span><text:span text:style-name="T13"><text:s/></text:span><text:span text:style-name="T16">margaryna roślinna 10g, wędlina wieprzowa 40g (1, 9), hummus 60g (11), herbata czarna b/c 220 ml</text:span></text:p>
            <text:p text:style-name="P11"/>
            <text:p text:style-name="P9">II śniadanie:<text:span text:style-name="T16"> jabłko pieczone z cynamonem </text:span></text:p>
            <text:p text:style-name="P11"/>
            <text:p text:style-name="P11"><text:span text:style-name="T18">Obiad: </text:span>zupa pomidorowa z ryżem 350ml (3, 9), gotowane ziemniaki 200g, pieczeń w sosie koperkowym 150g (1, 3, 7, 9), buraczki na ciepło z chrzanem 200g (1,7), <text:s/>kompot owocowy b/c 220 ml</text:p>
            <text:p text:style-name="P20"/>
            <text:p text:style-name="P9">Kolacja:<text:span text:style-name="T16"> chleb graham 80g (1), <text:s/>wędlina drobiowa 60g (6, 9), ser żółty 40 g (7), sałatka jarzynowa 150g (3, 9, 10, 11), <text:s/></text:span><text:span text:style-name="T17">herbata b/c 220ml</text:span></text:p>
            <text:p text:style-name="P10"/>
            <text:p text:style-name="P9">Posiłek dodatkowy: <text:span text:style-name="T16">jogurt naturalny 200g (7)</text:span></text:p>
            <text:p text:style-name="P11"/>
          </table:table-cell>
          <table:table-cell table:style-name="Tabela10.B2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12" table:style-name="Tabela12">
              <table:table-column table:style-name="Tabela12.A"/>
              <table:table-column table:style-name="Tabela12.B"/>
              <table:table-row>
                <table:table-cell table:style-name="Tabela12.A1" office:value-type="string">
                  <text:p text:style-name="P23">Wartość energetyczna [kcal]</text:p>
                </table:table-cell>
                <table:table-cell table:style-name="Tabela12.B1" office:value-type="string">
                  <text:p text:style-name="P23">2457 kcal</text:p>
                </table:table-cell>
              </table:table-row>
              <table:table-row>
                <table:table-cell table:style-name="Tabela12.A2" office:value-type="string">
                  <text:p text:style-name="P23">Białko [g]</text:p>
                </table:table-cell>
                <table:table-cell table:style-name="Tabela12.B2" office:value-type="string">
                  <text:p text:style-name="P23">121 g</text:p>
                </table:table-cell>
              </table:table-row>
              <table:table-row>
                <table:table-cell table:style-name="Tabela12.A2" office:value-type="string">
                  <text:p text:style-name="P23">Tłuszcz [g]</text:p>
                </table:table-cell>
                <table:table-cell table:style-name="Tabela12.B2" office:value-type="string">
                  <text:p text:style-name="P23">88 g</text:p>
                </table:table-cell>
              </table:table-row>
              <table:table-row>
                <table:table-cell table:style-name="Tabela12.A2" office:value-type="string">
                  <text:p text:style-name="P23">W tym tłuszcze nasycone [g]</text:p>
                </table:table-cell>
                <table:table-cell table:style-name="Tabela12.B2" office:value-type="string">
                  <text:p text:style-name="P23">25,4 g</text:p>
                </table:table-cell>
              </table:table-row>
              <table:table-row>
                <table:table-cell table:style-name="Tabela12.A2" office:value-type="string">
                  <text:p text:style-name="P23">Węglowodany [g]</text:p>
                </table:table-cell>
                <table:table-cell table:style-name="Tabela12.B2" office:value-type="string">
                  <text:p text:style-name="P23">314 g</text:p>
                </table:table-cell>
              </table:table-row>
              <table:table-row>
                <table:table-cell table:style-name="Tabela12.A2" office:value-type="string">
                  <text:p text:style-name="P23">W tym cukry [g]</text:p>
                </table:table-cell>
                <table:table-cell table:style-name="Tabela12.B2" office:value-type="string">
                  <text:p text:style-name="P23">97 g</text:p>
                </table:table-cell>
              </table:table-row>
              <table:table-row>
                <table:table-cell table:style-name="Tabela12.A2" office:value-type="string">
                  <text:p text:style-name="P23">Błonnik pokarmowy [g]</text:p>
                </table:table-cell>
                <table:table-cell table:style-name="Tabela12.B2" office:value-type="string">
                  <text:p text:style-name="P23">45 g</text:p>
                </table:table-cell>
              </table:table-row>
              <table:table-row>
                <table:table-cell table:style-name="Tabela12.A2" office:value-type="string">
                  <text:p text:style-name="P23">Sód [mg]</text:p>
                </table:table-cell>
                <table:table-cell table:style-name="Tabela12.B2" office:value-type="string">
                  <text:p text:style-name="P23">3950 mg</text:p>
                </table:table-cell>
              </table:table-row>
            </table:table>
            <text:p text:style-name="Table_20_Contents"/>
          </table:table-cell>
        </table:table-row>
      </table:table>
      <text:p text:style-name="P7"><text:span text:style-name="T3">LEGENDA: NAZWA NUMERACJI ALERGENÓW <text:s text:c="4"/><text:tab/></text:span><text:span text:style-name="T2"><text:tab/><text:tab/><text:tab/><text:tab/><text:tab/><text:tab/> </text:span><text:span text:style-name="T23">Jadłospis opracowany przez dietetyka: Katarzyna Popielawska</text:span></text:p>
      <text:p text:style-name="P12">JADŁOSPIS MOŻE ULEC ZMIANIE. PRZEPRASZAMY.</text:p>
      <text:p text:style-name="P1"/>
      <text:p text:style-name="P1"><text:soft-page-break/>JADŁOSPIS TYDZIEŃ 2 - PIĄTEK</text:p>
      <table:table table:name="Tabela13" table:style-name="Tabela13">
        <table:table-column table:style-name="Tabela13.A"/>
        <table:table-column table:style-name="Tabela13.B"/>
        <table:table-row>
          <table:table-cell table:style-name="Tabela13.A1" office:value-type="string">
            <text:p text:style-name="P15"><text:span text:style-name="T21"><text:s/></text:span><text:span text:style-name="T25">DIETA <text:s/>ŁATWOSTRAWNA BEZ LAKTOZY I SUROWEGO - MODYFIKACJA </text:span></text:p>
            <text:p text:style-name="P21">[D02/LA/M]</text:p>
            <text:p text:style-name="P6"/>
            <text:p text:style-name="P11"><text:span text:style-name="T18">Śniadanie: </text:span><text:span text:style-name="T10">jaglanka</text:span> na mleku bez laktozy 300g (7), <text:s/>pieczywo pszenno-żytnie 90g (1), <text:span text:style-name="T10"><text:s/></text:span>margaryna roślinna 10g, wędlina drobiowa 40g (1, 9), pasta jajeczna ze szczypiorkiem 100g (3, 7), herbata czarna b/c 220 ml</text:p>
            <text:p text:style-name="P11"/>
            <text:p text:style-name="P11"><text:span text:style-name="T18">Obiad: </text:span>zupa z kurczakiem, papryką, makaronem i pieczarkami 350ml (1, 7, 9), <text:s/>ziemniaki gotowane 200g, pieczona miruna w panierce (1, 3, 4), <text:s/>duszone warzywa w sosie pomidorowym 200 g (9), kompot owocowy b/c 220 ml</text:p>
            <text:p text:style-name="P18"/>
            <text:p text:style-name="P18"><text:span text:style-name="T1">Kolacja: </text:span><text:span text:style-name="T8">pieczywo pszenno-żytnie 90g (1), </text:span><text:span text:style-name="T13"><text:s/></text:span><text:span text:style-name="T8">margaryna roślinna 10g, ser twarogowy półtłusty bez laktozy 100 g (7), dżem morelowy 25 g, </text:span><text:span text:style-name="T9">herbata b/c 220ml</text:span></text:p>
            <text:p text:style-name="P19"/>
            <text:p text:style-name="P9">Posiłek dodatkowy: <text:span text:style-name="T16">jogurt owocowy 200g (7)</text:span></text:p>
            <text:p text:style-name="P25"/>
          </table:table-cell>
          <table:table-cell table:style-name="Tabela13.B1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14" table:style-name="Tabela14">
              <table:table-column table:style-name="Tabela14.A"/>
              <table:table-column table:style-name="Tabela14.B"/>
              <table:table-row>
                <table:table-cell table:style-name="Tabela14.A1" office:value-type="string">
                  <text:p text:style-name="P23">Wartość energetyczna [kcal]</text:p>
                </table:table-cell>
                <table:table-cell table:style-name="Tabela14.B1" office:value-type="string">
                  <text:p text:style-name="P23">2340 kcal</text:p>
                </table:table-cell>
              </table:table-row>
              <table:table-row>
                <table:table-cell table:style-name="Tabela14.A2" office:value-type="string">
                  <text:p text:style-name="P23">Białko [g]</text:p>
                </table:table-cell>
                <table:table-cell table:style-name="Tabela14.B2" office:value-type="string">
                  <text:p text:style-name="P23">131 g</text:p>
                </table:table-cell>
              </table:table-row>
              <table:table-row>
                <table:table-cell table:style-name="Tabela14.A2" office:value-type="string">
                  <text:p text:style-name="P23">Tłuszcz [g]</text:p>
                </table:table-cell>
                <table:table-cell table:style-name="Tabela14.B2" office:value-type="string">
                  <text:p text:style-name="P23">88 g</text:p>
                </table:table-cell>
              </table:table-row>
              <table:table-row>
                <table:table-cell table:style-name="Tabela14.A2" office:value-type="string">
                  <text:p text:style-name="P23">W tym tłuszcze nasycone [g]</text:p>
                </table:table-cell>
                <table:table-cell table:style-name="Tabela14.B2" office:value-type="string">
                  <text:p text:style-name="P23">21 g</text:p>
                </table:table-cell>
              </table:table-row>
              <table:table-row>
                <table:table-cell table:style-name="Tabela14.A2" office:value-type="string">
                  <text:p text:style-name="P23">Węglowodany [g]</text:p>
                </table:table-cell>
                <table:table-cell table:style-name="Tabela14.B2" office:value-type="string">
                  <text:p text:style-name="P23">263 g</text:p>
                </table:table-cell>
              </table:table-row>
              <table:table-row>
                <table:table-cell table:style-name="Tabela14.A2" office:value-type="string">
                  <text:p text:style-name="P23">W tym cukry [g]</text:p>
                </table:table-cell>
                <table:table-cell table:style-name="Tabela14.B2" office:value-type="string">
                  <text:p text:style-name="P23">70 g</text:p>
                </table:table-cell>
              </table:table-row>
              <table:table-row>
                <table:table-cell table:style-name="Tabela14.A2" office:value-type="string">
                  <text:p text:style-name="P23">Błonnik pokarmowy [g]</text:p>
                </table:table-cell>
                <table:table-cell table:style-name="Tabela14.B2" office:value-type="string">
                  <text:p text:style-name="P23">29,3 g</text:p>
                </table:table-cell>
              </table:table-row>
              <table:table-row>
                <table:table-cell table:style-name="Tabela14.A2" office:value-type="string">
                  <text:p text:style-name="P23">Sód [mg]</text:p>
                </table:table-cell>
                <table:table-cell table:style-name="Tabela14.B2" office:value-type="string">
                  <text:p text:style-name="P23">3218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3.A2" office:value-type="string">
            <text:p text:style-name="P26">DIETA Z OGRANICZENIEM ŁATWO PRZYSWAJALNYCH</text:p>
            <text:p text:style-name="P8">WĘGLOWODANÓW <text:span text:style-name="T24">BEZ LAKTOZY I SUROWEGO</text:span>[D03/LA/M]</text:p>
            <text:p text:style-name="P8"/>
            <text:p text:style-name="P9">Śniadanie: <text:span text:style-name="T16">pieczywo pszenno-żytnie 35g (1), chleb graham 30g (1), <text:s/>chleb razowy 35g (1), </text:span><text:span text:style-name="T13"><text:s/></text:span><text:span text:style-name="T16">margaryna roślinna 10g, wędlina drobiowa 40g (1, 9), pasta jajeczna ze szczypiorkiem 100g (3, 7), <text:s/>herbata czarna b/c 220 ml</text:span></text:p>
            <text:p text:style-name="P11"/>
            <text:p text:style-name="P9">II śniadanie:<text:span text:style-name="T16"> kanapka z wędliną (1, 9)</text:span></text:p>
            <text:p text:style-name="P11"/>
            <text:p text:style-name="P11"><text:span text:style-name="T18">Obiad: </text:span>zupa z kurczakiem, papryką, makaronem i pieczarkami 350ml (1, 7, 9), <text:s/>ziemniaki gotowane 200g, pieczona miruna w panierce (1, 3, 4), duszone warzywa w sosie pomidorowym 200 g (9), kompot owocowy b/c 220 ml</text:p>
            <text:p text:style-name="P20"/>
            <text:p text:style-name="P9">Kolacja: <text:span text:style-name="T16">pieczywo pszenno-żytnie 35g(1), chleb graham 30g (1), <text:s/>chleb razowy 35g (1), </text:span><text:span text:style-name="T13"><text:s/></text:span><text:span text:style-name="T16">margaryna roślinna 10g, ser twarogowy półtłusty bez laktozy 100 g (7), </text:span><text:span text:style-name="T17">herbata b/c 220ml</text:span></text:p>
            <text:p text:style-name="P10"/>
            <text:p text:style-name="P9">Posiłek dodatkowy: <text:span text:style-name="T16">jogurt owocowy 200g (7)</text:span></text:p>
          </table:table-cell>
          <table:table-cell table:style-name="Tabela13.B2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15" table:style-name="Tabela15">
              <table:table-column table:style-name="Tabela15.A"/>
              <table:table-column table:style-name="Tabela15.B"/>
              <table:table-row>
                <table:table-cell table:style-name="Tabela15.A1" office:value-type="string">
                  <text:p text:style-name="P23">Wartość energetyczna [kcal]</text:p>
                </table:table-cell>
                <table:table-cell table:style-name="Tabela15.B1" office:value-type="string">
                  <text:p text:style-name="P23">2395 kcal</text:p>
                </table:table-cell>
              </table:table-row>
              <table:table-row>
                <table:table-cell table:style-name="Tabela15.A2" office:value-type="string">
                  <text:p text:style-name="P23">Białko [g]</text:p>
                </table:table-cell>
                <table:table-cell table:style-name="Tabela15.B2" office:value-type="string">
                  <text:p text:style-name="P23">140 g</text:p>
                </table:table-cell>
              </table:table-row>
              <table:table-row>
                <table:table-cell table:style-name="Tabela15.A2" office:value-type="string">
                  <text:p text:style-name="P23">Tłuszcz [g]</text:p>
                </table:table-cell>
                <table:table-cell table:style-name="Tabela15.B2" office:value-type="string">
                  <text:p text:style-name="P23">89 g</text:p>
                </table:table-cell>
              </table:table-row>
              <table:table-row>
                <table:table-cell table:style-name="Tabela15.A2" office:value-type="string">
                  <text:p text:style-name="P23">W tym tłuszcze nasycone [g]</text:p>
                </table:table-cell>
                <table:table-cell table:style-name="Tabela15.B2" office:value-type="string">
                  <text:p text:style-name="P23">21,3 g</text:p>
                </table:table-cell>
              </table:table-row>
              <table:table-row>
                <table:table-cell table:style-name="Tabela15.A2" office:value-type="string">
                  <text:p text:style-name="P23">Węglowodany [g]</text:p>
                </table:table-cell>
                <table:table-cell table:style-name="Tabela15.B2" office:value-type="string">
                  <text:p text:style-name="P23">267 g</text:p>
                </table:table-cell>
              </table:table-row>
              <table:table-row>
                <table:table-cell table:style-name="Tabela15.A2" office:value-type="string">
                  <text:p text:style-name="P23">W tym cukry [g]</text:p>
                </table:table-cell>
                <table:table-cell table:style-name="Tabela15.B2" office:value-type="string">
                  <text:p text:style-name="P23">55 g</text:p>
                </table:table-cell>
              </table:table-row>
              <table:table-row>
                <table:table-cell table:style-name="Tabela15.A2" office:value-type="string">
                  <text:p text:style-name="P23">Błonnik pokarmowy [g]</text:p>
                </table:table-cell>
                <table:table-cell table:style-name="Tabela15.B2" office:value-type="string">
                  <text:p text:style-name="P23">29,5 g</text:p>
                </table:table-cell>
              </table:table-row>
              <table:table-row>
                <table:table-cell table:style-name="Tabela15.A2" office:value-type="string">
                  <text:p text:style-name="P23">Sód [mg]</text:p>
                </table:table-cell>
                <table:table-cell table:style-name="Tabela15.B2" office:value-type="string">
                  <text:p text:style-name="P23">3568 mg</text:p>
                </table:table-cell>
              </table:table-row>
            </table:table>
            <text:p text:style-name="Table_20_Contents"/>
          </table:table-cell>
        </table:table-row>
      </table:table>
      <text:p text:style-name="P7"><text:span text:style-name="T3">LEGENDA: NAZWA NUMERACJI ALERGENÓW <text:s text:c="4"/><text:tab/></text:span><text:span text:style-name="T2"><text:tab/><text:tab/><text:tab/><text:tab/><text:tab/><text:tab/></text:span><text:span text:style-name="T23">Jadłospis opracowany przez dietetyka: Katarzyna Popielawska</text:span></text:p>
      <text:p text:style-name="P12">JADŁOSPIS MOŻE ULEC ZMIANIE. PRZEPRASZAMY.</text:p>
      <text:p text:style-name="P12"/>
      <text:p text:style-name="P1"><text:soft-page-break/>JADŁOSPIS TYDZIEŃ 2 - SOBOTA</text:p>
      <table:table table:name="Tabela16" table:style-name="Tabela16">
        <table:table-column table:style-name="Tabela16.A"/>
        <table:table-column table:style-name="Tabela16.B"/>
        <table:table-row>
          <table:table-cell table:style-name="Tabela16.A1" office:value-type="string">
            <text:p text:style-name="P21">DIETA <text:s/>ŁATWOSTRAWNA BEZ LAKTOZY I SUROWEGO - MODYFIKACJA </text:p>
            <text:p text:style-name="P15"><text:span text:style-name="T25">[D02/LA/M]</text:span><text:span text:style-name="T15"> </text:span></text:p>
            <text:p text:style-name="P11"/>
            <text:p text:style-name="P11"><text:span text:style-name="T18">Śniadanie:</text:span> zupa mleczna z makaronem 300g <text:s/>(1,7), pieczywo pszenno-żytnie 90g (1), <text:span text:style-name="T10"><text:s/></text:span>margaryna roślinna 10g, wędlina drobiowa 40g (1, 9), serek wiejski bez laktozy 200g (7), herbata czarna b/c 220 ml</text:p>
            <text:p text:style-name="P11"/>
            <text:p text:style-name="P11"><text:span text:style-name="T18">Obiad: </text:span>zupa ziemniaczana 350ml (9, 10), gotowany ryż biały 100g, warzywne leczo z kurczakiem 300g (9), <text:s/>kompot owocowy b/c 220 ml</text:p>
            <text:p text:style-name="P18"/>
            <text:p text:style-name="P18"><text:span text:style-name="T1">Kolacja: </text:span><text:span text:style-name="T8">pieczywo pszenno-żytnie 90g (1), </text:span><text:span text:style-name="T13"><text:s/></text:span><text:span text:style-name="T8">margaryna roślinna 10g, pasztet pieczony 60g (1, 3, 9), <text:s/></text:span><text:span text:style-name="T9">herbata b/c 220ml</text:span></text:p>
            <text:p text:style-name="P19"/>
            <text:p text:style-name="P9">Posiłek dodatkowy: <text:span text:style-name="T16">serek homogenizowany 150 g (1,7)</text:span></text:p>
            <text:p text:style-name="P25"/>
          </table:table-cell>
          <table:table-cell table:style-name="Tabela16.B1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17" table:style-name="Tabela17">
              <table:table-column table:style-name="Tabela17.A"/>
              <table:table-column table:style-name="Tabela17.B"/>
              <table:table-row>
                <table:table-cell table:style-name="Tabela17.A1" office:value-type="string">
                  <text:p text:style-name="P23">Wartość energetyczna [kcal]</text:p>
                </table:table-cell>
                <table:table-cell table:style-name="Tabela17.B1" office:value-type="string">
                  <text:p text:style-name="P23">2300 kcal</text:p>
                </table:table-cell>
              </table:table-row>
              <table:table-row>
                <table:table-cell table:style-name="Tabela17.A2" office:value-type="string">
                  <text:p text:style-name="P23">Białko [g]</text:p>
                </table:table-cell>
                <table:table-cell table:style-name="Tabela17.B2" office:value-type="string">
                  <text:p text:style-name="P23">113 g</text:p>
                </table:table-cell>
              </table:table-row>
              <table:table-row>
                <table:table-cell table:style-name="Tabela17.A2" office:value-type="string">
                  <text:p text:style-name="P23">Tłuszcz [g]</text:p>
                </table:table-cell>
                <table:table-cell table:style-name="Tabela17.B2" office:value-type="string">
                  <text:p text:style-name="P23">85 g</text:p>
                </table:table-cell>
              </table:table-row>
              <table:table-row>
                <table:table-cell table:style-name="Tabela17.A2" office:value-type="string">
                  <text:p text:style-name="P23">W tym tłuszcze nasycone [g]</text:p>
                </table:table-cell>
                <table:table-cell table:style-name="Tabela17.B2" office:value-type="string">
                  <text:p text:style-name="P23">20,3 g</text:p>
                </table:table-cell>
              </table:table-row>
              <table:table-row>
                <table:table-cell table:style-name="Tabela17.A2" office:value-type="string">
                  <text:p text:style-name="P23">Węglowodany [g]</text:p>
                </table:table-cell>
                <table:table-cell table:style-name="Tabela17.B2" office:value-type="string">
                  <text:p text:style-name="P23">275 g</text:p>
                </table:table-cell>
              </table:table-row>
              <table:table-row>
                <table:table-cell table:style-name="Tabela17.A2" office:value-type="string">
                  <text:p text:style-name="P23">W tym cukry [g]</text:p>
                </table:table-cell>
                <table:table-cell table:style-name="Tabela17.B2" office:value-type="string">
                  <text:p text:style-name="P23">79,4 g</text:p>
                </table:table-cell>
              </table:table-row>
              <table:table-row>
                <table:table-cell table:style-name="Tabela17.A2" office:value-type="string">
                  <text:p text:style-name="P23">Błonnik pokarmowy [g]</text:p>
                </table:table-cell>
                <table:table-cell table:style-name="Tabela17.B2" office:value-type="string">
                  <text:p text:style-name="P23">27 g</text:p>
                </table:table-cell>
              </table:table-row>
              <table:table-row>
                <table:table-cell table:style-name="Tabela17.A2" office:value-type="string">
                  <text:p text:style-name="P23">Sód [mg]</text:p>
                </table:table-cell>
                <table:table-cell table:style-name="Tabela17.B2" office:value-type="string">
                  <text:p text:style-name="P23">3197 mg</text:p>
                </table:table-cell>
              </table:table-row>
            </table:table>
            <text:p text:style-name="Table_20_Contents"/>
          </table:table-cell>
        </table:table-row>
        <table:table-row table:style-name="Tabela16.2">
          <table:table-cell table:style-name="Tabela16.A2" office:value-type="string">
            <text:p text:style-name="P26">DIETA Z OGRANICZENIEM ŁATWO PRZYSWAJALNYCH</text:p>
            <text:p text:style-name="P8">WĘGLOWODANÓW <text:span text:style-name="T24">BEZ LAKTOZY I SUROWEGO</text:span>[D03/LA/M]</text:p>
            <text:p text:style-name="P8"/>
            <text:p text:style-name="P9">Śniadanie: <text:span text:style-name="T16">pieczywo pszenno-żytnie 35g (1), chleb graham 30g (1), <text:s/>chleb razowy 35g (1), </text:span><text:span text:style-name="T13"><text:s/></text:span><text:span text:style-name="T16">margaryna roślinna 10g, wędlina drobiowa 40g (1, 9), serek wiejski bez laktozy 200g (7), herbata czarna b/c 220 ml</text:span></text:p>
            <text:p text:style-name="P11"/>
            <text:p text:style-name="P9">II śniadanie:<text:span text:style-name="T16"> </text:span><text:s/><text:span text:style-name="T16">mus owocowy 1 tubka (200g)</text:span></text:p>
            <text:p text:style-name="P11"/>
            <text:p text:style-name="P11"><text:span text:style-name="T18">Obiad: </text:span>zupa ziemniaczana 350ml (9, 10), gotowany ryż brązowy 100g, warzywne leczo z kurczakiem 300g (9), <text:s/>kompot owocowy b/c 220 ml</text:p>
            <text:p text:style-name="P20"/>
            <text:p text:style-name="P9">Kolacja: <text:span text:style-name="T16">pieczywo pszenno-żytnie 35g(1), chleb graham 30g (1), <text:s/>pasztet pieczony 60g (1, 3, 9), </text:span><text:span text:style-name="T17">herbata b/c 220ml</text:span></text:p>
            <text:p text:style-name="P10"/>
            <text:p text:style-name="P9">Posiłek dodatkowy: <text:span text:style-name="T16">serek homogenizowany 150 g (1,7)</text:span></text:p>
            <text:p text:style-name="P11"/>
          </table:table-cell>
          <table:table-cell table:style-name="Tabela16.B2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18" table:style-name="Tabela18">
              <table:table-column table:style-name="Tabela18.A"/>
              <table:table-column table:style-name="Tabela18.B"/>
              <table:table-row>
                <table:table-cell table:style-name="Tabela18.A1" office:value-type="string">
                  <text:p text:style-name="P23">Wartość energetyczna [kcal]</text:p>
                </table:table-cell>
                <table:table-cell table:style-name="Tabela18.B1" office:value-type="string">
                  <text:p text:style-name="P23">2384 kcal</text:p>
                </table:table-cell>
              </table:table-row>
              <table:table-row>
                <table:table-cell table:style-name="Tabela18.A2" office:value-type="string">
                  <text:p text:style-name="P23">Białko [g]</text:p>
                </table:table-cell>
                <table:table-cell table:style-name="Tabela18.B2" office:value-type="string">
                  <text:p text:style-name="P23">119 g</text:p>
                </table:table-cell>
              </table:table-row>
              <table:table-row>
                <table:table-cell table:style-name="Tabela18.A2" office:value-type="string">
                  <text:p text:style-name="P23">Tłuszcz [g]</text:p>
                </table:table-cell>
                <table:table-cell table:style-name="Tabela18.B2" office:value-type="string">
                  <text:p text:style-name="P23">83 g</text:p>
                </table:table-cell>
              </table:table-row>
              <table:table-row>
                <table:table-cell table:style-name="Tabela18.A2" office:value-type="string">
                  <text:p text:style-name="P23">W tym tłuszcze nasycone [g]</text:p>
                </table:table-cell>
                <table:table-cell table:style-name="Tabela18.B2" office:value-type="string">
                  <text:p text:style-name="P23">18,5 g</text:p>
                </table:table-cell>
              </table:table-row>
              <table:table-row>
                <table:table-cell table:style-name="Tabela18.A2" office:value-type="string">
                  <text:p text:style-name="P23">Węglowodany [g]</text:p>
                </table:table-cell>
                <table:table-cell table:style-name="Tabela18.B2" office:value-type="string">
                  <text:p text:style-name="P23">304 g</text:p>
                </table:table-cell>
              </table:table-row>
              <table:table-row>
                <table:table-cell table:style-name="Tabela18.A2" office:value-type="string">
                  <text:p text:style-name="P23">W tym cukry [g]</text:p>
                </table:table-cell>
                <table:table-cell table:style-name="Tabela18.B2" office:value-type="string">
                  <text:p text:style-name="P23">92,5 g</text:p>
                </table:table-cell>
              </table:table-row>
              <table:table-row>
                <table:table-cell table:style-name="Tabela18.A2" office:value-type="string">
                  <text:p text:style-name="P23">Błonnik pokarmowy [g]</text:p>
                </table:table-cell>
                <table:table-cell table:style-name="Tabela18.B2" office:value-type="string">
                  <text:p text:style-name="P23">35,8 g</text:p>
                </table:table-cell>
              </table:table-row>
              <table:table-row>
                <table:table-cell table:style-name="Tabela18.A2" office:value-type="string">
                  <text:p text:style-name="P23">Sód [mg]</text:p>
                </table:table-cell>
                <table:table-cell table:style-name="Tabela18.B2" office:value-type="string">
                  <text:p text:style-name="P23">3252 mg</text:p>
                </table:table-cell>
              </table:table-row>
            </table:table>
            <text:p text:style-name="Table_20_Contents"/>
          </table:table-cell>
        </table:table-row>
      </table:table>
      <text:p text:style-name="P7"><text:span text:style-name="T3">LEGENDA: NAZWA NUMERACJI ALERGENÓW <text:s text:c="4"/><text:tab/></text:span><text:span text:style-name="T2"><text:tab/><text:tab/><text:tab/><text:tab/><text:tab/><text:tab/></text:span><text:span text:style-name="T23">Jadłospis opracowany przez dietetyka: Katarzyna Popielawska</text:span></text:p>
      <text:p text:style-name="P12">JADŁOSPIS MOŻE ULEC ZMIANIE. PRZEPRASZAMY.</text:p>
      <text:p text:style-name="P12"/>
      <text:p text:style-name="P1"><text:soft-page-break/>JADŁOSPIS TYDZIEŃ 2 - NIEDZIELA</text:p>
      <table:table table:name="Tabela19" table:style-name="Tabela19">
        <table:table-column table:style-name="Tabela19.A"/>
        <table:table-column table:style-name="Tabela19.B"/>
        <table:table-row>
          <table:table-cell table:style-name="Tabela19.A1" office:value-type="string">
            <text:p text:style-name="P15"><text:span text:style-name="T21"><text:s/></text:span><text:span text:style-name="T22"><text:s/></text:span><text:span text:style-name="T25">DIETA <text:s/>ŁATWOSTRAWNA BEZ LAKTOZY I SUROWEGO - MODYFIKACJA </text:span></text:p>
            <text:p text:style-name="P21">[D02/LA/M]</text:p>
            <text:p text:style-name="P11"/>
            <text:p text:style-name="P11"><text:span text:style-name="T18">Śniadanie:</text:span> owsianka na mleku bez laktozy 300g (1,7), pieczywo pszenno-żytnie 90g (1), <text:span text:style-name="T10"><text:s/></text:span>margaryna roślinna 10g, wędlina wieprzowa 50g (1, 9), ser żółty 40g (7), herbata czarna b/c 220 ml</text:p>
            <text:p text:style-name="P11"/>
            <text:p text:style-name="P11"><text:span text:style-name="T18">Obiad: </text:span>rosół z makaronem<text:span text:style-name="T18"> </text:span>350ml (1, 3, 9), <text:s/>gotowane ziemniaki 200g, pieczone udko z kurczaka 240g (9), <text:s/>gotowana fasolka szparagowa 200g, kompot owocowy b/c 220 ml</text:p>
            <text:p text:style-name="P18"/>
            <text:p text:style-name="P18"><text:span text:style-name="T1">Kolacja: </text:span><text:span text:style-name="T8">pieczywo pszenno-żytnie 60g (1), pieczona frittata z cukinią 350g (3) <text:s/></text:span><text:span text:style-name="T9">herbata b/c 220ml</text:span></text:p>
            <text:p text:style-name="P19"/>
            <text:p text:style-name="P9">Posiłek dodatkowy: <text:span text:style-name="T16">sok jabłkowy 330 ml</text:span></text:p>
            <text:p text:style-name="P25"/>
          </table:table-cell>
          <table:table-cell table:style-name="Tabela19.B1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20" table:style-name="Tabela20">
              <table:table-column table:style-name="Tabela20.A"/>
              <table:table-column table:style-name="Tabela20.B"/>
              <table:table-row>
                <table:table-cell table:style-name="Tabela20.A1" office:value-type="string">
                  <text:p text:style-name="P23">Wartość energetyczna [kcal]</text:p>
                </table:table-cell>
                <table:table-cell table:style-name="Tabela20.B1" office:value-type="string">
                  <text:p text:style-name="P23">2227 kcal</text:p>
                </table:table-cell>
              </table:table-row>
              <table:table-row>
                <table:table-cell table:style-name="Tabela20.A2" office:value-type="string">
                  <text:p text:style-name="P23">Białko [g]</text:p>
                </table:table-cell>
                <table:table-cell table:style-name="Tabela20.B2" office:value-type="string">
                  <text:p text:style-name="P23">146 g</text:p>
                </table:table-cell>
              </table:table-row>
              <table:table-row>
                <table:table-cell table:style-name="Tabela20.A2" office:value-type="string">
                  <text:p text:style-name="P23">Tłuszcz [g]</text:p>
                </table:table-cell>
                <table:table-cell table:style-name="Tabela20.B2" office:value-type="string">
                  <text:p text:style-name="P23">73 g</text:p>
                </table:table-cell>
              </table:table-row>
              <table:table-row>
                <table:table-cell table:style-name="Tabela20.A2" office:value-type="string">
                  <text:p text:style-name="P23">W tym tłuszcze nasycone [g]</text:p>
                </table:table-cell>
                <table:table-cell table:style-name="Tabela20.B2" office:value-type="string">
                  <text:p text:style-name="P23">23 g</text:p>
                </table:table-cell>
              </table:table-row>
              <table:table-row>
                <table:table-cell table:style-name="Tabela20.A2" office:value-type="string">
                  <text:p text:style-name="P23">Węglowodany [g]</text:p>
                </table:table-cell>
                <table:table-cell table:style-name="Tabela20.B2" office:value-type="string">
                  <text:p text:style-name="P23">258 g</text:p>
                </table:table-cell>
              </table:table-row>
              <table:table-row>
                <table:table-cell table:style-name="Tabela20.A2" office:value-type="string">
                  <text:p text:style-name="P23">W tym cukry [g]</text:p>
                </table:table-cell>
                <table:table-cell table:style-name="Tabela20.B2" office:value-type="string">
                  <text:p text:style-name="P23">76 g</text:p>
                </table:table-cell>
              </table:table-row>
              <table:table-row>
                <table:table-cell table:style-name="Tabela20.A2" office:value-type="string">
                  <text:p text:style-name="P23">Błonnik pokarmowy [g]</text:p>
                </table:table-cell>
                <table:table-cell table:style-name="Tabela20.B2" office:value-type="string">
                  <text:p text:style-name="P23">31,5 g</text:p>
                </table:table-cell>
              </table:table-row>
              <table:table-row>
                <table:table-cell table:style-name="Tabela20.A2" office:value-type="string">
                  <text:p text:style-name="P23">Sód [mg]</text:p>
                </table:table-cell>
                <table:table-cell table:style-name="Tabela20.B2" office:value-type="string">
                  <text:p text:style-name="P23">2728 mg</text:p>
                </table:table-cell>
              </table:table-row>
            </table:table>
            <text:p text:style-name="Table_20_Contents"/>
          </table:table-cell>
        </table:table-row>
        <table:table-row table:style-name="Tabela19.2">
          <table:table-cell table:style-name="Tabela19.A2" office:value-type="string">
            <text:p text:style-name="P26">DIETA Z OGRANICZENIEM ŁATWO PRZYSWAJALNYCH</text:p>
            <text:p text:style-name="P8">WĘGLOWODANÓW <text:span text:style-name="T24">BEZ LAKTOZY I SUROWEGO</text:span>[D03/LA/M]</text:p>
            <text:p text:style-name="P8"/>
            <text:p text:style-name="P9">Śniadanie: <text:span text:style-name="T16">pieczywo pszenno-żytnie 35g (1), chleb graham 30g (1), <text:s/>chleb razowy 35g (1), </text:span><text:span text:style-name="T13"><text:s/></text:span><text:span text:style-name="T16">margaryna roślinna 10g, wędlina wieprzowa 50g (1, 9), ser żółty 40g (7), herbata czarna b/c 220 ml</text:span></text:p>
            <text:p text:style-name="P11"/>
            <text:p text:style-name="P9">II śniadanie :<text:span text:style-name="T16"> serek wiejski bez laktozy 200 g (7)</text:span></text:p>
            <text:p text:style-name="P11"/>
            <text:p text:style-name="P11"><text:span text:style-name="T18">Obiad: </text:span>rosół z makaronem<text:span text:style-name="T18"> </text:span>350ml (1, 3, 9), <text:s/>gotowane ziemniaki 200g, pieczone udko z kurczaka 240g (9), <text:s/>gotowana fasolka szparagowa 200g, kompot owocowy b/c 220 ml</text:p>
            <text:p text:style-name="P20"/>
            <text:p text:style-name="P9">Kolacja: <text:span text:style-name="T16">pieczywo pszenno-żytnie 35g(1), chleb graham 30g (1), <text:s/>pieczona frittata z cukinią 350g (3) <text:s/></text:span><text:span text:style-name="T17">herbata b/c 220ml</text:span></text:p>
            <text:p text:style-name="P10"/>
            <text:p text:style-name="P9">Posiłek dodatkowy: <text:span text:style-name="T16">sok jabłkowy 330 ml</text:span></text:p>
          </table:table-cell>
          <table:table-cell table:style-name="Tabela19.B2" office:value-type="string">
            <text:p text:style-name="Default"/>
            <text:p text:style-name="P16"><text:span text:style-name="T4"><text:s/></text:span><text:span text:style-name="T5">Wartość odżywcza</text:span></text:p>
            <text:p text:style-name="P14"/>
            <table:table table:name="Tabela21" table:style-name="Tabela21">
              <table:table-column table:style-name="Tabela21.A"/>
              <table:table-column table:style-name="Tabela21.B"/>
              <table:table-row>
                <table:table-cell table:style-name="Tabela21.A1" office:value-type="string">
                  <text:p text:style-name="P23">Wartość energetyczna [kcal]</text:p>
                </table:table-cell>
                <table:table-cell table:style-name="Tabela21.B1" office:value-type="string">
                  <text:p text:style-name="P23">2426 kcal</text:p>
                </table:table-cell>
              </table:table-row>
              <table:table-row>
                <table:table-cell table:style-name="Tabela21.A2" office:value-type="string">
                  <text:p text:style-name="P23">Białko [g]</text:p>
                </table:table-cell>
                <table:table-cell table:style-name="Tabela21.B2" office:value-type="string">
                  <text:p text:style-name="P23">169 g</text:p>
                </table:table-cell>
              </table:table-row>
              <table:table-row>
                <table:table-cell table:style-name="Tabela21.A2" office:value-type="string">
                  <text:p text:style-name="P23">Tłuszcz [g]</text:p>
                </table:table-cell>
                <table:table-cell table:style-name="Tabela21.B2" office:value-type="string">
                  <text:p text:style-name="P23">82 g</text:p>
                </table:table-cell>
              </table:table-row>
              <table:table-row>
                <table:table-cell table:style-name="Tabela21.A2" office:value-type="string">
                  <text:p text:style-name="P23">W tym tłuszcze nasycone [g]</text:p>
                </table:table-cell>
                <table:table-cell table:style-name="Tabela21.B2" office:value-type="string">
                  <text:p text:style-name="P23">30 g</text:p>
                </table:table-cell>
              </table:table-row>
              <table:table-row>
                <table:table-cell table:style-name="Tabela21.A2" office:value-type="string">
                  <text:p text:style-name="P23">Węglowodany [g]</text:p>
                </table:table-cell>
                <table:table-cell table:style-name="Tabela21.B2" office:value-type="string">
                  <text:p text:style-name="P23">263 g</text:p>
                </table:table-cell>
              </table:table-row>
              <table:table-row>
                <table:table-cell table:style-name="Tabela21.A2" office:value-type="string">
                  <text:p text:style-name="P23">W tym cukry [g]</text:p>
                </table:table-cell>
                <table:table-cell table:style-name="Tabela21.B2" office:value-type="string">
                  <text:p text:style-name="P23">74,8 g</text:p>
                </table:table-cell>
              </table:table-row>
              <table:table-row>
                <table:table-cell table:style-name="Tabela21.A2" office:value-type="string">
                  <text:p text:style-name="P23">Błonnik pokarmowy [g]</text:p>
                </table:table-cell>
                <table:table-cell table:style-name="Tabela21.B2" office:value-type="string">
                  <text:p text:style-name="P23">34 g</text:p>
                </table:table-cell>
              </table:table-row>
              <table:table-row>
                <table:table-cell table:style-name="Tabela21.A2" office:value-type="string">
                  <text:p text:style-name="P23">Sód [mg]</text:p>
                </table:table-cell>
                <table:table-cell table:style-name="Tabela21.B2" office:value-type="string">
                  <text:p text:style-name="P23">3511 mg</text:p>
                </table:table-cell>
              </table:table-row>
            </table:table>
            <text:p text:style-name="Table_20_Contents"/>
          </table:table-cell>
        </table:table-row>
      </table:table>
      <text:p text:style-name="P7"><text:span text:style-name="T3">LEGENDA: NAZWA NUMERACJI ALERGENÓW <text:s text:c="4"/><text:tab/></text:span><text:span text:style-name="T2"><text:tab/><text:tab/><text:tab/><text:tab/><text:tab/><text:tab/></text:span><text:span text:style-name="T23">Jadłospis opracowany przez dietetyka: Katarzyna Popielawska</text:span></text:p>
      <text:p text:style-name="P12">JADŁOSPIS MOŻE ULEC ZMIANIE. PRZEPRASZAMY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ptos" svg:font-family="Aptos, 'Aptos EmbeddedFont', 'Aptos MSFontService', Calibri, Helvetica, sans-serif"/>
    <style:font-face style:name="Liberation Serif" svg:font-family="'Liberation Serif', 'Liberation Serif'" style:font-family-generic="roman"/>
    <style:font-face style:name="Times New Roman1" svg:font-family="'Times New Roman', 'Times New Roman PS'" style:font-family-generic="roman"/>
    <style:font-face style:name="Times New Roman2" svg:font-family="'Times New Roman', 'Times New Roman PSMT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Times New Roman1" fo:font-size="12pt" style:font-name-asian="Times New Roman1" style:font-size-asian="12pt" style:font-name-complex="Times New Roman1" style:font-size-complex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asia Popielawska</meta:initial-creator>
    <meta:creation-date>2026-07-13T20:09:22.82</meta:creation-date>
    <dc:date>2026-08-22T08:25:36.51</dc:date>
    <dc:creator>Kasia Popielawska</dc:creator>
    <meta:editing-duration>P2DT6H21M51S</meta:editing-duration>
    <meta:editing-cycles>76</meta:editing-cycles>
    <meta:generator>OpenOffice/4.1.15$Win32 OpenOffice.org_project/4115m2$Build-9813</meta:generator>
    <meta:document-statistic meta:table-count="21" meta:image-count="0" meta:object-count="0" meta:page-count="7" meta:paragraph-count="350" meta:word-count="2134" meta:character-count="13138"/>
  </office:meta>
</office:document-meta>
</file>