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25.7cm" table:align="margins"/>
    </style:style>
    <style:style style:name="Tabela1.A" style:family="table-column">
      <style:table-column-properties style:column-width="15.875cm" style:rel-column-width="40481*"/>
    </style:style>
    <style:style style:name="Tabela1.B" style:family="table-column">
      <style:table-column-properties style:column-width="9.825cm" style:rel-column-width="25054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B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" style:family="table">
      <style:table-properties style:width="9.633cm" table:align="margins"/>
    </style:style>
    <style:style style:name="Tabela2.A" style:family="table-column">
      <style:table-column-properties style:column-width="5.77cm" style:rel-column-width="39248*"/>
    </style:style>
    <style:style style:name="Tabela2.B" style:family="table-column">
      <style:table-column-properties style:column-width="3.863cm" style:rel-column-width="26287*"/>
    </style:style>
    <style:style style:name="Tabe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.B1" style:family="table-cell">
      <style:table-cell-properties fo:padding="0.097cm" fo:border="0.002cm solid #000000"/>
    </style:style>
    <style:style style:name="Tabela2.A2" style:family="table-cell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" style:family="table">
      <style:table-properties style:width="9.633cm" table:align="margins"/>
    </style:style>
    <style:style style:name="Tabela3.A" style:family="table-column">
      <style:table-column-properties style:column-width="5.77cm" style:rel-column-width="39248*"/>
    </style:style>
    <style:style style:name="Tabela3.B" style:family="table-column">
      <style:table-column-properties style:column-width="3.863cm" style:rel-column-width="26287*"/>
    </style:style>
    <style:style style:name="Tabela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.B1" style:family="table-cell">
      <style:table-cell-properties fo:padding="0.097cm" fo:border="0.002cm solid #000000"/>
    </style:style>
    <style:style style:name="Tabela3.A2" style:family="table-cell">
      <style:table-cell-properties fo:padding="0.097cm" fo:border-left="0.002cm solid #000000" fo:border-right="none" fo:border-top="none" fo:border-bottom="0.002cm solid #000000"/>
    </style:style>
    <style:style style:name="Tabela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" style:family="table">
      <style:table-properties style:width="25.7cm" table:align="margins"/>
    </style:style>
    <style:style style:name="Tabela4.A" style:family="table-column">
      <style:table-column-properties style:column-width="15.875cm" style:rel-column-width="40481*"/>
    </style:style>
    <style:style style:name="Tabela4.B" style:family="table-column">
      <style:table-column-properties style:column-width="9.825cm" style:rel-column-width="25054*"/>
    </style:style>
    <style:style style:name="Tabela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.B1" style:family="table-cell">
      <style:table-cell-properties fo:padding="0.097cm" fo:border="0.002cm solid #000000"/>
    </style:style>
    <style:style style:name="Tabela4.A2" style:family="table-cell">
      <style:table-cell-properties fo:padding="0.097cm" fo:border-left="0.002cm solid #000000" fo:border-right="none" fo:border-top="none" fo:border-bottom="0.002cm solid #000000"/>
    </style:style>
    <style:style style:name="Tabela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" style:family="table">
      <style:table-properties style:width="9.633cm" table:align="margins"/>
    </style:style>
    <style:style style:name="Tabela5.A" style:family="table-column">
      <style:table-column-properties style:column-width="5.77cm" style:rel-column-width="39248*"/>
    </style:style>
    <style:style style:name="Tabela5.B" style:family="table-column">
      <style:table-column-properties style:column-width="3.863cm" style:rel-column-width="26287*"/>
    </style:style>
    <style:style style:name="Tabela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.B1" style:family="table-cell">
      <style:table-cell-properties fo:padding="0.097cm" fo:border="0.002cm solid #000000"/>
    </style:style>
    <style:style style:name="Tabela5.A2" style:family="table-cell">
      <style:table-cell-properties fo:padding="0.097cm" fo:border-left="0.002cm solid #000000" fo:border-right="none" fo:border-top="none" fo:border-bottom="0.002cm solid #000000"/>
    </style:style>
    <style:style style:name="Tabela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" style:family="table">
      <style:table-properties style:width="9.633cm" table:align="margins"/>
    </style:style>
    <style:style style:name="Tabela6.A" style:family="table-column">
      <style:table-column-properties style:column-width="5.77cm" style:rel-column-width="39248*"/>
    </style:style>
    <style:style style:name="Tabela6.B" style:family="table-column">
      <style:table-column-properties style:column-width="3.863cm" style:rel-column-width="26287*"/>
    </style:style>
    <style:style style:name="Tabela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.B1" style:family="table-cell">
      <style:table-cell-properties fo:padding="0.097cm" fo:border="0.002cm solid #000000"/>
    </style:style>
    <style:style style:name="Tabela6.A2" style:family="table-cell">
      <style:table-cell-properties fo:padding="0.097cm" fo:border-left="0.002cm solid #000000" fo:border-right="none" fo:border-top="none" fo:border-bottom="0.002cm solid #000000"/>
    </style:style>
    <style:style style:name="Tabela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" style:family="table">
      <style:table-properties style:width="25.7cm" table:align="margins"/>
    </style:style>
    <style:style style:name="Tabela7.A" style:family="table-column">
      <style:table-column-properties style:column-width="15.875cm" style:rel-column-width="40481*"/>
    </style:style>
    <style:style style:name="Tabela7.B" style:family="table-column">
      <style:table-column-properties style:column-width="9.825cm" style:rel-column-width="25054*"/>
    </style:style>
    <style:style style:name="Tabela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.B1" style:family="table-cell">
      <style:table-cell-properties fo:padding="0.097cm" fo:border="0.002cm solid #000000"/>
    </style:style>
    <style:style style:name="Tabela7.A2" style:family="table-cell">
      <style:table-cell-properties fo:padding="0.097cm" fo:border-left="0.002cm solid #000000" fo:border-right="none" fo:border-top="none" fo:border-bottom="0.002cm solid #000000"/>
    </style:style>
    <style:style style:name="Tabela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" style:family="table">
      <style:table-properties style:width="9.633cm" table:align="margins"/>
    </style:style>
    <style:style style:name="Tabela8.A" style:family="table-column">
      <style:table-column-properties style:column-width="5.77cm" style:rel-column-width="39248*"/>
    </style:style>
    <style:style style:name="Tabela8.B" style:family="table-column">
      <style:table-column-properties style:column-width="3.863cm" style:rel-column-width="26287*"/>
    </style:style>
    <style:style style:name="Tabela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.B1" style:family="table-cell">
      <style:table-cell-properties fo:padding="0.097cm" fo:border="0.002cm solid #000000"/>
    </style:style>
    <style:style style:name="Tabela8.A2" style:family="table-cell">
      <style:table-cell-properties fo:padding="0.097cm" fo:border-left="0.002cm solid #000000" fo:border-right="none" fo:border-top="none" fo:border-bottom="0.002cm solid #000000"/>
    </style:style>
    <style:style style:name="Tabela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9" style:family="table">
      <style:table-properties style:width="9.633cm" table:align="margins"/>
    </style:style>
    <style:style style:name="Tabela9.A" style:family="table-column">
      <style:table-column-properties style:column-width="5.77cm" style:rel-column-width="39248*"/>
    </style:style>
    <style:style style:name="Tabela9.B" style:family="table-column">
      <style:table-column-properties style:column-width="3.863cm" style:rel-column-width="26287*"/>
    </style:style>
    <style:style style:name="Tabela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9.B1" style:family="table-cell">
      <style:table-cell-properties fo:padding="0.097cm" fo:border="0.002cm solid #000000"/>
    </style:style>
    <style:style style:name="Tabela9.A2" style:family="table-cell">
      <style:table-cell-properties fo:padding="0.097cm" fo:border-left="0.002cm solid #000000" fo:border-right="none" fo:border-top="none" fo:border-bottom="0.002cm solid #000000"/>
    </style:style>
    <style:style style:name="Tabela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0" style:family="table">
      <style:table-properties style:width="25.7cm" table:align="margins"/>
    </style:style>
    <style:style style:name="Tabela10.A" style:family="table-column">
      <style:table-column-properties style:column-width="15.875cm" style:rel-column-width="40481*"/>
    </style:style>
    <style:style style:name="Tabela10.B" style:family="table-column">
      <style:table-column-properties style:column-width="9.825cm" style:rel-column-width="25054*"/>
    </style:style>
    <style:style style:name="Tabela1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0.B1" style:family="table-cell">
      <style:table-cell-properties fo:padding="0.097cm" fo:border="0.002cm solid #000000"/>
    </style:style>
    <style:style style:name="Tabela10.A2" style:family="table-cell">
      <style:table-cell-properties fo:padding="0.097cm" fo:border-left="0.002cm solid #000000" fo:border-right="none" fo:border-top="none" fo:border-bottom="0.002cm solid #000000"/>
    </style:style>
    <style:style style:name="Tabela1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1" style:family="table">
      <style:table-properties style:width="9.633cm" table:align="margins"/>
    </style:style>
    <style:style style:name="Tabela11.A" style:family="table-column">
      <style:table-column-properties style:column-width="5.77cm" style:rel-column-width="39248*"/>
    </style:style>
    <style:style style:name="Tabela11.B" style:family="table-column">
      <style:table-column-properties style:column-width="3.863cm" style:rel-column-width="26287*"/>
    </style:style>
    <style:style style:name="Tabela1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1.B1" style:family="table-cell">
      <style:table-cell-properties fo:padding="0.097cm" fo:border="0.002cm solid #000000"/>
    </style:style>
    <style:style style:name="Tabela11.A2" style:family="table-cell">
      <style:table-cell-properties fo:padding="0.097cm" fo:border-left="0.002cm solid #000000" fo:border-right="none" fo:border-top="none" fo:border-bottom="0.002cm solid #000000"/>
    </style:style>
    <style:style style:name="Tabela1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2" style:family="table">
      <style:table-properties style:width="9.633cm" table:align="margins"/>
    </style:style>
    <style:style style:name="Tabela12.A" style:family="table-column">
      <style:table-column-properties style:column-width="5.77cm" style:rel-column-width="39248*"/>
    </style:style>
    <style:style style:name="Tabela12.B" style:family="table-column">
      <style:table-column-properties style:column-width="3.863cm" style:rel-column-width="26287*"/>
    </style:style>
    <style:style style:name="Tabela1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2.B1" style:family="table-cell">
      <style:table-cell-properties fo:padding="0.097cm" fo:border="0.002cm solid #000000"/>
    </style:style>
    <style:style style:name="Tabela12.A2" style:family="table-cell">
      <style:table-cell-properties fo:padding="0.097cm" fo:border-left="0.002cm solid #000000" fo:border-right="none" fo:border-top="none" fo:border-bottom="0.002cm solid #000000"/>
    </style:style>
    <style:style style:name="Tabela1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3" style:family="table">
      <style:table-properties style:width="25.7cm" table:align="margins"/>
    </style:style>
    <style:style style:name="Tabela13.A" style:family="table-column">
      <style:table-column-properties style:column-width="15.875cm" style:rel-column-width="40481*"/>
    </style:style>
    <style:style style:name="Tabela13.B" style:family="table-column">
      <style:table-column-properties style:column-width="9.825cm" style:rel-column-width="25054*"/>
    </style:style>
    <style:style style:name="Tabela1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3.B1" style:family="table-cell">
      <style:table-cell-properties fo:padding="0.097cm" fo:border="0.002cm solid #000000"/>
    </style:style>
    <style:style style:name="Tabela13.A2" style:family="table-cell">
      <style:table-cell-properties fo:padding="0.097cm" fo:border-left="0.002cm solid #000000" fo:border-right="none" fo:border-top="none" fo:border-bottom="0.002cm solid #000000"/>
    </style:style>
    <style:style style:name="Tabela1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4" style:family="table">
      <style:table-properties style:width="9.633cm" table:align="margins"/>
    </style:style>
    <style:style style:name="Tabela14.A" style:family="table-column">
      <style:table-column-properties style:column-width="5.77cm" style:rel-column-width="39248*"/>
    </style:style>
    <style:style style:name="Tabela14.B" style:family="table-column">
      <style:table-column-properties style:column-width="3.863cm" style:rel-column-width="26287*"/>
    </style:style>
    <style:style style:name="Tabela1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4.B1" style:family="table-cell">
      <style:table-cell-properties fo:padding="0.097cm" fo:border="0.002cm solid #000000"/>
    </style:style>
    <style:style style:name="Tabela14.A2" style:family="table-cell">
      <style:table-cell-properties fo:padding="0.097cm" fo:border-left="0.002cm solid #000000" fo:border-right="none" fo:border-top="none" fo:border-bottom="0.002cm solid #000000"/>
    </style:style>
    <style:style style:name="Tabela1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5" style:family="table">
      <style:table-properties style:width="9.633cm" table:align="margins"/>
    </style:style>
    <style:style style:name="Tabela15.A" style:family="table-column">
      <style:table-column-properties style:column-width="5.77cm" style:rel-column-width="39248*"/>
    </style:style>
    <style:style style:name="Tabela15.B" style:family="table-column">
      <style:table-column-properties style:column-width="3.863cm" style:rel-column-width="26287*"/>
    </style:style>
    <style:style style:name="Tabela1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5.B1" style:family="table-cell">
      <style:table-cell-properties fo:padding="0.097cm" fo:border="0.002cm solid #000000"/>
    </style:style>
    <style:style style:name="Tabela15.A2" style:family="table-cell">
      <style:table-cell-properties fo:padding="0.097cm" fo:border-left="0.002cm solid #000000" fo:border-right="none" fo:border-top="none" fo:border-bottom="0.002cm solid #000000"/>
    </style:style>
    <style:style style:name="Tabela1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6" style:family="table">
      <style:table-properties style:width="25.7cm" table:align="margins"/>
    </style:style>
    <style:style style:name="Tabela16.A" style:family="table-column">
      <style:table-column-properties style:column-width="15.875cm" style:rel-column-width="40481*"/>
    </style:style>
    <style:style style:name="Tabela16.B" style:family="table-column">
      <style:table-column-properties style:column-width="9.825cm" style:rel-column-width="25054*"/>
    </style:style>
    <style:style style:name="Tabela1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6.B1" style:family="table-cell">
      <style:table-cell-properties fo:padding="0.097cm" fo:border="0.002cm solid #000000"/>
    </style:style>
    <style:style style:name="Tabela16.2" style:family="table-row">
      <style:table-row-properties style:min-row-height="7.738cm"/>
    </style:style>
    <style:style style:name="Tabela16.A2" style:family="table-cell">
      <style:table-cell-properties fo:padding="0.097cm" fo:border-left="0.002cm solid #000000" fo:border-right="none" fo:border-top="none" fo:border-bottom="0.002cm solid #000000"/>
    </style:style>
    <style:style style:name="Tabela1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7" style:family="table">
      <style:table-properties style:width="9.633cm" table:align="margins"/>
    </style:style>
    <style:style style:name="Tabela17.A" style:family="table-column">
      <style:table-column-properties style:column-width="5.77cm" style:rel-column-width="39248*"/>
    </style:style>
    <style:style style:name="Tabela17.B" style:family="table-column">
      <style:table-column-properties style:column-width="3.863cm" style:rel-column-width="26287*"/>
    </style:style>
    <style:style style:name="Tabela1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7.B1" style:family="table-cell">
      <style:table-cell-properties fo:padding="0.097cm" fo:border="0.002cm solid #000000"/>
    </style:style>
    <style:style style:name="Tabela17.A2" style:family="table-cell">
      <style:table-cell-properties fo:padding="0.097cm" fo:border-left="0.002cm solid #000000" fo:border-right="none" fo:border-top="none" fo:border-bottom="0.002cm solid #000000"/>
    </style:style>
    <style:style style:name="Tabela1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8" style:family="table">
      <style:table-properties style:width="9.633cm" table:align="margins"/>
    </style:style>
    <style:style style:name="Tabela18.A" style:family="table-column">
      <style:table-column-properties style:column-width="5.77cm" style:rel-column-width="39248*"/>
    </style:style>
    <style:style style:name="Tabela18.B" style:family="table-column">
      <style:table-column-properties style:column-width="3.863cm" style:rel-column-width="26287*"/>
    </style:style>
    <style:style style:name="Tabela1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8.B1" style:family="table-cell">
      <style:table-cell-properties fo:padding="0.097cm" fo:border="0.002cm solid #000000"/>
    </style:style>
    <style:style style:name="Tabela18.A2" style:family="table-cell">
      <style:table-cell-properties fo:padding="0.097cm" fo:border-left="0.002cm solid #000000" fo:border-right="none" fo:border-top="none" fo:border-bottom="0.002cm solid #000000"/>
    </style:style>
    <style:style style:name="Tabela1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9" style:family="table">
      <style:table-properties style:width="25.7cm" table:align="margins"/>
    </style:style>
    <style:style style:name="Tabela19.A" style:family="table-column">
      <style:table-column-properties style:column-width="15.875cm" style:rel-column-width="40481*"/>
    </style:style>
    <style:style style:name="Tabela19.B" style:family="table-column">
      <style:table-column-properties style:column-width="9.825cm" style:rel-column-width="25054*"/>
    </style:style>
    <style:style style:name="Tabela1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9.B1" style:family="table-cell">
      <style:table-cell-properties fo:padding="0.097cm" fo:border="0.002cm solid #000000"/>
    </style:style>
    <style:style style:name="Tabela19.2" style:family="table-row">
      <style:table-row-properties style:min-row-height="7.738cm"/>
    </style:style>
    <style:style style:name="Tabela19.A2" style:family="table-cell">
      <style:table-cell-properties fo:padding="0.097cm" fo:border-left="0.002cm solid #000000" fo:border-right="none" fo:border-top="none" fo:border-bottom="0.002cm solid #000000"/>
    </style:style>
    <style:style style:name="Tabela1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0" style:family="table">
      <style:table-properties style:width="9.633cm" table:align="margins"/>
    </style:style>
    <style:style style:name="Tabela20.A" style:family="table-column">
      <style:table-column-properties style:column-width="5.77cm" style:rel-column-width="39248*"/>
    </style:style>
    <style:style style:name="Tabela20.B" style:family="table-column">
      <style:table-column-properties style:column-width="3.863cm" style:rel-column-width="26287*"/>
    </style:style>
    <style:style style:name="Tabela2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0.B1" style:family="table-cell">
      <style:table-cell-properties fo:padding="0.097cm" fo:border="0.002cm solid #000000"/>
    </style:style>
    <style:style style:name="Tabela20.A2" style:family="table-cell">
      <style:table-cell-properties fo:padding="0.097cm" fo:border-left="0.002cm solid #000000" fo:border-right="none" fo:border-top="none" fo:border-bottom="0.002cm solid #000000"/>
    </style:style>
    <style:style style:name="Tabela2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1" style:family="table">
      <style:table-properties style:width="9.633cm" table:align="margins"/>
    </style:style>
    <style:style style:name="Tabela21.A" style:family="table-column">
      <style:table-column-properties style:column-width="5.77cm" style:rel-column-width="39248*"/>
    </style:style>
    <style:style style:name="Tabela21.B" style:family="table-column">
      <style:table-column-properties style:column-width="3.863cm" style:rel-column-width="26287*"/>
    </style:style>
    <style:style style:name="Tabela2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1.B1" style:family="table-cell">
      <style:table-cell-properties fo:padding="0.097cm" fo:border="0.002cm solid #000000"/>
    </style:style>
    <style:style style:name="Tabela21.A2" style:family="table-cell">
      <style:table-cell-properties fo:padding="0.097cm" fo:border-left="0.002cm solid #000000" fo:border-right="none" fo:border-top="none" fo:border-bottom="0.002cm solid #000000"/>
    </style:style>
    <style:style style:name="Tabela2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3" style:family="paragraph" style:parent-style-name="Default">
      <style:paragraph-properties fo:text-align="center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4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5" style:family="paragraph" style:parent-style-name="Default">
      <style:paragraph-properties style:text-autospace="none"/>
    </style:style>
    <style:style style:name="P6" style:family="paragraph" style:parent-style-name="Default">
      <style:paragraph-properties fo:text-align="center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7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8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9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10" style:family="paragraph" style:parent-style-name="Default">
      <style:paragraph-properties style:text-autospace="none"/>
      <style:text-properties fo:color="#000000" style:text-line-through-style="none" style:font-name="Liberation Serif" fo:font-size="9pt" style:text-underline-style="none" fo:font-weight="bold" style:font-name-asian="Liberation Serif" style:font-size-asian="9pt" style:font-weight-asian="bold" style:font-name-complex="Liberation Serif" style:font-size-complex="9pt" style:font-weight-complex="bold"/>
    </style:style>
    <style:style style:name="P11" style:family="paragraph" style:parent-style-name="Default">
      <style:paragraph-properties fo:text-align="start" style:justify-single-word="false" style:text-autospace="none"/>
      <style:text-properties fo:color="#000000"/>
    </style:style>
    <style:style style:name="P12" style:family="paragraph" style:parent-style-name="Default">
      <style:paragraph-properties fo:text-align="center" style:justify-single-word="false" style:text-autospace="none"/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P13" style:family="paragraph" style:parent-style-name="Default">
      <style:paragraph-properties fo:text-align="center" style:justify-single-word="false" style:text-autospace="none"/>
      <style:text-properties fo:color="#000000"/>
    </style:style>
    <style:style style:name="P14" style:family="paragraph" style:parent-style-name="Default">
      <style:paragraph-properties fo:text-align="center" style:justify-single-word="false" style:text-autospace="none"/>
    </style:style>
    <style:style style:name="P15" style:family="paragraph" style:parent-style-name="Default">
      <style:paragraph-properties fo:text-align="start" style:justify-single-word="false" style:text-autospace="none"/>
    </style:style>
    <style:style style:name="P16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17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18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19" style:family="paragraph" style:parent-style-name="Default">
      <style:paragraph-properties fo:text-align="center" style:justify-single-word="false" style:text-autospace="none"/>
      <style:text-properties fo:font-variant="normal" fo:text-transform="none" fo:color="#101010" style:font-name="Times New Roman" fo:font-size="11pt" fo:letter-spacing="normal" fo:font-style="normal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0" style:family="paragraph" style:parent-style-name="Table_20_Contents">
      <style:text-properties fo:font-size="11pt" style:font-size-asian="11pt" style:font-size-complex="11pt"/>
    </style:style>
    <style:style style:name="P21" style:family="paragraph" style:parent-style-name="Table_20_Contents">
      <style:text-properties style:font-name="Times New Roman" fo:font-size="11pt" style:font-size-asian="11pt" style:font-size-complex="11pt"/>
    </style:style>
    <style:style style:name="P22" style:family="paragraph" style:parent-style-name="Table_20_Contents">
      <style:text-properties fo:color="#ff6600" style:font-name="Times New Roman" fo:font-size="11pt" style:font-size-asian="11pt" style:font-size-complex="11pt"/>
    </style:style>
    <style:style style:name="T1" style:family="text">
      <style:text-properties fo:color="#000000"/>
    </style:style>
    <style:style style:name="T2" style:family="text">
      <style:text-properties fo:color="#000000" style:text-line-through-style="none" style:font-name="Times New Roman2" fo:font-size="8pt" style:text-underline-style="none" fo:font-weight="bold" style:font-name-asian="Times New Roman2" style:font-size-asian="8pt" style:font-weight-asian="bold" style:font-name-complex="Times New Roman2" style:font-size-complex="8pt" style:font-weight-complex="bold"/>
    </style:style>
    <style:style style:name="T3" style:family="text">
      <style:text-properties fo:color="#000000"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4" style:family="text">
      <style:text-properties fo:color="#000000" style:font-name="Liberation Serif" fo:font-size="12pt" style:font-name-asian="Liberation Serif" style:font-size-asian="12pt" style:font-name-complex="Liberation Serif" style:font-size-complex="12pt"/>
    </style:style>
    <style:style style:name="T5" style:family="text"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T6" style:family="text">
      <style:text-properties fo:color="#000000" style:font-name="Times New Roman2" fo:font-size="8pt" style:font-name-asian="Times New Roman2" style:font-size-asian="8pt" style:font-name-complex="Times New Roman2" style:font-size-complex="8pt"/>
    </style:style>
    <style:style style:name="T7" style:family="text">
      <style:text-properties fo:color="#000000" style:font-name="Times New Roman2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8" style:family="text">
      <style:text-properties fo:color="#000000" fo:font-weight="normal" style:font-weight-asian="normal" style:font-weight-complex="normal"/>
    </style:style>
    <style:style style:name="T9" style:family="text">
      <style:text-properties fo:color="#000000" fo:font-weight="normal" style:font-name-asian="Times New Roman2" style:font-weight-asian="normal" style:font-name-complex="Times New Roman2" style:font-weight-complex="normal"/>
    </style:style>
    <style:style style:name="T10" style:family="text"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1" style:family="text"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12" style:family="text">
      <style:text-properties fo:color="#101010" fo:font-weight="normal" style:font-weight-asian="normal" style:font-weight-complex="normal"/>
    </style:style>
    <style:style style:name="T13" style:family="text">
      <style:text-properties fo:color="#101010" fo:font-weight="normal" style:font-name-asian="Times New Roman2" style:font-weight-asian="normal" style:font-name-complex="Times New Roman2" style:font-weight-complex="normal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normal" style:font-name-asian="Times New Roman2" style:font-weight-asian="normal" style:font-name-complex="Times New Roman2" style:font-weight-complex="normal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8" style:family="text">
      <style:text-properties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19" style:family="text">
      <style:text-properties style:font-name="Times New Roman" fo:font-size="11pt" style:font-name-asian="Times New Roman1" style:font-size-asian="11pt" style:font-name-complex="Times New Roman1" style:font-size-complex="11pt"/>
    </style:style>
    <style:style style:name="T20" style:family="text"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21" style:family="text">
      <style:text-properties fo:font-variant="normal" fo:text-transform="none" fo:color="#000000" style:text-line-through-style="none" style:font-name="Aptos" fo:font-size="10.5pt" fo:letter-spacing="normal" fo:font-style="normal" style:text-underline-style="none" fo:font-weight="normal" style:font-name-asian="Times New Roman2" style:font-size-asian="8pt" style:font-weight-asian="bold" style:font-name-complex="Times New Roman2" style:font-size-complex="8pt" style:font-weight-complex="bold"/>
    </style:style>
    <style:style style:name="T22" style:family="text">
      <style:text-properties fo:font-variant="normal" fo:text-transform="none" fo:color="#101010" fo:letter-spacing="normal" fo:font-style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JADŁOSPIS TYDZIEŃ 1 - PONIEDZIAŁEK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19">DIETA <text:s/>ŁATWOSTRAWNA BEZ LAKTOZY I SUROWEGO - MODYFIKACJA </text:p>
            <text:p text:style-name="P19">[D02/LA/M]</text:p>
            <text:p text:style-name="P2"/>
            <text:p text:style-name="P7">Śniadanie: <text:span text:style-name="T14">zupa mleczna z makaronem 300g (1, 7), margaryna roślinna 10g, pieczywo pszenno-żytnie 30g (1), bułka wrocławska 80g (1), szynka gotowana wieprzowa 60g (6, 10), serek biały kanapkowy bez laktozy 60g (7), dżem truskawkowy 25g 1 szt., <text:s/>herbata czarna b/c 220 ml</text:span></text:p>
            <text:p text:style-name="P9"/>
            <text:p text:style-name="P7">Obiad: <text:span text:style-name="T14">zupa pomidorowa z makaronem 350ml (1, 7, 9), ryż gotowany 200g, potrawka z kurczaka z warzywami (brokuł, kalafior, cukinia, seler,) 250g (1, 9), kompot owocowy b/c 220ml</text:span></text:p>
            <text:p text:style-name="P7"/>
            <text:p text:style-name="P7">Kolacja: <text:span text:style-name="T14">margaryna roślinna 10g</text:span><text:span text:style-name="T12">, pieczywo pszenno-żytnie 60g (1), chleb graham 30g (1), jajko na twardo 70g (3), polędwica sopocka 30g (1, 9), </text:span><text:span text:style-name="T15">herbata b/c 220ml</text:span></text:p>
            <text:p text:style-name="P8"/>
            <text:p text:style-name="P7">Posiłek dodatkowy: <text:span text:style-name="T12">kefir 400 g (7)</text:span></text:p>
            <text:p text:style-name="P21"/>
          </table:table-cell>
          <table:table-cell table:style-name="Tabela1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2" table:style-name="Tabela2">
              <table:table-column table:style-name="Tabela2.A"/>
              <table:table-column table:style-name="Tabela2.B"/>
              <table:table-row>
                <table:table-cell table:style-name="Tabela2.A1" office:value-type="string">
                  <text:p text:style-name="P20">Wartość energetyczna [kcal]</text:p>
                </table:table-cell>
                <table:table-cell table:style-name="Tabela2.B1" office:value-type="string">
                  <text:p text:style-name="P20">2337 kcal</text:p>
                </table:table-cell>
              </table:table-row>
              <table:table-row>
                <table:table-cell table:style-name="Tabela2.A2" office:value-type="string">
                  <text:p text:style-name="P20">Białko [g]</text:p>
                </table:table-cell>
                <table:table-cell table:style-name="Tabela2.B2" office:value-type="string">
                  <text:p text:style-name="P20">118 g</text:p>
                </table:table-cell>
              </table:table-row>
              <table:table-row>
                <table:table-cell table:style-name="Tabela2.A2" office:value-type="string">
                  <text:p text:style-name="P20">Tłuszcz [g]</text:p>
                </table:table-cell>
                <table:table-cell table:style-name="Tabela2.B2" office:value-type="string">
                  <text:p text:style-name="P20">81 g</text:p>
                </table:table-cell>
              </table:table-row>
              <table:table-row>
                <table:table-cell table:style-name="Tabela2.A2" office:value-type="string">
                  <text:p text:style-name="P20">W tym tłuszcze nasycone [g]</text:p>
                </table:table-cell>
                <table:table-cell table:style-name="Tabela2.B2" office:value-type="string">
                  <text:p text:style-name="P20">30,6 g</text:p>
                </table:table-cell>
              </table:table-row>
              <table:table-row>
                <table:table-cell table:style-name="Tabela2.A2" office:value-type="string">
                  <text:p text:style-name="P20">Węglowodany [g]</text:p>
                </table:table-cell>
                <table:table-cell table:style-name="Tabela2.B2" office:value-type="string">
                  <text:p text:style-name="P20">293 g</text:p>
                </table:table-cell>
              </table:table-row>
              <table:table-row>
                <table:table-cell table:style-name="Tabela2.A2" office:value-type="string">
                  <text:p text:style-name="P20">W tym cukry [g]</text:p>
                </table:table-cell>
                <table:table-cell table:style-name="Tabela2.B2" office:value-type="string">
                  <text:p text:style-name="P20">82 g</text:p>
                </table:table-cell>
              </table:table-row>
              <table:table-row>
                <table:table-cell table:style-name="Tabela2.A2" office:value-type="string">
                  <text:p text:style-name="P20">Błonnik pokarmowy [g]</text:p>
                </table:table-cell>
                <table:table-cell table:style-name="Tabela2.B2" office:value-type="string">
                  <text:p text:style-name="P20">25,6 g</text:p>
                </table:table-cell>
              </table:table-row>
              <table:table-row>
                <table:table-cell table:style-name="Tabela2.A2" office:value-type="string">
                  <text:p text:style-name="P20">Sód [mg]</text:p>
                </table:table-cell>
                <table:table-cell table:style-name="Tabela2.B2" office:value-type="string">
                  <text:p text:style-name="P20">3278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.A2" office:value-type="string">
            <text:p text:style-name="P13"><text:span text:style-name="T19"><text:s/></text:span><text:span text:style-name="T20">DIETA Z OGRANICZENIEM ŁATWO PRZYSWAJALNYCH</text:span></text:p>
            <text:p text:style-name="P6">WĘGLOWODANÓW <text:span text:style-name="T22">BEZ LAKTOZY I SUROWEGO</text:span>[D03/LA/M]</text:p>
            <text:p text:style-name="P3"/>
            <text:p text:style-name="P4">Śniadanie: <text:span text:style-name="T8">margaryna roślinna 10g</text:span><text:span text:style-name="T14">, pieczywo pszenno-żytnie 35g (1), chleb graham 30g (1), <text:s/>chleb razowy 35g (1), szynka gotowana wieprzowa 60g (6, 10), twarożek ze szczypiorkiem 150g (7), <text:s/>herbata czarna b/c 220 ml</text:span></text:p>
            <text:p text:style-name="P2"/>
            <text:p text:style-name="P7">II śniadanie:<text:span text:style-name="T14"> </text:span><text:s/><text:span text:style-name="T14">mus owocowy 1 tubka, 200g </text:span></text:p>
            <text:p text:style-name="P9"/>
            <text:p text:style-name="P7">Obiad: <text:span text:style-name="T14">zupa pomidorowa z makaronem 350ml (1, 7, 9), ryż gotowany 200g, potrawka z kurczaka z warzywami (brokuł, kalafior, cukinia, seler,) 250g (1, 9), kompot owocowy b/c 220ml</text:span></text:p>
            <text:p text:style-name="P9"/>
            <text:p text:style-name="P7">Kolacja: <text:span text:style-name="T14">margaryna roślinna 10g</text:span><text:span text:style-name="T12">, pieczywo pszenno-żytnie 35g(1), chleb graham 30g (1), <text:s/>chleb razowy 35g (1), jajko na twardo 70g (3), polędwica sopocka 30g (1, 9), </text:span><text:span text:style-name="T15">herbata b/c 220ml</text:span></text:p>
            <text:p text:style-name="P8"/>
            <text:p text:style-name="P15"><text:span text:style-name="T10">Posiłek dodatkowy: </text:span><text:span text:style-name="T11">kefir 400 g (7)</text:span></text:p>
          </table:table-cell>
          <table:table-cell table:style-name="Tabela1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3" table:style-name="Tabela3">
              <table:table-column table:style-name="Tabela3.A"/>
              <table:table-column table:style-name="Tabela3.B"/>
              <table:table-row>
                <table:table-cell table:style-name="Tabela3.A1" office:value-type="string">
                  <text:p text:style-name="P20">Wartość energetyczna [kcal]</text:p>
                </table:table-cell>
                <table:table-cell table:style-name="Tabela3.B1" office:value-type="string">
                  <text:p text:style-name="P20">2181 kcal</text:p>
                </table:table-cell>
              </table:table-row>
              <table:table-row>
                <table:table-cell table:style-name="Tabela3.A2" office:value-type="string">
                  <text:p text:style-name="P20">Białko [g]</text:p>
                </table:table-cell>
                <table:table-cell table:style-name="Tabela3.B2" office:value-type="string">
                  <text:p text:style-name="P20">125 g</text:p>
                </table:table-cell>
              </table:table-row>
              <table:table-row>
                <table:table-cell table:style-name="Tabela3.A2" office:value-type="string">
                  <text:p text:style-name="P20">Tłuszcz [g]</text:p>
                </table:table-cell>
                <table:table-cell table:style-name="Tabela3.B2" office:value-type="string">
                  <text:p text:style-name="P20">64 g</text:p>
                </table:table-cell>
              </table:table-row>
              <table:table-row>
                <table:table-cell table:style-name="Tabela3.A2" office:value-type="string">
                  <text:p text:style-name="P20">W tym tłuszcze nasycone [g]</text:p>
                </table:table-cell>
                <table:table-cell table:style-name="Tabela3.B2" office:value-type="string">
                  <text:p text:style-name="P20">18,7 g</text:p>
                </table:table-cell>
              </table:table-row>
              <table:table-row>
                <table:table-cell table:style-name="Tabela3.A2" office:value-type="string">
                  <text:p text:style-name="P20">Węglowodany [g]</text:p>
                </table:table-cell>
                <table:table-cell table:style-name="Tabela3.B2" office:value-type="string">
                  <text:p text:style-name="P20">289 g</text:p>
                </table:table-cell>
              </table:table-row>
              <table:table-row>
                <table:table-cell table:style-name="Tabela3.A2" office:value-type="string">
                  <text:p text:style-name="P20">W tym cukry [g]</text:p>
                </table:table-cell>
                <table:table-cell table:style-name="Tabela3.B2" office:value-type="string">
                  <text:p text:style-name="P20">93 g</text:p>
                </table:table-cell>
              </table:table-row>
              <table:table-row>
                <table:table-cell table:style-name="Tabela3.A2" office:value-type="string">
                  <text:p text:style-name="P20">Błonnik pokarmowy [g]</text:p>
                </table:table-cell>
                <table:table-cell table:style-name="Tabela3.B2" office:value-type="string">
                  <text:p text:style-name="P20">33 g</text:p>
                </table:table-cell>
              </table:table-row>
              <table:table-row>
                <table:table-cell table:style-name="Tabela3.A2" office:value-type="string">
                  <text:p text:style-name="P20">Sód [mg]</text:p>
                </table:table-cell>
                <table:table-cell table:style-name="Tabela3.B2" office:value-type="string">
                  <text:p text:style-name="P20">3160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7">LEGENDA: NAZWA NUMERACJI ALERGENÓW <text:s text:c="4"/><text:tab/></text:span><text:span text:style-name="T6"><text:tab/><text:tab/><text:tab/><text:tab/><text:tab/><text:tab/></text:span><text:span text:style-name="T21">Jadłospis opracowany przez dietetyka: Katarzyna Popielawska</text:span></text:p>
      <text:p text:style-name="P10">JADŁOSPIS MOŻE ULEC ZMIANIE. PRZEPRASZAMY.</text:p>
      <text:p text:style-name="P1"/>
      <text:p text:style-name="P1"><text:soft-page-break/>JADŁOSPIS TYDZIEŃ 1 - WTOREK</text:p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9">DIETA <text:s/>ŁATWOSTRAWNA BEZ LAKTOZY I SUROWEGO - MODYFIKACJA </text:p>
            <text:p text:style-name="P19">[D02/LA/M]</text:p>
            <text:p text:style-name="P2"/>
            <text:p text:style-name="P7">Śniadanie: <text:span text:style-name="T14">zupa mleczna z lanymi kluskami 300g (1,3,7),</text:span> <text:span text:style-name="T14">margaryna roślinna 10g, pieczywo pszenno-żytnie 90g (1), </text:span><text:span text:style-name="T12">pasztet mięsno-warzywny 60g (1, 3, 9), serek wiejski bez laktozy 200g (7), herbata czarna b/c 220 ml</text:span></text:p>
            <text:p text:style-name="P9"/>
            <text:p text:style-name="P7">Obiad: <text:span text:style-name="T14">zupa jarzynowa z kalafiorem 350ml (7, 9), <text:s/>ziemniaki gotowane 200g, pieczone pulpety 150g (1, 3, 9), marchewka z groszkiem 200g (1), <text:s/>kompot owocowy b/c 220 ml</text:span></text:p>
            <text:p text:style-name="P7"/>
            <text:p text:style-name="P7">Kolacja:<text:span text:style-name="T12">pieczywo pszenno-żytnie 35g(1), chleb graham 30g (1), <text:s/>chleb razowy 35g (1), pasta z makreli 70g (4, 7), serek biały kanapkowy bez laktozy 30g (1, 9), </text:span><text:span text:style-name="T13">herbata b/c 220ml</text:span></text:p>
            <text:p text:style-name="P8"/>
            <text:p text:style-name="P7">Posiłek dodatkowy: <text:span text:style-name="T14">budyń waniliowy 250g</text:span><text:span text:style-name="T12"> (1, 3, 7)</text:span></text:p>
            <text:p text:style-name="P21"/>
          </table:table-cell>
          <table:table-cell table:style-name="Tabela4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5" table:style-name="Tabela5">
              <table:table-column table:style-name="Tabela5.A"/>
              <table:table-column table:style-name="Tabela5.B"/>
              <table:table-row>
                <table:table-cell table:style-name="Tabela5.A1" office:value-type="string">
                  <text:p text:style-name="P20">Wartość energetyczna [kcal]</text:p>
                </table:table-cell>
                <table:table-cell table:style-name="Tabela5.B1" office:value-type="string">
                  <text:p text:style-name="P20">2391 kcal</text:p>
                </table:table-cell>
              </table:table-row>
              <table:table-row>
                <table:table-cell table:style-name="Tabela5.A2" office:value-type="string">
                  <text:p text:style-name="P20">Białko [g]</text:p>
                </table:table-cell>
                <table:table-cell table:style-name="Tabela5.B2" office:value-type="string">
                  <text:p text:style-name="P20">121 g</text:p>
                </table:table-cell>
              </table:table-row>
              <table:table-row>
                <table:table-cell table:style-name="Tabela5.A2" office:value-type="string">
                  <text:p text:style-name="P20">Tłuszcz [g]</text:p>
                </table:table-cell>
                <table:table-cell table:style-name="Tabela5.B2" office:value-type="string">
                  <text:p text:style-name="P20">91 g</text:p>
                </table:table-cell>
              </table:table-row>
              <table:table-row>
                <table:table-cell table:style-name="Tabela5.A2" office:value-type="string">
                  <text:p text:style-name="P20">W tym tłuszcze nasycone [g]</text:p>
                </table:table-cell>
                <table:table-cell table:style-name="Tabela5.B2" office:value-type="string">
                  <text:p text:style-name="P20">37 g</text:p>
                </table:table-cell>
              </table:table-row>
              <table:table-row>
                <table:table-cell table:style-name="Tabela5.A2" office:value-type="string">
                  <text:p text:style-name="P20">Węglowodany [g]</text:p>
                </table:table-cell>
                <table:table-cell table:style-name="Tabela5.B2" office:value-type="string">
                  <text:p text:style-name="P20">278 g</text:p>
                </table:table-cell>
              </table:table-row>
              <table:table-row>
                <table:table-cell table:style-name="Tabela5.A2" office:value-type="string">
                  <text:p text:style-name="P20">W tym cukry [g]</text:p>
                </table:table-cell>
                <table:table-cell table:style-name="Tabela5.B2" office:value-type="string">
                  <text:p text:style-name="P20">58,4 g</text:p>
                </table:table-cell>
              </table:table-row>
              <table:table-row>
                <table:table-cell table:style-name="Tabela5.A2" office:value-type="string">
                  <text:p text:style-name="P20">Błonnik pokarmowy [g]</text:p>
                </table:table-cell>
                <table:table-cell table:style-name="Tabela5.B2" office:value-type="string">
                  <text:p text:style-name="P20">26,4 g</text:p>
                </table:table-cell>
              </table:table-row>
              <table:table-row>
                <table:table-cell table:style-name="Tabela5.A2" office:value-type="string">
                  <text:p text:style-name="P20">Sód [mg]</text:p>
                </table:table-cell>
                <table:table-cell table:style-name="Tabela5.B2" office:value-type="string">
                  <text:p text:style-name="P20">3513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4.A2" office:value-type="string">
            <text:p text:style-name="P13"><text:span text:style-name="T19"><text:s/></text:span><text:span text:style-name="T20">DIETA Z OGRANICZENIEM ŁATWO PRZYSWAJALNYCH</text:span></text:p>
            <text:p text:style-name="P6">WĘGLOWODANÓW <text:span text:style-name="T22">BEZ LAKTOZY I SUROWEGO</text:span>[D03/LA/M]</text:p>
            <text:p text:style-name="P3"/>
            <text:p text:style-name="P4">Śniadanie: <text:span text:style-name="T14">pieczywo pszenno-żytnie 35g (1), chleb graham 30g (1), <text:s/>chleb razowy 35g (1), pasztet mięsno-warzywny 60g (1, 3, 9), serek wiejski bez laktozy 200g (7), herbata czarna b/c 220 ml</text:span></text:p>
            <text:p text:style-name="P2"/>
            <text:p text:style-name="P7">II śniadanie:<text:span text:style-name="T14"> kanapka z masłem i wędliną (1,9,10)</text:span></text:p>
            <text:p text:style-name="P9"/>
            <text:p text:style-name="P7">Obiad: <text:span text:style-name="T14">zupa jarzynowa z kalafiorem 350ml (7, 9), <text:s/>ziemniaki gotowane 200g, pieczone pulpety 150g (1, 3, 9), marchewka z groszkiem 200g (1), kompot owocowy b/c 220 ml </text:span></text:p>
            <text:p text:style-name="P9"/>
            <text:p text:style-name="P7">Kolacja: <text:span text:style-name="T12">pieczywo pszenno-żytnie 35g(1), chleb graham 30g (1), <text:s/>chleb razowy 35g (1), pasta z makreli 70g (4, 7), serek biały kanapkowy bez laktozy 30g (1, 9), </text:span><text:span text:style-name="T15">herbata b/c 220ml</text:span></text:p>
            <text:p text:style-name="P8"/>
            <text:p text:style-name="P15"><text:span text:style-name="T10">Posiłek dodatkowy: </text:span><text:span text:style-name="T11">Sałatka z jajkiem, brokułem i kukurydzą 200 g (3, 7)</text:span></text:p>
          </table:table-cell>
          <table:table-cell table:style-name="Tabela4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6" table:style-name="Tabela6">
              <table:table-column table:style-name="Tabela6.A"/>
              <table:table-column table:style-name="Tabela6.B"/>
              <table:table-row>
                <table:table-cell table:style-name="Tabela6.A1" office:value-type="string">
                  <text:p text:style-name="P20">Wartość energetyczna [kcal]</text:p>
                </table:table-cell>
                <table:table-cell table:style-name="Tabela6.B1" office:value-type="string">
                  <text:p text:style-name="P20">2401 kcal</text:p>
                </table:table-cell>
              </table:table-row>
              <table:table-row>
                <table:table-cell table:style-name="Tabela6.A2" office:value-type="string">
                  <text:p text:style-name="P20">Białko [g]</text:p>
                </table:table-cell>
                <table:table-cell table:style-name="Tabela6.B2" office:value-type="string">
                  <text:p text:style-name="P20">142 g</text:p>
                </table:table-cell>
              </table:table-row>
              <table:table-row>
                <table:table-cell table:style-name="Tabela6.A2" office:value-type="string">
                  <text:p text:style-name="P20">Tłuszcz [g]</text:p>
                </table:table-cell>
                <table:table-cell table:style-name="Tabela6.B2" office:value-type="string">
                  <text:p text:style-name="P20">99 g</text:p>
                </table:table-cell>
              </table:table-row>
              <table:table-row>
                <table:table-cell table:style-name="Tabela6.A2" office:value-type="string">
                  <text:p text:style-name="P20">W tym tłuszcze nasycone [g]</text:p>
                </table:table-cell>
                <table:table-cell table:style-name="Tabela6.B2" office:value-type="string">
                  <text:p text:style-name="P20">40 g</text:p>
                </table:table-cell>
              </table:table-row>
              <table:table-row>
                <table:table-cell table:style-name="Tabela6.A2" office:value-type="string">
                  <text:p text:style-name="P20">Węglowodany [g]</text:p>
                </table:table-cell>
                <table:table-cell table:style-name="Tabela6.B2" office:value-type="string">
                  <text:p text:style-name="P20">245 g</text:p>
                </table:table-cell>
              </table:table-row>
              <table:table-row>
                <table:table-cell table:style-name="Tabela6.A2" office:value-type="string">
                  <text:p text:style-name="P20">W tym cukry [g]</text:p>
                </table:table-cell>
                <table:table-cell table:style-name="Tabela6.B2" office:value-type="string">
                  <text:p text:style-name="P20">44,7 g</text:p>
                </table:table-cell>
              </table:table-row>
              <table:table-row>
                <table:table-cell table:style-name="Tabela6.A2" office:value-type="string">
                  <text:p text:style-name="P20">Błonnik pokarmowy [g]</text:p>
                </table:table-cell>
                <table:table-cell table:style-name="Tabela6.B2" office:value-type="string">
                  <text:p text:style-name="P20">34,8 g</text:p>
                </table:table-cell>
              </table:table-row>
              <table:table-row>
                <table:table-cell table:style-name="Tabela6.A2" office:value-type="string">
                  <text:p text:style-name="P20">Sód [mg]</text:p>
                </table:table-cell>
                <table:table-cell table:style-name="Tabela6.B2" office:value-type="string">
                  <text:p text:style-name="P20">4212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1">Jadłospis opracowany przez dietetyka: Katarzyna Popielawska</text:span></text:p>
      <text:p text:style-name="P10">JADŁOSPIS MOŻE ULEC ZMIANIE. PRZEPRASZAMY.</text:p>
      <text:p text:style-name="P10"/>
      <text:p text:style-name="P1"/>
      <text:p text:style-name="P1"><text:soft-page-break/>JADŁOSPIS TYDZIEŃ 1 - ŚRODA</text:p>
      <table:table table:name="Tabela7" table:style-name="Tabela7">
        <table:table-column table:style-name="Tabela7.A"/>
        <table:table-column table:style-name="Tabela7.B"/>
        <table:table-row>
          <table:table-cell table:style-name="Tabela7.A1" office:value-type="string">
            <text:p text:style-name="P19">DIETA <text:s/>ŁATWOSTRAWNA BEZ LAKTOZY I SUROWEGO - MODYFIKACJA </text:p>
            <text:p text:style-name="P19">[D02/LA/M]</text:p>
            <text:p text:style-name="P9"/>
            <text:p text:style-name="P7">Śniadanie: <text:span text:style-name="T14">jaglanka na mleku bez laktozy 300g (7), margaryna roślinna 10g, pieczywo pszenno-żytnie 90g (1), polędwica sopocka 30g (1, 9), serek biały kanapkowy bez laktozy 60g (7), <text:s/>dżem truskawkowy 25g, herbata czarna b/c 220 ml</text:span></text:p>
            <text:p text:style-name="P18"/>
            <text:p text:style-name="P7">Obiad: <text:span text:style-name="T14">zupa z soczewicy z ziemniakami 350ml (9), <text:s/>kasza gryczana gotowana 100g, duszony indyk w sosie pieczarkowym 150g (1, 7, 9), surówka z gotowanych buraczków 200g, <text:s/>kompot owocowy b/c 220 ml</text:span></text:p>
            <text:p text:style-name="P16"/>
            <text:p text:style-name="P7">Kolacja: <text:span text:style-name="T14">bułka pszenna 80g (1), pasta z jajka i groszku 90g (3, 7), </text:span><text:span text:style-name="T15">herbata b/c 220ml</text:span></text:p>
            <text:p text:style-name="P8"/>
            <text:p text:style-name="P7">Posiłek dodatkowy: <text:span text:style-name="T14">serek wiejski bez laktozy 200g (7)</text:span></text:p>
            <text:p text:style-name="P22"/>
          </table:table-cell>
          <table:table-cell table:style-name="Tabela7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8" table:style-name="Tabela8">
              <table:table-column table:style-name="Tabela8.A"/>
              <table:table-column table:style-name="Tabela8.B"/>
              <table:table-row>
                <table:table-cell table:style-name="Tabela8.A1" office:value-type="string">
                  <text:p text:style-name="P20">Wartość energetyczna [kcal]</text:p>
                </table:table-cell>
                <table:table-cell table:style-name="Tabela8.B1" office:value-type="string">
                  <text:p text:style-name="P20">2300 kcal</text:p>
                </table:table-cell>
              </table:table-row>
              <table:table-row>
                <table:table-cell table:style-name="Tabela8.A2" office:value-type="string">
                  <text:p text:style-name="P20">Białko [g]</text:p>
                </table:table-cell>
                <table:table-cell table:style-name="Tabela8.B2" office:value-type="string">
                  <text:p text:style-name="P20">132 g</text:p>
                </table:table-cell>
              </table:table-row>
              <table:table-row>
                <table:table-cell table:style-name="Tabela8.A2" office:value-type="string">
                  <text:p text:style-name="P20">Tłuszcz [g]</text:p>
                </table:table-cell>
                <table:table-cell table:style-name="Tabela8.B2" office:value-type="string">
                  <text:p text:style-name="P20">84 g</text:p>
                </table:table-cell>
              </table:table-row>
              <table:table-row>
                <table:table-cell table:style-name="Tabela8.A2" office:value-type="string">
                  <text:p text:style-name="P20">W tym tłuszcze nasycone [g]</text:p>
                </table:table-cell>
                <table:table-cell table:style-name="Tabela8.B2" office:value-type="string">
                  <text:p text:style-name="P20">35,7 g</text:p>
                </table:table-cell>
              </table:table-row>
              <table:table-row>
                <table:table-cell table:style-name="Tabela8.A2" office:value-type="string">
                  <text:p text:style-name="P20">Węglowodany [g]</text:p>
                </table:table-cell>
                <table:table-cell table:style-name="Tabela8.B2" office:value-type="string">
                  <text:p text:style-name="P20">262 g</text:p>
                </table:table-cell>
              </table:table-row>
              <table:table-row>
                <table:table-cell table:style-name="Tabela8.A2" office:value-type="string">
                  <text:p text:style-name="P20">W tym cukry [g]</text:p>
                </table:table-cell>
                <table:table-cell table:style-name="Tabela8.B2" office:value-type="string">
                  <text:p text:style-name="P20">51,6 g</text:p>
                </table:table-cell>
              </table:table-row>
              <table:table-row>
                <table:table-cell table:style-name="Tabela8.A2" office:value-type="string">
                  <text:p text:style-name="P20">Błonnik pokarmowy [g]</text:p>
                </table:table-cell>
                <table:table-cell table:style-name="Tabela8.B2" office:value-type="string">
                  <text:p text:style-name="P20">29 g</text:p>
                </table:table-cell>
              </table:table-row>
              <table:table-row>
                <table:table-cell table:style-name="Tabela8.A2" office:value-type="string">
                  <text:p text:style-name="P20">Sód [mg]</text:p>
                </table:table-cell>
                <table:table-cell table:style-name="Tabela8.B2" office:value-type="string">
                  <text:p text:style-name="P20">3537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7.A2" office:value-type="string">
            <text:p text:style-name="P13"><text:span text:style-name="T19"><text:s text:c="2"/></text:span><text:span text:style-name="T20">DIETA Z OGRANICZENIEM ŁATWO PRZYSWAJALNYCH</text:span></text:p>
            <text:p text:style-name="P6"><text:span text:style-name="T20">WĘGLOWODANÓW </text:span><text:span text:style-name="T22">BEZ LAKTOZY I SUROWEGO</text:span><text:span text:style-name="T20">[D03/LA/M]</text:span></text:p>
            <text:p text:style-name="P6"/>
            <text:p text:style-name="P7">Śniadanie: <text:span text:style-name="T14">pieczywo pszenno-żytnie 35g (1), chleb graham 30g (1), <text:s/>chleb razowy 35g (1), margaryna roślinna 10g, polędwica sopocka 30g (1, 9), serek biały kanapkowy bez laktozy 60g (7), <text:s/>herbata czarna b/c 220 ml</text:span></text:p>
            <text:p text:style-name="P9"/>
            <text:p text:style-name="P7">II śniadanie:<text:span text:style-name="T14"> kisiel owocowy 250g </text:span></text:p>
            <text:p text:style-name="P9"/>
            <text:p text:style-name="P7">Obiad: <text:span text:style-name="T14">zupa z soczewicy z ziemniakami 350ml (9), <text:s/>kasza gryczana gotowana 100g, duszony indyk w sosie pieczarkowym 150g (1, 7, 9), surówka z gotowanych buraczków 200g, <text:s/>kompot owocowy b/c 220 ml</text:span></text:p>
            <text:p text:style-name="P9"/>
            <text:p text:style-name="P7">Kolacja: <text:span text:style-name="T14">pieczywo pszenno-żytnie 35g(1), chleb graham 30g (1), <text:s/>chleb razowy 35g (1), pasta z jajka i groszku 90g (3, 7), </text:span><text:span text:style-name="T15">herbata b/c 220ml</text:span></text:p>
            <text:p text:style-name="P8"/>
            <text:p text:style-name="P11"><text:span text:style-name="T17">Posiłek dodatkowy: </text:span><text:span text:style-name="T18">serek wiejski bez laktozy 200 g (7)</text:span></text:p>
          </table:table-cell>
          <table:table-cell table:style-name="Tabela7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9" table:style-name="Tabela9">
              <table:table-column table:style-name="Tabela9.A"/>
              <table:table-column table:style-name="Tabela9.B"/>
              <table:table-row>
                <table:table-cell table:style-name="Tabela9.A1" office:value-type="string">
                  <text:p text:style-name="P20">Wartość energetyczna [kcal]</text:p>
                </table:table-cell>
                <table:table-cell table:style-name="Tabela9.B1" office:value-type="string">
                  <text:p text:style-name="P20">2505 kcal</text:p>
                </table:table-cell>
              </table:table-row>
              <table:table-row>
                <table:table-cell table:style-name="Tabela9.A2" office:value-type="string">
                  <text:p text:style-name="P20">Białko [g]</text:p>
                </table:table-cell>
                <table:table-cell table:style-name="Tabela9.B2" office:value-type="string">
                  <text:p text:style-name="P20">134 g</text:p>
                </table:table-cell>
              </table:table-row>
              <table:table-row>
                <table:table-cell table:style-name="Tabela9.A2" office:value-type="string">
                  <text:p text:style-name="P20">Tłuszcz [g]</text:p>
                </table:table-cell>
                <table:table-cell table:style-name="Tabela9.B2" office:value-type="string">
                  <text:p text:style-name="P20">83 g</text:p>
                </table:table-cell>
              </table:table-row>
              <table:table-row>
                <table:table-cell table:style-name="Tabela9.A2" office:value-type="string">
                  <text:p text:style-name="P20">W tym tłuszcze nasycone [g]</text:p>
                </table:table-cell>
                <table:table-cell table:style-name="Tabela9.B2" office:value-type="string">
                  <text:p text:style-name="P20">34,7 g</text:p>
                </table:table-cell>
              </table:table-row>
              <table:table-row>
                <table:table-cell table:style-name="Tabela9.A2" office:value-type="string">
                  <text:p text:style-name="P20">Węglowodany [g]</text:p>
                </table:table-cell>
                <table:table-cell table:style-name="Tabela9.B2" office:value-type="string">
                  <text:p text:style-name="P20">315 g</text:p>
                </table:table-cell>
              </table:table-row>
              <table:table-row>
                <table:table-cell table:style-name="Tabela9.A2" office:value-type="string">
                  <text:p text:style-name="P20">W tym cukry [g]</text:p>
                </table:table-cell>
                <table:table-cell table:style-name="Tabela9.B2" office:value-type="string">
                  <text:p text:style-name="P20">51,4 g</text:p>
                </table:table-cell>
              </table:table-row>
              <table:table-row>
                <table:table-cell table:style-name="Tabela9.A2" office:value-type="string">
                  <text:p text:style-name="P20">Błonnik pokarmowy [g]</text:p>
                </table:table-cell>
                <table:table-cell table:style-name="Tabela9.B2" office:value-type="string">
                  <text:p text:style-name="P20">39,7 g</text:p>
                </table:table-cell>
              </table:table-row>
              <table:table-row>
                <table:table-cell table:style-name="Tabela9.A2" office:value-type="string">
                  <text:p text:style-name="P20">Sód [mg]</text:p>
                </table:table-cell>
                <table:table-cell table:style-name="Tabela9.B2" office:value-type="string">
                  <text:p text:style-name="P20">3623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1">Jadłospis opracowany przez dietetyka: Katarzyna Popielawska</text:span></text:p>
      <text:p text:style-name="P10">JADŁOSPIS MOŻE ULEC ZMIANIE. PRZEPRASZAMY.</text:p>
      <text:p text:style-name="P10"/>
      <text:p text:style-name="P1"><text:soft-page-break/>JADŁOSPIS TYDZIEŃ 1 - CZWARTEK</text:p>
      <table:table table:name="Tabela10" table:style-name="Tabela10">
        <table:table-column table:style-name="Tabela10.A"/>
        <table:table-column table:style-name="Tabela10.B"/>
        <table:table-row>
          <table:table-cell table:style-name="Tabela10.A1" office:value-type="string">
            <text:p text:style-name="P19">DIETA <text:s/>ŁATWOSTRAWNA BEZ LAKTOZY I SUROWEGO - MODYFIKACJA </text:p>
            <text:p text:style-name="P19">[D02/LA/M]</text:p>
            <text:p text:style-name="P9"/>
            <text:p text:style-name="P9"><text:span text:style-name="T16">Śniadanie</text:span>: owsianka na mleku bez laktozy 300g (1,7), pieczywo pszenno-żytnie 90g (1), margaryna roślinna 10g, wędlina wieprzowa 40g (1, 9), hummus 60g (11), <text:s/>herbata czarna b/c 220 ml</text:p>
            <text:p text:style-name="P18"/>
            <text:p text:style-name="P9"><text:span text:style-name="T16">Obiad: </text:span><text:span text:style-name="T14">krupnik 350ml (1, 9), <text:s/>kopytka 200g (1,3), schab pieczony z majerankiem 150g (9), bukiet warzyw gotowanych na parze 200g (9), <text:s/>kompot owocowy b/c 220 ml</text:span></text:p>
            <text:p text:style-name="P16"/>
            <text:p text:style-name="P16"><text:span text:style-name="T1">Kolacja: </text:span><text:span text:style-name="T8">bułka pszenna 80g (1), margaryna roślinna 10g, wędlina drobiowa 60g (6, 9), ser żółty 40g (7), </text:span><text:span text:style-name="T9">herbata b/c 220m</text:span></text:p>
            <text:p text:style-name="P17"/>
            <text:p text:style-name="P7">Posiłek dodatkowy: <text:span text:style-name="T14">jogurt naturalny 200g (7), herbatniki (1, 3, 7)</text:span></text:p>
            <text:p text:style-name="P22"/>
          </table:table-cell>
          <table:table-cell table:style-name="Tabela10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1" table:style-name="Tabela11">
              <table:table-column table:style-name="Tabela11.A"/>
              <table:table-column table:style-name="Tabela11.B"/>
              <table:table-row>
                <table:table-cell table:style-name="Tabela11.A1" office:value-type="string">
                  <text:p text:style-name="P20">Wartość energetyczna [kcal]</text:p>
                </table:table-cell>
                <table:table-cell table:style-name="Tabela11.B1" office:value-type="string">
                  <text:p text:style-name="P20">2195 kcal</text:p>
                </table:table-cell>
              </table:table-row>
              <table:table-row>
                <table:table-cell table:style-name="Tabela11.A2" office:value-type="string">
                  <text:p text:style-name="P20">Białko [g]</text:p>
                </table:table-cell>
                <table:table-cell table:style-name="Tabela11.B2" office:value-type="string">
                  <text:p text:style-name="P20">112 g</text:p>
                </table:table-cell>
              </table:table-row>
              <table:table-row>
                <table:table-cell table:style-name="Tabela11.A2" office:value-type="string">
                  <text:p text:style-name="P20">Tłuszcz [g]</text:p>
                </table:table-cell>
                <table:table-cell table:style-name="Tabela11.B2" office:value-type="string">
                  <text:p text:style-name="P20">74 g</text:p>
                </table:table-cell>
              </table:table-row>
              <table:table-row>
                <table:table-cell table:style-name="Tabela11.A2" office:value-type="string">
                  <text:p text:style-name="P20">W tym tłuszcze nasycone [g]</text:p>
                </table:table-cell>
                <table:table-cell table:style-name="Tabela11.B2" office:value-type="string">
                  <text:p text:style-name="P20">23,8 g</text:p>
                </table:table-cell>
              </table:table-row>
              <table:table-row>
                <table:table-cell table:style-name="Tabela11.A2" office:value-type="string">
                  <text:p text:style-name="P20">Węglowodany [g]</text:p>
                </table:table-cell>
                <table:table-cell table:style-name="Tabela11.B2" office:value-type="string">
                  <text:p text:style-name="P20">274 g</text:p>
                </table:table-cell>
              </table:table-row>
              <table:table-row>
                <table:table-cell table:style-name="Tabela11.A2" office:value-type="string">
                  <text:p text:style-name="P20">W tym cukry [g]</text:p>
                </table:table-cell>
                <table:table-cell table:style-name="Tabela11.B2" office:value-type="string">
                  <text:p text:style-name="P20">53,6 g</text:p>
                </table:table-cell>
              </table:table-row>
              <table:table-row>
                <table:table-cell table:style-name="Tabela11.A2" office:value-type="string">
                  <text:p text:style-name="P20">Błonnik pokarmowy [g]</text:p>
                </table:table-cell>
                <table:table-cell table:style-name="Tabela11.B2" office:value-type="string">
                  <text:p text:style-name="P20">35 g</text:p>
                </table:table-cell>
              </table:table-row>
              <table:table-row>
                <table:table-cell table:style-name="Tabela11.A2" office:value-type="string">
                  <text:p text:style-name="P20">Sód [mg]</text:p>
                </table:table-cell>
                <table:table-cell table:style-name="Tabela11.B2" office:value-type="string">
                  <text:p text:style-name="P20">3299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0.A2" office:value-type="string">
            <text:p text:style-name="P13"><text:span text:style-name="T19"><text:s/></text:span><text:span text:style-name="T20">DIETA Z OGRANICZENIEM ŁATWO PRZYSWAJALNYCH</text:span></text:p>
            <text:p text:style-name="P6">WĘGLOWODANÓW <text:span text:style-name="T22">BEZ LAKTOZY I SUROWEGO</text:span>[D03/LA/M]</text:p>
            <text:p text:style-name="P6"/>
            <text:p text:style-name="P7">Śniadanie: <text:span text:style-name="T14">pieczywo pszenno-żytnie 35g (1), chleb graham 30g (1), <text:s/>chleb razowy 35g (1), margaryna roślinna 10g, wędlina wieprzowa 40g (1, 9), hummus 60g (11), <text:s/>herbata czarna b/c 220 ml</text:span></text:p>
            <text:p text:style-name="P9"/>
            <text:p text:style-name="P7">II śniadanie:<text:span text:style-name="T14"> <text:s/>sałatka z burakiem, kaszą gryczaną i serem białym 300g (1, 7)</text:span></text:p>
            <text:p text:style-name="P9"/>
            <text:p text:style-name="P9"><text:span text:style-name="T16">Obiad: </text:span>krupnik 350ml (1, 9), <text:s/>kopytka 200g (1,3), schab pieczony z majerankiem 150g (9), bukiet warzyw gotowanych na parze 200g (9), <text:s/>kompot owocowy b/c 220 ml</text:p>
            <text:p text:style-name="P18"/>
            <text:p text:style-name="P7">Kolacja: <text:span text:style-name="T14">pieczywo pszenno-żytnie 35g(1), chleb graham 30g (1), <text:s/>chleb razowy 35g (1), margaryna roślinna 10g, wędlina drobiowa 60g (6, 9), ser żółty 40 g (7), </text:span><text:span text:style-name="T15">herbata b/c 220ml</text:span></text:p>
            <text:p text:style-name="P8"/>
            <text:p text:style-name="P7">Posiłek dodatkowy: <text:span text:style-name="T14">jogurt naturalny 200g (7), herbatniki (1, 3, 7)</text:span></text:p>
          </table:table-cell>
          <table:table-cell table:style-name="Tabela10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2" table:style-name="Tabela12">
              <table:table-column table:style-name="Tabela12.A"/>
              <table:table-column table:style-name="Tabela12.B"/>
              <table:table-row>
                <table:table-cell table:style-name="Tabela12.A1" office:value-type="string">
                  <text:p text:style-name="P20">Wartość energetyczna [kcal]</text:p>
                </table:table-cell>
                <table:table-cell table:style-name="Tabela12.B1" office:value-type="string">
                  <text:p text:style-name="P20">2402 kcal</text:p>
                </table:table-cell>
              </table:table-row>
              <table:table-row>
                <table:table-cell table:style-name="Tabela12.A2" office:value-type="string">
                  <text:p text:style-name="P20">Białko [g]</text:p>
                </table:table-cell>
                <table:table-cell table:style-name="Tabela12.B2" office:value-type="string">
                  <text:p text:style-name="P20">121 g</text:p>
                </table:table-cell>
              </table:table-row>
              <table:table-row>
                <table:table-cell table:style-name="Tabela12.A2" office:value-type="string">
                  <text:p text:style-name="P20">Tłuszcz [g]</text:p>
                </table:table-cell>
                <table:table-cell table:style-name="Tabela12.B2" office:value-type="string">
                  <text:p text:style-name="P20">81 g</text:p>
                </table:table-cell>
              </table:table-row>
              <table:table-row>
                <table:table-cell table:style-name="Tabela12.A2" office:value-type="string">
                  <text:p text:style-name="P20">W tym tłuszcze nasycone [g]</text:p>
                </table:table-cell>
                <table:table-cell table:style-name="Tabela12.B2" office:value-type="string">
                  <text:p text:style-name="P20">21,8 g</text:p>
                </table:table-cell>
              </table:table-row>
              <table:table-row>
                <table:table-cell table:style-name="Tabela12.A2" office:value-type="string">
                  <text:p text:style-name="P20">Węglowodany [g]</text:p>
                </table:table-cell>
                <table:table-cell table:style-name="Tabela12.B2" office:value-type="string">
                  <text:p text:style-name="P20">309 g</text:p>
                </table:table-cell>
              </table:table-row>
              <table:table-row>
                <table:table-cell table:style-name="Tabela12.A2" office:value-type="string">
                  <text:p text:style-name="P20">W tym cukry [g]</text:p>
                </table:table-cell>
                <table:table-cell table:style-name="Tabela12.B2" office:value-type="string">
                  <text:p text:style-name="P20">57 g</text:p>
                </table:table-cell>
              </table:table-row>
              <table:table-row>
                <table:table-cell table:style-name="Tabela12.A2" office:value-type="string">
                  <text:p text:style-name="P20">Błonnik pokarmowy [g]</text:p>
                </table:table-cell>
                <table:table-cell table:style-name="Tabela12.B2" office:value-type="string">
                  <text:p text:style-name="P20">45 g</text:p>
                </table:table-cell>
              </table:table-row>
              <table:table-row>
                <table:table-cell table:style-name="Tabela12.A2" office:value-type="string">
                  <text:p text:style-name="P20">Sód [mg]</text:p>
                </table:table-cell>
                <table:table-cell table:style-name="Tabela12.B2" office:value-type="string">
                  <text:p text:style-name="P20">3391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1">Jadłospis opracowany przez dietetyka: Katarzyna Popielawska</text:span></text:p>
      <text:p text:style-name="P10">JADŁOSPIS MOŻE ULEC ZMIANIE. PRZEPRASZAMY.</text:p>
      <text:p text:style-name="P1"/>
      <text:p text:style-name="P1"><text:soft-page-break/>JADŁOSPIS TYDZIEŃ 1 - PIĄTEK</text:p>
      <table:table table:name="Tabela13" table:style-name="Tabela13">
        <table:table-column table:style-name="Tabela13.A"/>
        <table:table-column table:style-name="Tabela13.B"/>
        <table:table-row>
          <table:table-cell table:style-name="Tabela13.A1" office:value-type="string">
            <text:p text:style-name="P19">DIETA <text:s/>ŁATWOSTRAWNA BEZ LAKTOZY I SUROWEGO - MODYFIKACJA </text:p>
            <text:p text:style-name="P19">[D02/LA/M]</text:p>
            <text:p text:style-name="P9"/>
            <text:p text:style-name="P9"><text:span text:style-name="T16">Śniadanie: </text:span>zupa mleczna z makaronem 300g (1,7), <text:s/>pieczywo pszenno-żytnie 90g (1), margaryna roślinna 10g, wędlina drobiowa 40g (1, 9), pasta jajeczna ze szczypiorkiem 100g (3, 7), pomidor 80g, <text:s/>herbata czarna b/c 220 ml</text:p>
            <text:p text:style-name="P9"/>
            <text:p text:style-name="P9"><text:span text:style-name="T16">Obiad: </text:span>zupa fasolkowa 350ml (7, 9), <text:s/>ziemniaki gotowane 200g, ryba w sosie greckim (4, 9), <text:s/>kompot owocowy b/c 220 ml</text:p>
            <text:p text:style-name="P16"/>
            <text:p text:style-name="P16"><text:span text:style-name="T1">Kolacja: </text:span><text:span text:style-name="T8">pieczywo pszenno-żytnie 90g (1), margaryna roślinna 10g, ser twarogowy półtłusty bez laktozy 100 g (7), dżem morelowy 25 g, </text:span><text:span text:style-name="T9">herbata b/c 220ml</text:span></text:p>
            <text:p text:style-name="P17"/>
            <text:p text:style-name="P7">Posiłek dodatkowy: <text:span text:style-name="T14">jogurt owocowy 200g (7)</text:span></text:p>
            <text:p text:style-name="P22"/>
          </table:table-cell>
          <table:table-cell table:style-name="Tabela13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4" table:style-name="Tabela14">
              <table:table-column table:style-name="Tabela14.A"/>
              <table:table-column table:style-name="Tabela14.B"/>
              <table:table-row>
                <table:table-cell table:style-name="Tabela14.A1" office:value-type="string">
                  <text:p text:style-name="P20">Wartość energetyczna [kcal]</text:p>
                </table:table-cell>
                <table:table-cell table:style-name="Tabela14.B1" office:value-type="string">
                  <text:p text:style-name="P20">2223 kcal</text:p>
                </table:table-cell>
              </table:table-row>
              <table:table-row>
                <table:table-cell table:style-name="Tabela14.A2" office:value-type="string">
                  <text:p text:style-name="P20">Białko [g]</text:p>
                </table:table-cell>
                <table:table-cell table:style-name="Tabela14.B2" office:value-type="string">
                  <text:p text:style-name="P20">122 g</text:p>
                </table:table-cell>
              </table:table-row>
              <table:table-row>
                <table:table-cell table:style-name="Tabela14.A2" office:value-type="string">
                  <text:p text:style-name="P20">Tłuszcz [g]</text:p>
                </table:table-cell>
                <table:table-cell table:style-name="Tabela14.B2" office:value-type="string">
                  <text:p text:style-name="P20">81 g</text:p>
                </table:table-cell>
              </table:table-row>
              <table:table-row>
                <table:table-cell table:style-name="Tabela14.A2" office:value-type="string">
                  <text:p text:style-name="P20">W tym tłuszcze nasycone [g]</text:p>
                </table:table-cell>
                <table:table-cell table:style-name="Tabela14.B2" office:value-type="string">
                  <text:p text:style-name="P20">22,4 g</text:p>
                </table:table-cell>
              </table:table-row>
              <table:table-row>
                <table:table-cell table:style-name="Tabela14.A2" office:value-type="string">
                  <text:p text:style-name="P20">Węglowodany [g]</text:p>
                </table:table-cell>
                <table:table-cell table:style-name="Tabela14.B2" office:value-type="string">
                  <text:p text:style-name="P20">255 g</text:p>
                </table:table-cell>
              </table:table-row>
              <table:table-row>
                <table:table-cell table:style-name="Tabela14.A2" office:value-type="string">
                  <text:p text:style-name="P20">W tym cukry [g]</text:p>
                </table:table-cell>
                <table:table-cell table:style-name="Tabela14.B2" office:value-type="string">
                  <text:p text:style-name="P20">66,7 g</text:p>
                </table:table-cell>
              </table:table-row>
              <table:table-row>
                <table:table-cell table:style-name="Tabela14.A2" office:value-type="string">
                  <text:p text:style-name="P20">Błonnik pokarmowy [g]</text:p>
                </table:table-cell>
                <table:table-cell table:style-name="Tabela14.B2" office:value-type="string">
                  <text:p text:style-name="P20">25,6 g</text:p>
                </table:table-cell>
              </table:table-row>
              <table:table-row>
                <table:table-cell table:style-name="Tabela14.A2" office:value-type="string">
                  <text:p text:style-name="P20">Sód [mg]</text:p>
                </table:table-cell>
                <table:table-cell table:style-name="Tabela14.B2" office:value-type="string">
                  <text:p text:style-name="P20">2794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3.A2" office:value-type="string">
            <text:p text:style-name="P13"><text:span text:style-name="T19"><text:s text:c="2"/></text:span><text:span text:style-name="T20">DIETA Z OGRANICZENIEM ŁATWO PRZYSWAJALNYCH</text:span></text:p>
            <text:p text:style-name="P6"><text:span text:style-name="T20">WĘGLOWODANÓW </text:span><text:span text:style-name="T22">BEZ LAKTOZY I SUROWEGO</text:span><text:span text:style-name="T20">[D03/LA/M]</text:span></text:p>
            <text:p text:style-name="P6"/>
            <text:p text:style-name="P7">Śniadanie: <text:span text:style-name="T14">pieczywo pszenno-żytnie 35g (1), chleb graham 30g (1), <text:s/>chleb razowy 35g (1), margaryna roślinna 10g, wędlina drobiowa 40g (1, 9), pasta jajeczna ze szczypiorkiem 100g (3, 7), <text:s/>herbata czarna b/c 220 ml</text:span></text:p>
            <text:p text:style-name="P9"/>
            <text:p text:style-name="P7">II śniadanie:<text:span text:style-name="T14"> <text:s/>serek homogenizowany bez laktozy 200g, mus owocowy 1 tubka 200g</text:span></text:p>
            <text:p text:style-name="P9"/>
            <text:p text:style-name="P9"><text:span text:style-name="T16">Obiad: </text:span>zupa fasolkowa 350ml (7, 9), <text:s/>ziemniaki gotowane 200g, ryba w sosie greckim (4, 9), <text:s/>kompot owocowy b/c 220 ml</text:p>
            <text:p text:style-name="P18"/>
            <text:p text:style-name="P7">Kolacja: <text:span text:style-name="T14">pieczywo pszenno-żytnie 35g(1), chleb graham 30g (1), <text:s/>chleb razowy 35g (1), margaryna roślinna 10g, ser twarogowy półtłusty bez laktozy 100 g (7), wędlina wieprzowa 60 g (9,10), <text:s/></text:span><text:span text:style-name="T15">herbata b/c 220ml</text:span></text:p>
            <text:p text:style-name="P8"/>
            <text:p text:style-name="P7">Posiłek dodatkowy: <text:span text:style-name="T14">jogurt owocowy 200g (7)</text:span></text:p>
            <text:p text:style-name="P9"/>
          </table:table-cell>
          <table:table-cell table:style-name="Tabela13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5" table:style-name="Tabela15">
              <table:table-column table:style-name="Tabela15.A"/>
              <table:table-column table:style-name="Tabela15.B"/>
              <table:table-row>
                <table:table-cell table:style-name="Tabela15.A1" office:value-type="string">
                  <text:p text:style-name="P20">Wartość energetyczna [kcal]</text:p>
                </table:table-cell>
                <table:table-cell table:style-name="Tabela15.B1" office:value-type="string">
                  <text:p text:style-name="P20">2473 kcal</text:p>
                </table:table-cell>
              </table:table-row>
              <table:table-row>
                <table:table-cell table:style-name="Tabela15.A2" office:value-type="string">
                  <text:p text:style-name="P20">Białko [g]</text:p>
                </table:table-cell>
                <table:table-cell table:style-name="Tabela15.B2" office:value-type="string">
                  <text:p text:style-name="P20">143 g</text:p>
                </table:table-cell>
              </table:table-row>
              <table:table-row>
                <table:table-cell table:style-name="Tabela15.A2" office:value-type="string">
                  <text:p text:style-name="P20">Tłuszcz [g]</text:p>
                </table:table-cell>
                <table:table-cell table:style-name="Tabela15.B2" office:value-type="string">
                  <text:p text:style-name="P20">86 g</text:p>
                </table:table-cell>
              </table:table-row>
              <table:table-row>
                <table:table-cell table:style-name="Tabela15.A2" office:value-type="string">
                  <text:p text:style-name="P20">W tym tłuszcze nasycone [g]</text:p>
                </table:table-cell>
                <table:table-cell table:style-name="Tabela15.B2" office:value-type="string">
                  <text:p text:style-name="P20">26,8 g</text:p>
                </table:table-cell>
              </table:table-row>
              <table:table-row>
                <table:table-cell table:style-name="Tabela15.A2" office:value-type="string">
                  <text:p text:style-name="P20">Węglowodany [g]</text:p>
                </table:table-cell>
                <table:table-cell table:style-name="Tabela15.B2" office:value-type="string">
                  <text:p text:style-name="P20">294 g</text:p>
                </table:table-cell>
              </table:table-row>
              <table:table-row>
                <table:table-cell table:style-name="Tabela15.A2" office:value-type="string">
                  <text:p text:style-name="P20">W tym cukry [g]</text:p>
                </table:table-cell>
                <table:table-cell table:style-name="Tabela15.B2" office:value-type="string">
                  <text:p text:style-name="P20">98,3 g</text:p>
                </table:table-cell>
              </table:table-row>
              <table:table-row>
                <table:table-cell table:style-name="Tabela15.A2" office:value-type="string">
                  <text:p text:style-name="P20">Błonnik pokarmowy [g]</text:p>
                </table:table-cell>
                <table:table-cell table:style-name="Tabela15.B2" office:value-type="string">
                  <text:p text:style-name="P20">36 g</text:p>
                </table:table-cell>
              </table:table-row>
              <table:table-row>
                <table:table-cell table:style-name="Tabela15.A2" office:value-type="string">
                  <text:p text:style-name="P20">Sód [mg]</text:p>
                </table:table-cell>
                <table:table-cell table:style-name="Tabela15.B2" office:value-type="string">
                  <text:p text:style-name="P20">3793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1">Jadłospis opracowany przez dietetyka: Katarzyna Popielawska</text:span></text:p>
      <text:p text:style-name="P10">JADŁOSPIS MOŻE ULEC ZMIANIE. PRZEPRASZAMY.</text:p>
      <text:p text:style-name="P10"><text:soft-page-break/></text:p>
      <text:p text:style-name="P1">JADŁOSPIS TYDZIEŃ 1 - SOBOTA</text:p>
      <table:table table:name="Tabela16" table:style-name="Tabela16">
        <table:table-column table:style-name="Tabela16.A"/>
        <table:table-column table:style-name="Tabela16.B"/>
        <table:table-row>
          <table:table-cell table:style-name="Tabela16.A1" office:value-type="string">
            <text:p text:style-name="P19">DIETA <text:s/>ŁATWOSTRAWNA BEZ LAKTOZY I SUROWEGO - MODYFIKACJA </text:p>
            <text:p text:style-name="P19">[D02/LA/M]</text:p>
            <text:p text:style-name="P9"/>
            <text:p text:style-name="P9"><text:span text:style-name="T16">Śniadanie:</text:span> zupa mleczna z kluskami lanymi 300g (1,3,7), pieczywo pszenno-żytnie 90g (1), margaryna roślinna 10g, wędlina drobiowa 40g (1, 9), serek wiejski bez laktozy 200g (7), <text:s/>herbata czarna b/c 220 ml</text:p>
            <text:p text:style-name="P9"/>
            <text:p text:style-name="P9"><text:span text:style-name="T16">Obiad: </text:span>barszcz czerwony zabielany<text:span text:style-name="T16"> </text:span>350ml (7, 9), <text:s/>makaron pszenny 150g (1), kurczak w sosie pomidorowym z warzywami 250g (9), <text:s/>kompot owocowy b/c 220 ml</text:p>
            <text:p text:style-name="P16"/>
            <text:p text:style-name="P16"><text:span text:style-name="T1">Kolacja: </text:span><text:span text:style-name="T8">pieczywo pszenno-żytnie 90g (1), margaryna roślinna 10g, gotowana parówka drobiowa 100 g (9), ketchup 25g (9), <text:s/>musztarda 20 g (10), <text:s/></text:span><text:span text:style-name="T9">herbata b/c 220ml</text:span></text:p>
            <text:p text:style-name="P17"/>
            <text:p text:style-name="P7">Posiłek dodatkowy: <text:span text:style-name="T14">sok marchwiowy 330ml </text:span></text:p>
            <text:p text:style-name="P22"/>
          </table:table-cell>
          <table:table-cell table:style-name="Tabela16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7" table:style-name="Tabela17">
              <table:table-column table:style-name="Tabela17.A"/>
              <table:table-column table:style-name="Tabela17.B"/>
              <table:table-row>
                <table:table-cell table:style-name="Tabela17.A1" office:value-type="string">
                  <text:p text:style-name="P20">Wartość energetyczna [kcal]</text:p>
                </table:table-cell>
                <table:table-cell table:style-name="Tabela17.B1" office:value-type="string">
                  <text:p text:style-name="P20">2253 kcal</text:p>
                </table:table-cell>
              </table:table-row>
              <table:table-row>
                <table:table-cell table:style-name="Tabela17.A2" office:value-type="string">
                  <text:p text:style-name="P20">Białko [g]</text:p>
                </table:table-cell>
                <table:table-cell table:style-name="Tabela17.B2" office:value-type="string">
                  <text:p text:style-name="P20">120 g</text:p>
                </table:table-cell>
              </table:table-row>
              <table:table-row>
                <table:table-cell table:style-name="Tabela17.A2" office:value-type="string">
                  <text:p text:style-name="P20">Tłuszcz [g]</text:p>
                </table:table-cell>
                <table:table-cell table:style-name="Tabela17.B2" office:value-type="string">
                  <text:p text:style-name="P20">88 g</text:p>
                </table:table-cell>
              </table:table-row>
              <table:table-row>
                <table:table-cell table:style-name="Tabela17.A2" office:value-type="string">
                  <text:p text:style-name="P20">W tym tłuszcze nasycone [g]</text:p>
                </table:table-cell>
                <table:table-cell table:style-name="Tabela17.B2" office:value-type="string">
                  <text:p text:style-name="P20">19,5 g</text:p>
                </table:table-cell>
              </table:table-row>
              <table:table-row>
                <table:table-cell table:style-name="Tabela17.A2" office:value-type="string">
                  <text:p text:style-name="P20">Węglowodany [g]</text:p>
                </table:table-cell>
                <table:table-cell table:style-name="Tabela17.B2" office:value-type="string">
                  <text:p text:style-name="P20">245 g</text:p>
                </table:table-cell>
              </table:table-row>
              <table:table-row>
                <table:table-cell table:style-name="Tabela17.A2" office:value-type="string">
                  <text:p text:style-name="P20">W tym cukry [g]</text:p>
                </table:table-cell>
                <table:table-cell table:style-name="Tabela17.B2" office:value-type="string">
                  <text:p text:style-name="P20">63,4 g</text:p>
                </table:table-cell>
              </table:table-row>
              <table:table-row>
                <table:table-cell table:style-name="Tabela17.A2" office:value-type="string">
                  <text:p text:style-name="P20">Błonnik pokarmowy [g]</text:p>
                </table:table-cell>
                <table:table-cell table:style-name="Tabela17.B2" office:value-type="string">
                  <text:p text:style-name="P20">35 g</text:p>
                </table:table-cell>
              </table:table-row>
              <table:table-row>
                <table:table-cell table:style-name="Tabela17.A2" office:value-type="string">
                  <text:p text:style-name="P20">Sód [mg]</text:p>
                </table:table-cell>
                <table:table-cell table:style-name="Tabela17.B2" office:value-type="string">
                  <text:p text:style-name="P20">3058 mg</text:p>
                </table:table-cell>
              </table:table-row>
            </table:table>
            <text:p text:style-name="Table_20_Contents"/>
          </table:table-cell>
        </table:table-row>
        <table:table-row table:style-name="Tabela16.2">
          <table:table-cell table:style-name="Tabela16.A2" office:value-type="string">
            <text:p text:style-name="P13"><text:span text:style-name="T19"><text:s text:c="2"/></text:span><text:span text:style-name="T20">DIETA Z OGRANICZENIEM ŁATWO PRZYSWAJALNYCH</text:span></text:p>
            <text:p text:style-name="P6"><text:span text:style-name="T20">WĘGLOWODANÓW </text:span><text:span text:style-name="T22">BEZ LAKTOZY I SUROWEGO</text:span><text:span text:style-name="T20">[D03/LA/M]</text:span></text:p>
            <text:p text:style-name="P6"/>
            <text:p text:style-name="P7">Śniadanie: <text:span text:style-name="T14"><text:s/>pieczywo pszenno-żytnie 35g (1), chleb graham 30g (1), <text:s/>chleb razowy 35g (1), margaryna roślinna 10g, wędlina drobiowa 40g (1, 9), serek wiejski bez laktozy200g (7), <text:s/>herbata czarna b/c 220 ml</text:span></text:p>
            <text:p text:style-name="P9"/>
            <text:p text:style-name="P7">II śniadanie:<text:span text:style-name="T14"> kisiel owocowy b/c 250g , ciastko biszkopt (1, 3, 7)</text:span></text:p>
            <text:p text:style-name="P9"/>
            <text:p text:style-name="P9"><text:span text:style-name="T16">Obiad: </text:span>barszcz czerwony zabielany<text:span text:style-name="T16"> </text:span>350ml (7, 9), <text:s/>makaron pszenny pełnoziarnisty 150g (1), kurczak w sosie pomidorowym z warzywami 250g (9), <text:s/>kompot owocowy b/c 220 ml</text:p>
            <text:p text:style-name="P18"/>
            <text:p text:style-name="P7">Kolacja: <text:span text:style-name="T14">pieczywo pszenno-żytnie 35g(1), chleb graham 30g (1), <text:s/>gotowana parówka drobiowa 100 g (9), ketchup 25g (9), musztarda 20g (10), <text:s/></text:span><text:span text:style-name="T15">herbata b/c 220ml</text:span></text:p>
            <text:p text:style-name="P8"/>
            <text:p text:style-name="P7">Posiłek dodatkowy: <text:span text:style-name="T14">sok marchwiowy 330ml </text:span></text:p>
            <text:p text:style-name="P9"/>
          </table:table-cell>
          <table:table-cell table:style-name="Tabela16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8" table:style-name="Tabela18">
              <table:table-column table:style-name="Tabela18.A"/>
              <table:table-column table:style-name="Tabela18.B"/>
              <table:table-row>
                <table:table-cell table:style-name="Tabela18.A1" office:value-type="string">
                  <text:p text:style-name="P20">Wartość energetyczna [kcal]</text:p>
                </table:table-cell>
                <table:table-cell table:style-name="Tabela18.B1" office:value-type="string">
                  <text:p text:style-name="P20">2371 kcal</text:p>
                </table:table-cell>
              </table:table-row>
              <table:table-row>
                <table:table-cell table:style-name="Tabela18.A2" office:value-type="string">
                  <text:p text:style-name="P20">Białko [g]</text:p>
                </table:table-cell>
                <table:table-cell table:style-name="Tabela18.B2" office:value-type="string">
                  <text:p text:style-name="P20">117 g</text:p>
                </table:table-cell>
              </table:table-row>
              <table:table-row>
                <table:table-cell table:style-name="Tabela18.A2" office:value-type="string">
                  <text:p text:style-name="P20">Tłuszcz [g]</text:p>
                </table:table-cell>
                <table:table-cell table:style-name="Tabela18.B2" office:value-type="string">
                  <text:p text:style-name="P20">87 g</text:p>
                </table:table-cell>
              </table:table-row>
              <table:table-row>
                <table:table-cell table:style-name="Tabela18.A2" office:value-type="string">
                  <text:p text:style-name="P20">W tym tłuszcze nasycone [g]</text:p>
                </table:table-cell>
                <table:table-cell table:style-name="Tabela18.B2" office:value-type="string">
                  <text:p text:style-name="P20">18,4 g</text:p>
                </table:table-cell>
              </table:table-row>
              <table:table-row>
                <table:table-cell table:style-name="Tabela18.A2" office:value-type="string">
                  <text:p text:style-name="P20">Węglowodany [g]</text:p>
                </table:table-cell>
                <table:table-cell table:style-name="Tabela18.B2" office:value-type="string">
                  <text:p text:style-name="P20">289 g</text:p>
                </table:table-cell>
              </table:table-row>
              <table:table-row>
                <table:table-cell table:style-name="Tabela18.A2" office:value-type="string">
                  <text:p text:style-name="P20">W tym cukry [g]</text:p>
                </table:table-cell>
                <table:table-cell table:style-name="Tabela18.B2" office:value-type="string">
                  <text:p text:style-name="P20">61,7 g</text:p>
                </table:table-cell>
              </table:table-row>
              <table:table-row>
                <table:table-cell table:style-name="Tabela18.A2" office:value-type="string">
                  <text:p text:style-name="P20">Błonnik pokarmowy [g]</text:p>
                </table:table-cell>
                <table:table-cell table:style-name="Tabela18.B2" office:value-type="string">
                  <text:p text:style-name="P20">34,2 g</text:p>
                </table:table-cell>
              </table:table-row>
              <table:table-row>
                <table:table-cell table:style-name="Tabela18.A2" office:value-type="string">
                  <text:p text:style-name="P20">Sód [mg]</text:p>
                </table:table-cell>
                <table:table-cell table:style-name="Tabela18.B2" office:value-type="string">
                  <text:p text:style-name="P20">4074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1">Jadłospis opracowany przez dietetyka: Katarzyna Popielawska</text:span></text:p>
      <text:p text:style-name="P10">JADŁOSPIS MOŻE ULEC ZMIANIE. PRZEPRASZAMY.</text:p>
      <text:p text:style-name="P10"><text:soft-page-break/></text:p>
      <text:p text:style-name="P1">JADŁOSPIS TYDZIEŃ 1 - NIEDZIELA</text:p>
      <table:table table:name="Tabela19" table:style-name="Tabela19">
        <table:table-column table:style-name="Tabela19.A"/>
        <table:table-column table:style-name="Tabela19.B"/>
        <table:table-row>
          <table:table-cell table:style-name="Tabela19.A1" office:value-type="string">
            <text:p text:style-name="P19">DIETA <text:s/>ŁATWOSTRAWNA BEZ LAKTOZY I SUROWEGO - MODYFIKACJA </text:p>
            <text:p text:style-name="P19">[D02/LA/M]</text:p>
            <text:p text:style-name="P9"/>
            <text:p text:style-name="P9"><text:span text:style-name="T16">Śniadanie:</text:span> owsianka na mleku bez laktozy 300g (1,7), pieczywo pszenno-żytnie 90g (1), margaryna roślinna 10g, wędlina wieprzowa 50g (1, 9), ser żółty 40g (7), herbata czarna b/c 220 ml</text:p>
            <text:p text:style-name="P9"/>
            <text:p text:style-name="P9"><text:span text:style-name="T16">Obiad: </text:span>rosół z makaronem<text:span text:style-name="T16"> </text:span>350ml (1, 3, 9), <text:s/>gotowane ziemniaki 200g, pieczona panierowana pierś z kurczaka 200g (1, 3, 9), <text:s/>brokuły z wody 200g, kompot owocowy b/c 220 ml</text:p>
            <text:p text:style-name="P16"/>
            <text:p text:style-name="P16"><text:span text:style-name="T1">Kolacja: </text:span><text:span text:style-name="T8">pieczywo pszenno-żytnie 60g (1), pieczona frittata z cukinią 350g (3) <text:s/></text:span><text:span text:style-name="T9">herbata b/c 220ml</text:span></text:p>
            <text:p text:style-name="P17"/>
            <text:p text:style-name="P7">Posiłek dodatkowy: <text:span text:style-name="T14">kefir 400g (7)</text:span></text:p>
            <text:p text:style-name="P22"/>
          </table:table-cell>
          <table:table-cell table:style-name="Tabela19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20" table:style-name="Tabela20">
              <table:table-column table:style-name="Tabela20.A"/>
              <table:table-column table:style-name="Tabela20.B"/>
              <table:table-row>
                <table:table-cell table:style-name="Tabela20.A1" office:value-type="string">
                  <text:p text:style-name="P20">Wartość energetyczna [kcal]</text:p>
                </table:table-cell>
                <table:table-cell table:style-name="Tabela20.B1" office:value-type="string">
                  <text:p text:style-name="P20">2202 kcal</text:p>
                </table:table-cell>
              </table:table-row>
              <table:table-row>
                <table:table-cell table:style-name="Tabela20.A2" office:value-type="string">
                  <text:p text:style-name="P20">Białko [g]</text:p>
                </table:table-cell>
                <table:table-cell table:style-name="Tabela20.B2" office:value-type="string">
                  <text:p text:style-name="P20">154 g</text:p>
                </table:table-cell>
              </table:table-row>
              <table:table-row>
                <table:table-cell table:style-name="Tabela20.A2" office:value-type="string">
                  <text:p text:style-name="P20">Tłuszcz [g]</text:p>
                </table:table-cell>
                <table:table-cell table:style-name="Tabela20.B2" office:value-type="string">
                  <text:p text:style-name="P20">66 g</text:p>
                </table:table-cell>
              </table:table-row>
              <table:table-row>
                <table:table-cell table:style-name="Tabela20.A2" office:value-type="string">
                  <text:p text:style-name="P20">W tym tłuszcze nasycone [g]</text:p>
                </table:table-cell>
                <table:table-cell table:style-name="Tabela20.B2" office:value-type="string">
                  <text:p text:style-name="P20">25 g</text:p>
                </table:table-cell>
              </table:table-row>
              <table:table-row>
                <table:table-cell table:style-name="Tabela20.A2" office:value-type="string">
                  <text:p text:style-name="P20">Węglowodany [g]</text:p>
                </table:table-cell>
                <table:table-cell table:style-name="Tabela20.B2" office:value-type="string">
                  <text:p text:style-name="P20">259 g</text:p>
                </table:table-cell>
              </table:table-row>
              <table:table-row>
                <table:table-cell table:style-name="Tabela20.A2" office:value-type="string">
                  <text:p text:style-name="P20">W tym cukry [g]</text:p>
                </table:table-cell>
                <table:table-cell table:style-name="Tabela20.B2" office:value-type="string">
                  <text:p text:style-name="P20">63,4 g</text:p>
                </table:table-cell>
              </table:table-row>
              <table:table-row>
                <table:table-cell table:style-name="Tabela20.A2" office:value-type="string">
                  <text:p text:style-name="P20">Błonnik pokarmowy [g]</text:p>
                </table:table-cell>
                <table:table-cell table:style-name="Tabela20.B2" office:value-type="string">
                  <text:p text:style-name="P20">35 g</text:p>
                </table:table-cell>
              </table:table-row>
              <table:table-row>
                <table:table-cell table:style-name="Tabela20.A2" office:value-type="string">
                  <text:p text:style-name="P20">Sód [mg]</text:p>
                </table:table-cell>
                <table:table-cell table:style-name="Tabela20.B2" office:value-type="string">
                  <text:p text:style-name="P20">3058 mg</text:p>
                </table:table-cell>
              </table:table-row>
            </table:table>
            <text:p text:style-name="Table_20_Contents"/>
          </table:table-cell>
        </table:table-row>
        <table:table-row table:style-name="Tabela19.2">
          <table:table-cell table:style-name="Tabela19.A2" office:value-type="string">
            <text:p text:style-name="P13"><text:span text:style-name="T19"><text:s/></text:span><text:span text:style-name="T20">DIETA Z OGRANICZENIEM ŁATWO PRZYSWAJALNYCH</text:span></text:p>
            <text:p text:style-name="P6">WĘGLOWODANÓW <text:span text:style-name="T22">BEZ LAKTOZY I SUROWEGO</text:span>[D03/LA/M]</text:p>
            <text:p text:style-name="P6"/>
            <text:p text:style-name="P7">Śniadanie: <text:span text:style-name="T14">pieczywo pszenno-żytnie 35g (1), chleb graham 30g (1), <text:s/>chleb razowy 35g (1), margaryna roślinna 10g, wędlina wieprzowa 50g (1, 9), ser żółty 40g (7), herbata czarna b/c 220 ml</text:span></text:p>
            <text:p text:style-name="P9"/>
            <text:p text:style-name="P7">II śniadanie:<text:span text:style-name="T14"> pieczone jabłko z cynamonem </text:span></text:p>
            <text:p text:style-name="P9"/>
            <text:p text:style-name="P9"><text:span text:style-name="T16">Obiad: </text:span>rosół z makaronem<text:span text:style-name="T16"> </text:span>350ml (1, 3, 9), <text:s/>gotowane ziemniaki 200g, pieczona panierowana pierś z kurczaka 200g (1, 3, 9), <text:s/>brokuły z wody 200g, kompot owocowy b/c 220 ml</text:p>
            <text:p text:style-name="P18"/>
            <text:p text:style-name="P7">Kolacja: <text:span text:style-name="T14">pieczywo pszenno-żytnie 35g(1), chleb graham 30g (1), <text:s/>pieczona frittata z cukinią 350g (3) , </text:span><text:span text:style-name="T15">herbata b/c 220ml</text:span></text:p>
            <text:p text:style-name="P8"/>
            <text:p text:style-name="P7">Posiłek dodatkowy: <text:span text:style-name="T14">kefir 400g (7)</text:span></text:p>
          </table:table-cell>
          <table:table-cell table:style-name="Tabela19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21" table:style-name="Tabela21">
              <table:table-column table:style-name="Tabela21.A"/>
              <table:table-column table:style-name="Tabela21.B"/>
              <table:table-row>
                <table:table-cell table:style-name="Tabela21.A1" office:value-type="string">
                  <text:p text:style-name="P20">Wartość energetyczna [kcal]</text:p>
                </table:table-cell>
                <table:table-cell table:style-name="Tabela21.B1" office:value-type="string">
                  <text:p text:style-name="P20">2354 kcal</text:p>
                </table:table-cell>
              </table:table-row>
              <table:table-row>
                <table:table-cell table:style-name="Tabela21.A2" office:value-type="string">
                  <text:p text:style-name="P20">Białko [g]</text:p>
                </table:table-cell>
                <table:table-cell table:style-name="Tabela21.B2" office:value-type="string">
                  <text:p text:style-name="P20">156 g</text:p>
                </table:table-cell>
              </table:table-row>
              <table:table-row>
                <table:table-cell table:style-name="Tabela21.A2" office:value-type="string">
                  <text:p text:style-name="P20">Tłuszcz [g]</text:p>
                </table:table-cell>
                <table:table-cell table:style-name="Tabela21.B2" office:value-type="string">
                  <text:p text:style-name="P20">66 g</text:p>
                </table:table-cell>
              </table:table-row>
              <table:table-row>
                <table:table-cell table:style-name="Tabela21.A2" office:value-type="string">
                  <text:p text:style-name="P20">W tym tłuszcze nasycone [g]</text:p>
                </table:table-cell>
                <table:table-cell table:style-name="Tabela21.B2" office:value-type="string">
                  <text:p text:style-name="P20">25 g</text:p>
                </table:table-cell>
              </table:table-row>
              <table:table-row>
                <table:table-cell table:style-name="Tabela21.A2" office:value-type="string">
                  <text:p text:style-name="P20">Węglowodany [g]</text:p>
                </table:table-cell>
                <table:table-cell table:style-name="Tabela21.B2" office:value-type="string">
                  <text:p text:style-name="P20">302 g</text:p>
                </table:table-cell>
              </table:table-row>
              <table:table-row>
                <table:table-cell table:style-name="Tabela21.A2" office:value-type="string">
                  <text:p text:style-name="P20">W tym cukry [g]</text:p>
                </table:table-cell>
                <table:table-cell table:style-name="Tabela21.B2" office:value-type="string">
                  <text:p text:style-name="P20">96,3 g</text:p>
                </table:table-cell>
              </table:table-row>
              <table:table-row>
                <table:table-cell table:style-name="Tabela21.A2" office:value-type="string">
                  <text:p text:style-name="P20">Błonnik pokarmowy [g]</text:p>
                </table:table-cell>
                <table:table-cell table:style-name="Tabela21.B2" office:value-type="string">
                  <text:p text:style-name="P20">45,8 g</text:p>
                </table:table-cell>
              </table:table-row>
              <table:table-row>
                <table:table-cell table:style-name="Tabela21.A2" office:value-type="string">
                  <text:p text:style-name="P20">Sód [mg]</text:p>
                </table:table-cell>
                <table:table-cell table:style-name="Tabela21.B2" office:value-type="string">
                  <text:p text:style-name="P20">3007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1">Jadłospis opracowany przez dietetyka: Katarzyna Popielawska</text:span></text:p>
      <text:p text:style-name="P10">JADŁOSPIS MOŻE ULEC ZMIANIE. PRZEPRASZAMY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Times New Roman1" fo:font-size="12pt" style:font-name-asian="Times New Roman1" style:font-size-asian="12pt" style:font-name-complex="Times New Roman1"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asia Popielawska</meta:initial-creator>
    <meta:creation-date>2026-07-13T20:09:22.82</meta:creation-date>
    <dc:date>2026-08-22T08:13:12.93</dc:date>
    <dc:creator>Kasia Popielawska</dc:creator>
    <meta:editing-duration>P1DT1H51M38S</meta:editing-duration>
    <meta:editing-cycles>52</meta:editing-cycles>
    <meta:generator>OpenOffice/4.1.15$Win32 OpenOffice.org_project/4115m2$Build-9813</meta:generator>
    <meta:document-statistic meta:table-count="21" meta:image-count="0" meta:object-count="0" meta:page-count="7" meta:paragraph-count="350" meta:word-count="2159" meta:character-count="13411"/>
  </office:meta>
</office:document-meta>
</file>